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111in"/>
    </style:style>
    <style:style style:name="co2" style:family="table-column">
      <style:table-column-properties fo:break-before="auto" style:column-width="9.8709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ARA-HPC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ersistent Magnetism and Tunable Doping of Monolayer Graphene via Europium Density Modulation</text:p>
          </table:table-cell>
          <table:table-cell office:value-type="string" calcext:value-type="string">
            <text:p>Jugovac, M.; Cojocariu, I.; Bihlmayer, Gustav; Gargiani, P.; Valvidares, M.; Brondin, C. A.; Blügel, Stefan; Locatelli, A.; Mentes, T. O.; Perna, P.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5211</text:p>
          </table:table-cell>
          <table:table-cell office:value-type="string" calcext:value-type="string">
            <text:p>PGI-1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4" meta:object-count="0"/>
    <meta:generator>LibreOffice/26.2.4.2$Linux_X86_64 LibreOffice_project/620$Build-2</meta:generator>
  </office:meta>
</office:document-meta>
</file>