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5744in"/>
    </style:style>
    <style:style style:name="co2" style:family="table-column">
      <style:table-column-properties fo:break-before="auto" style:column-width="15.111in"/>
    </style:style>
    <style:style style:name="co3" style:family="table-column">
      <style:table-column-properties fo:break-before="auto" style:column-width="3.084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5598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A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reservation of &lt;sup&gt;3&lt;/sup&gt; He ion polarization after laser-driven acceleration in plasma</text:p>
          </table:table-cell>
          <table:table-cell office:value-type="string" calcext:value-type="string">
            <text:p>Chuan Zheng; Pavel Fedorets; Zahra Chitgar; Ralf W. Engels; Ilhan Engin; Paul Gibbon; H. Glückler; Chrysovalantis Kannis; A. Pukhov; Lars Reichwein; Norbert Schnitzler; Helmut Soltner; B. Zielbauer; Markus Büscher</text:p>
          </table:table-cell>
          <table:table-cell office:value-type="string" calcext:value-type="string">
            <text:p>High Power Laser Science and Engineering</text:p>
          </table:table-cell>
          <table:table-cell/>
          <table:table-cell office:value-type="string" calcext:value-type="string">
            <text:p>IKP-2, ITE, JSC, PGI-6</text:p>
          </table:table-cell>
          <table:table-cell table:style-name="ce1" office:value-type="date" office:date-value="2026-09-01" calcext:value-type="date">
            <text:p>09/0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" meta:object-count="0"/>
    <meta:generator>LibreOffice/26.2.4.2$Linux_X86_64 LibreOffice_project/620$Build-2</meta:generator>
  </office:meta>
</office:document-meta>
</file>