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0846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7.6055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2.0327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ER-C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Microstructural Analysis of Corrosion Inhibition in sub-100-nm-Scale Josephson Circuits</text:p>
          </table:table-cell>
          <table:table-cell office:value-type="string" calcext:value-type="string">
            <text:p>Faley, M. I.; Arzeo, M.; Denneulin, T.; Kovács, A.; Ummethala, Govind; Tavabi, A. H.; Mukhanov, O.; Dunin-Borkowski, R. E.</text:p>
          </table:table-cell>
          <table:table-cell office:value-type="string" calcext:value-type="string">
            <text:p>IEEE transactions on applied superconductivity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orous Bi 2 S 3 Bulk With Excellent Thermoelectric Performance by Solid States Replacement and Low Melting‐Point Metal Volatilization</text:p>
          </table:table-cell>
          <table:table-cell office:value-type="string" calcext:value-type="string">
            <text:p>Wang, Zizhou; Guo, Jun; Zhang, Yilin; Liang, Hao; Yang, Xing; Dunin-Borkowski, Rafal E.; Zheng, Fengshan; Jin, Lei; Feng, Jing; Ge, Zhen-Hua</text:p>
          </table:table-cell>
          <table:table-cell office:value-type="string" calcext:value-type="string">
            <text:p>Advanced materials</text:p>
          </table:table-cell>
          <table:table-cell table:style-name="ce1" office:value-type="string" calcext:value-type="string">
            <text:p>535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ngineered Tantalum–Iridium Oxide Nanoparticles via High‐Temperature Calcination for Oxygen Evolution Catalysis</text:p>
          </table:table-cell>
          <table:table-cell office:value-type="string" calcext:value-type="string">
            <text:p>Malinovic, Marko; Geuß, Moritz; Paciok, Paul; Choi, Jisik; Wang, Huize; Sanyal, Souriddha; Pfeifer, Philipp; Cherevko, Serhiy; Heggen, Marc; Ledendecker, Marc</text:p>
          </table:table-cell>
          <table:table-cell office:value-type="string" calcext:value-type="string">
            <text:p>ChemCatChem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agnetic skyrmion lattice disclinations in pentagon- and heptagon-shaped FeGe nanostructures</text:p>
          </table:table-cell>
          <table:table-cell office:value-type="string" calcext:value-type="string">
            <text:p>Denneulin, Thibaud; Kiselev, Nikolai S.; Kuchkin, Vladyslav M.; Dunin-Borkowski, Rafal E.</text:p>
          </table:table-cell>
          <table:table-cell office:value-type="string" calcext:value-type="string">
            <text:p>Physical review / B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erahertz Electronic and Spin Currents in Wafer‐Scale Van der Waals Bi 2 Se 3 /WSe 2 Heterostructures and Polymorphs</text:p>
          </table:table-cell>
          <table:table-cell office:value-type="string" calcext:value-type="string">
            <text:p>Mičica, M.; Wright, A.; Massabeau, S.; Ayari, S.; Rongione, E.; Ribeiro, M. Oliveira; Husain, S.; Sharma, R.; Denneulin, T.; Dunin-Borkowski, R. E.; Mangeney, J.; Tignon, J.; Lebrun, R.; Okuno, H.; Boulle, O.; Marty, A.; Bonell, F.; Carosella, F.; Jaffrés, H.; Ferreira, R.; George, J.-M.; Jamet, M.; Dhillon, S.</text:p>
          </table:table-cell>
          <table:table-cell office:value-type="string" calcext:value-type="string">
            <text:p>Advanced materials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nstructing Localized Van Der Waals Gaps in Cubic‐Phase GeMnTe 2 Thermoelectric Material</text:p>
          </table:table-cell>
          <table:table-cell office:value-type="string" calcext:value-type="string">
            <text:p>Zhang, Mingrui; Wei, Lingling; Yang, Tingting; Wang, Weishuai; Zhang, Fudong; Li, Mengqi; Jia, Beiquan; Shi, Yalin; Yang, Zupei; Dunin-Borkowski, Rafal E.; Jin, Lei; Wu, Di</text:p>
          </table:table-cell>
          <table:table-cell office:value-type="string" calcext:value-type="string">
            <text:p>Advanced science</text:p>
          </table:table-cell>
          <table:table-cell table:style-name="ce1" office:value-type="string" calcext:value-type="string">
            <text:p>535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Redefining plasticity in a cubic intermetallic: Dislocation dynamics in the CaAl2 Laves phase</text:p>
          </table:table-cell>
          <table:table-cell office:value-type="string" calcext:value-type="string">
            <text:p>Freund, Martina; Spille, Joshua; Sun, Pei-Ling; Lipińska-Chwałek, Marta; Mayer, Joachim; Xie, Zhuocheng; Korte-Kerzel, Sandra</text:p>
          </table:table-cell>
          <table:table-cell office:value-type="string" calcext:value-type="string">
            <text:p>Acta materialia</text:p>
          </table:table-cell>
          <table:table-cell office:value-type="string" calcext:value-type="string">
            <text:p>5351, 5353</text:p>
          </table:table-cell>
          <table:table-cell office:value-type="string" calcext:value-type="string">
            <text:p>ER-C-2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mplex N-phase in the Al–Fe–Pt alloy system</text:p>
          </table:table-cell>
          <table:table-cell office:value-type="string" calcext:value-type="string">
            <text:p>Tamir, Yael; Upcher, Alexander; Grushko, Benjamin; Meshi, Louisa</text:p>
          </table:table-cell>
          <table:table-cell office:value-type="string" calcext:value-type="string">
            <text:p>Journal of alloys and compounds</text:p>
          </table:table-cell>
          <table:table-cell table:style-name="ce1" office:value-type="string" calcext:value-type="string">
            <text:p>535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agnetically Driven Spinodal Decomposition as the Origin of Magnetic Softness of CoFeNi‐Based Ferromagnetic High‐Entropy Alloys</text:p>
          </table:table-cell>
          <table:table-cell office:value-type="string" calcext:value-type="string">
            <text:p>Jelen, Andreja; Priputen, Pavol; Feuerbacher, Michael; Meden, Anton; Dolinšek, Janez</text:p>
          </table:table-cell>
          <table:table-cell office:value-type="string" calcext:value-type="string">
            <text:p>ChemPhysChem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parsimonious structure model for the icosahedral quasicrystal Cd 5.7 Yb</text:p>
          </table:table-cell>
          <table:table-cell office:value-type="string" calcext:value-type="string">
            <text:p>Feuerbacher, Michael</text:p>
          </table:table-cell>
          <table:table-cell office:value-type="string" calcext:value-type="string">
            <text:p>Acta crystallographica / Section A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emperature-dependent mean inner potential of polystyrene spheres measured using off-axis electron holography</text:p>
          </table:table-cell>
          <table:table-cell office:value-type="string" calcext:value-type="string">
            <text:p>Lu, Yan; Lu, Peng-Han; Zheng, Fengshan; Biscette, Dominik; Sutter, Denys; Chang, Johan; Pozzi, Giulio; Dunin-Borkowski, Rafal E.</text:p>
          </table:table-cell>
          <table:table-cell office:value-type="string" calcext:value-type="string">
            <text:p>Ultramicroscopy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New evidence on the formation conditions of the Libyan Desert Glass (Western Egypt): Clues from a dendritic zircon inclusion</text:p>
          </table:table-cell>
          <table:table-cell office:value-type="string" calcext:value-type="string">
            <text:p>Magnani, Niccolò; Mugnaioli, Enrico; Lorenzon, Sofia; Pittarello, Lidia; Gorelik, Tatiana E.; Masotta, Matteo; Folco, Luigi</text:p>
          </table:table-cell>
          <table:table-cell office:value-type="string" calcext:value-type="string">
            <text:p>Meteoritics &amp; planetary science</text:p>
          </table:table-cell>
          <table:table-cell table:style-name="ce1" office:value-type="string" calcext:value-type="string">
            <text:p>535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Water and ammonium recovery from the digestate of short-fiber residues in paper recycling mills using membrane filtration and natural zeolite</text:p>
          </table:table-cell>
          <table:table-cell office:value-type="string" calcext:value-type="string">
            <text:p>Winter, Dheeraja; Bährens, Jerome; Förster, Beate; Pettrak, Jürgen; Krafft, Simone; Grömping, Markus; Beier, Silvio</text:p>
          </table:table-cell>
          <table:table-cell office:value-type="string" calcext:value-type="string">
            <text:p>Water reuse</text:p>
          </table:table-cell>
          <table:table-cell office:value-type="string" calcext:value-type="string">
            <text:p>5351, 632</text:p>
          </table:table-cell>
          <table:table-cell office:value-type="string" calcext:value-type="string">
            <text:p>JCNS-1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sights into the monolayer formation on WO 3/TiO 2 catalysts for glycerol dehydration to acrolein</text:p>
          </table:table-cell>
          <table:table-cell office:value-type="string" calcext:value-type="string">
            <text:p>Battisti, Martina; Hollik, Nico; Meise, Ansgar; Heggen, Marc; Mebrahtu, Chalachew; Palkovits, Regina</text:p>
          </table:table-cell>
          <table:table-cell office:value-type="string" calcext:value-type="string">
            <text:p>Catalysis science &amp; technology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olvent-Driven Microdomain Ordering in PI–PS–PMMA Miktoarm Star Polymers</text:p>
          </table:table-cell>
          <table:table-cell office:value-type="string" calcext:value-type="string">
            <text:p>Kalina, Matus; Nouri, Babak; Joseph, Merin; Förster, Beate; Dulle, Martin; Gow, Jonathan M.; Posselt, Dorthe; Pedersen, Martin C.; Kirkensgaard, Jacob J. K.; Schröder-Turk, Gerd E.; Almdal, Kristoffer</text:p>
          </table:table-cell>
          <table:table-cell office:value-type="string" calcext:value-type="string">
            <text:p>Macromolecules</text:p>
          </table:table-cell>
          <table:table-cell office:value-type="string" calcext:value-type="string">
            <text:p>5351, 632</text:p>
          </table:table-cell>
          <table:table-cell office:value-type="string" calcext:value-type="string">
            <text:p>JCNS-1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icrostructural Evolution in the Stir Zone of a Friction-Stir-Processed Microalloyed Al-Mn-Cu Alloy</text:p>
          </table:table-cell>
          <table:table-cell office:value-type="string" calcext:value-type="string">
            <text:p>Zupanič, Franc; Dominguez, Pamela Marcela Pineda; Lu, Yan; Boll, Torben; Dunin-Borkowski, Rafal; Hočuršćak, Lara; Fisslthaler, Evelin; Klobčar, Damjan; Bončina, Tonica</text:p>
          </table:table-cell>
          <table:table-cell office:value-type="string" calcext:value-type="string">
            <text:p>Metals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lectron diffraction and crystal engineering of Pigment Red 5, C 30 H 31 ClN 4 O 7 S</text:p>
          </table:table-cell>
          <table:table-cell office:value-type="string" calcext:value-type="string">
            <text:p>Reibeling, Sylvia; Gorelik, Tatiana; Haussühl, Eiken; Liebisch, Nick; Piepenbring, Martin U.</text:p>
          </table:table-cell>
          <table:table-cell office:value-type="string" calcext:value-type="string">
            <text:p>CrystEngComm</text:p>
          </table:table-cell>
          <table:table-cell table:style-name="ce1" office:value-type="string" calcext:value-type="string">
            <text:p>535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Orbital magnetoresistance in the antiferromagnet CoO driven by dynamic orbital angular momentum</text:p>
          </table:table-cell>
          <table:table-cell office:value-type="string" calcext:value-type="string">
            <text:p>Schmitt, Christin; Krishnia, Sachin; Zeer, Mahmoud; Galíndez-Ruales, Edgar; Loyal, Mehak; Köhler, Jonas; Micus, Luca; Kikkawa, Takashi; Arisawa, Hiroki; Denneulin, Thibaud; Kovács, András; Xu, Renyou; Kronast, Florian; Go, Dongwook; Pourovskii, Leonid V.; Tran, Duc; Dunin-Borkowski, Rafal E.; Kuschel, Timo; Ležaić, Marjana; Sinova, Jairo; Saitoh, Eiji; Jakob, Gerhard; Gomonay, Olena; Mokrousov, Yuriy; Kläui, Mathias</text:p>
          </table:table-cell>
          <table:table-cell office:value-type="string" calcext:value-type="string">
            <text:p>Science / Science now</text:p>
          </table:table-cell>
          <table:table-cell table:style-name="ce1" office:value-type="string" calcext:value-type="string">
            <text:p>5351</text:p>
          </table:table-cell>
          <table:table-cell office:value-type="string" calcext:value-type="string">
            <text:p>PGI-1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tructure of metal-organic framework nanocrystals obtained from electron diffraction data by iterative phase retrieval</text:p>
          </table:table-cell>
          <table:table-cell office:value-type="string" calcext:value-type="string">
            <text:p>Gorelik, Tatiana E.; Latychevskaia, Tatiana; Senkovska, Irena; Maliuta, Mariia; Kaskel, Stefan; Kaiser, Ute</text:p>
          </table:table-cell>
          <table:table-cell office:value-type="string" calcext:value-type="string">
            <text:p>Micron</text:p>
          </table:table-cell>
          <table:table-cell table:style-name="ce1" office:value-type="string" calcext:value-type="string">
            <text:p>535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Laser-induced nucleation of magnetic hopfions</text:p>
          </table:table-cell>
          <table:table-cell office:value-type="string" calcext:value-type="string">
            <text:p>Chen, Xiaowen; Yang, Donghai; Li, Zefang; Guo, Jiangteng; Wang, Haixue; Hu, Yue; Kuchkin, Vladyslav M.; Savchenko, Andrii S.; Zhang, Huai; Ding, Bei; Hou, Zhipeng; Shi, Wen; Rybakov, Filipp N.; Eriksson, Olle; Blügel, Stefan; Han, Yu; Dunin-Borkowski, Rafal E.; Kiselev, Nikolai S.; Fu, Xuewen; Zheng, Fengshan</text:p>
          </table:table-cell>
          <table:table-cell office:value-type="string" calcext:value-type="string">
            <text:p>Nature physics</text:p>
          </table:table-cell>
          <table:table-cell table:style-name="ce1" office:value-type="string" calcext:value-type="string">
            <text:p>5211</text:p>
          </table:table-cell>
          <table:table-cell office:value-type="string" calcext:value-type="string">
            <text:p>PGI-1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opotactic Phase Transition in Epitaxial La 0.7 Sr 0.3 MnO 3‐δ Films Induced by Oxygen Getter Assisted Thermal Annealing</text:p>
          </table:table-cell>
          <table:table-cell office:value-type="string" calcext:value-type="string">
            <text:p>Yin, Chenyang; Cao, Lei; Bai, Xue; He, Suqin; Zhang, Hengbo; Duchoň, Tomáš; Gunkel, Felix; Zhou, Yunxia; Wang, Mao; Kaus, Anton; Jo, Janghyun; Dunin-Borkowski, Rafal E.; Zhou, Shengqiang; Brückel, Thomas; Petracic, Oleg</text:p>
          </table:table-cell>
          <table:table-cell office:value-type="string" calcext:value-type="string">
            <text:p>Small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, PGI-7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an solvothermal synthesis drive defectivity and unlock better electrochemical performance in Li-rich layered oxides?</text:p>
          </table:table-cell>
          <table:table-cell office:value-type="string" calcext:value-type="string">
            <text:p>Celeste, Arcangelo; Lombardi, Valeria; Mirolo, Marta; Lu, Yan; Dunin-Borkowski, Rafal; Hirschmann, Eric; Butterling, Maik; Liedke, Macie O.; Wagner, Andreas; Santoni, Antonino; Reale, Priscilla; Navarra, Maria Assunta; Brutti, Sergio; Silvestri, Laura</text:p>
          </table:table-cell>
          <table:table-cell office:value-type="string" calcext:value-type="string">
            <text:p>Journal of materials chemistry / A</text:p>
          </table:table-cell>
          <table:table-cell office:value-type="string" calcext:value-type="string">
            <text:p>1213, 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nisotropy-driven interfacial magnetism in Ru-deficient SrRuO <text:s/>thin films</text:p>
          </table:table-cell>
          <table:table-cell office:value-type="string" calcext:value-type="string">
            <text:p>de Oliveira Lima, Vitor Alexandre; Nandi, Shibabrata; Brückel, T.; Faley, M. I.; Concepción, O.; Qdemat, A.; Ambaye, H.; Lauter, V.; Radovic, M.; Singh, Ankita; Kentzinger, E.; Bednarski-Meinke, C.</text:p>
          </table:table-cell>
          <table:table-cell office:value-type="string" calcext:value-type="string">
            <text:p>APL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, JCNS-HBS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echanistic Insights of Support Dynamics During Reactive Metal‐Support Interaction</text:p>
          </table:table-cell>
          <table:table-cell office:value-type="string" calcext:value-type="string">
            <text:p>Meise, Ansgar; Matsumoto, Hiroaki; Botifoll, Marc; Dunin-Borkowski, Rafal E.; Armbrüster, Marc; Heggen, Marc</text:p>
          </table:table-cell>
          <table:table-cell office:value-type="string" calcext:value-type="string">
            <text:p>Small Methods</text:p>
          </table:table-cell>
          <table:table-cell table:style-name="ce1" office:value-type="string" calcext:value-type="string">
            <text:p>535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Deep‐Learning‐Based Denoising for Improved Phase Precision in Electron Holography of Electromagnetic Fields in Nanoscale Materials</text:p>
          </table:table-cell>
          <table:table-cell office:value-type="string" calcext:value-type="string">
            <text:p>Ye Luo; Luyang Wang; Zhiling Yu; Xiaowen Chen; Xiaoyu Wang; Ya‐Hui Jia; Thibaud Denneulin; Yu Han; Rafal Dunin-Borkowski; Fengshan Zheng; Qi Liu</text:p>
          </table:table-cell>
          <table:table-cell office:value-type="string" calcext:value-type="string">
            <text:p>Advanced Science</text:p>
          </table:table-cell>
          <table:table-cell table:number-columns-repeated="2"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limination of detrimental grain boundary segregation in garnets</text:p>
          </table:table-cell>
          <table:table-cell office:value-type="string" calcext:value-type="string">
            <text:p>Kai Yao; Kwangnam Kim; Dylan Jennings; Jan Dippell; Lei Jin; Meng Ma; Xingyu Liu; Qianli Ma; Walter Sebastian Scheld; Christoph Roitzheim; Yuan Zeng; Timo Danner; Olivier Guillon; Mark Huijben; Johan E. ten Elshof; Liwen F. Wan; Arnulf Latz; Brandon C. Wood; Martin Finsterbusch; Dina Fattakhova-Rohlfing</text:p>
          </table:table-cell>
          <table:table-cell office:value-type="string" calcext:value-type="string">
            <text:p>Nature Communications</text:p>
          </table:table-cell>
          <table:table-cell/>
          <table:table-cell office:value-type="string" calcext:value-type="string">
            <text:p>IEK-9, IMD-2</text:p>
          </table:table-cell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Integration of Low‐Voltage Nanoscale MoS 2 Memristors on CMOS Microchips</text:p>
          </table:table-cell>
          <table:table-cell office:value-type="string" calcext:value-type="string">
            <text:p>J. Lee; Sofía Cruces; Xiaohua Liu; Yang Chen; Vasilis A. Maroufidis; Janghyun Jo; Lukas Völkel; Dennis Braun; Michael Möller; Leon Brackmann; H. Kalisch; M. Heuken; Andrei Vescan; Rafal Dunin-Borkowski; J. Mayer; Stefan Wiefels; Max C. Lemme</text:p>
          </table:table-cell>
          <table:table-cell office:value-type="string" calcext:value-type="string">
            <text:p>Advanced Functional Materials</text:p>
          </table:table-cell>
          <table:table-cell/>
          <table:table-cell office:value-type="string" calcext:value-type="string">
            <text:p>PGI-7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Nanoscale Insights: Exploring Undersaturated Crystallization of Flufenamic Acid with Liquid Phase Transmission Electron Microscopy</text:p>
          </table:table-cell>
          <table:table-cell office:value-type="string" calcext:value-type="string">
            <text:p>Sara Fatima; Junbeom Park; Govind Ummethala; Shibabrata Basak; Rüdiger-A. Eichel; Amir Hossein Tavabi; Rafal Dunin-Borkowski; Sarah P. Hudson; Jennifer Cookman</text:p>
          </table:table-cell>
          <table:table-cell office:value-type="string" calcext:value-type="string">
            <text:p>Crystal Growth &amp; Design</text:p>
          </table:table-cell>
          <table:table-cell/>
          <table:table-cell office:value-type="string" calcext:value-type="string">
            <text:p>IET-1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Beyond Room Temperature: Accurate Temperature Calibration for Cryogenic In Situ TEM Experiments on MEMS Heating Devices</text:p>
          </table:table-cell>
          <table:table-cell office:value-type="string" calcext:value-type="string">
            <text:p>Mia Andersen; Andras Kovacs; Tianshu Jiang; Ricardo Egoavil; Gijs van der Gugten; Vasilis Papadimitriou; Merijn Pen; Hugo Pérez-Garza; Leopoldo Molina-Luna; Rafal Dunin-Borkowski; Yevheniy Pivak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Time-resolved imaging of antiferromagnetic skyrmion interactions</text:p>
          </table:table-cell>
          <table:table-cell office:value-type="string" calcext:value-type="string">
            <text:p>Mona Bhukta; Takaaki Dohi; Kilian Leutner; Maria-Andromachi Syskaki; Fabian Kammerbauer; Duc Minh Tran; Sebastian Wintz; Markus Weigand; Simone Finizio; Jörg Raabe; Hendrik Ohldag; Thibaud Denneulin; Joseph Vimal Vas; Rafal Dunin-Borkowski; Robert Frömter; Mathias Kläui</text:p>
          </table:table-cell>
          <table:table-cell office:value-type="string" calcext:value-type="string">
            <text:p>Nature Physics</text:p>
          </table:table-cell>
          <table:table-cell table:number-columns-repeated="2"/>
          <table:table-cell office:value-type="date" office:date-value="2026-08-11" calcext:value-type="date">
            <text:p>08/11/26</text:p>
          </table:table-cell>
        </table:table-row>
        <table:table-row table:style-name="ro1">
          <table:table-cell office:value-type="string" calcext:value-type="string">
            <text:p>In situ electron microscopy of LaNiO3 transformation during reduction and methane dry reforming</text:p>
          </table:table-cell>
          <table:table-cell office:value-type="string" calcext:value-type="string">
            <text:p>Pengfei Cao; Christoph Malleier; Dylan Jennings; Leander Haug; Maged F. Bekheet; Joachim Mayer; Rafal Dunin-Borkowski; Simon Penner; Marc Heggen</text:p>
          </table:table-cell>
          <table:table-cell office:value-type="string" calcext:value-type="string">
            <text:p>Nature Communications</text:p>
          </table:table-cell>
          <table:table-cell/>
          <table:table-cell office:value-type="string" calcext:value-type="string">
            <text:p>ER-C-2, INW-1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Liquid Helium TEM Sample Holder: Swift Cool-Down and Long Holding Time</text:p>
          </table:table-cell>
          <table:table-cell office:value-type="string" calcext:value-type="string">
            <text:p>D. Sutter; Joachim Dahl Thomsen; Penghan Lu; Hooman Hosseinkhannazer; Dominik Biscette; Rafal Dunin-Borkowski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reaming Parallax Ptychography for Dose-Efficient Diffractive Imaging</text:p>
          </table:table-cell>
          <table:table-cell office:value-type="string" calcext:value-type="string">
            <text:p>Georgios Varnavides; Willem P M de Kleijne; Stephanie M Ribet; Peter Ercius; Dieter Weber; Alexander Clausen; Toma Susi; Clemens Mangler</text:p>
          </table:table-cell>
          <table:table-cell office:value-type="string" calcext:value-type="string">
            <text:p>Microscopy and Microanalysis</text:p>
          </table:table-cell>
          <table:table-cell/>
          <table:table-cell office:value-type="string" calcext:value-type="string">
            <text:p>ER-C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dvances in Phase Contrast 4D-STEM Tomography of Thick Biological Specimens</text:p>
          </table:table-cell>
          <table:table-cell office:value-type="string" calcext:value-type="string">
            <text:p>Berk Küçükoğlu; Massimo Kube; Wen-Lu Chung; Georgios Varnavides; Max Leo Leidl; Julika Radecke; Daniel Stähli; Stephanie Ribet; Carsten Sachse; Colin Ophus; Knut Müller-Caspary; Henning Stahlberg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ogress in Field-Free Magnetic Imaging on Thermo Scientific Transmission Electron Microscopes</text:p>
          </table:table-cell>
          <table:table-cell office:value-type="string" calcext:value-type="string">
            <text:p>Ricardo Egoavil; Andras Kovacs; Pavel Potocek; Ioannis Iatrakis; Éric Van Cappellen; Dileep Krishnan; Zino Leijten; Peter Tiemeijer; Lynette Keeney; Michele Conroy; Rafal Dunin-Borkowski; Maria Meledina; Paolo Longo; Maarten Wirix; Bert Freitag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ff-Axis Electron Holography of Point Defects in Semiconductor Devices</text:p>
          </table:table-cell>
          <table:table-cell office:value-type="string" calcext:value-type="string">
            <text:p>Keyan Ji; Michael Schnedler; Qianqian Lan; Rafal Dunin-Borkowski; Philipp Ebert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ntrollable patterning of magnetic bits with atomically sharp boundaries</text:p>
          </table:table-cell>
          <table:table-cell office:value-type="string" calcext:value-type="string">
            <text:p>Qi Wang; Lei Jin; Dongsheng He; Hideto Yanagihara; Eiji Kita; Rafal Dunin-Borkowski; Fu‐Rong Chen; Xiaoyan Zhong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e/GeSn Quantum Well MOSFETs for Cryogenic Applications</text:p>
          </table:table-cell>
          <table:table-cell office:value-type="string" calcext:value-type="string">
            <text:p>Jingxuan Sun; Yi Han; Xue Bai; Prateek Kaul; Yannik Junk; Jiayuan Zhang; Yu-Tzu Liao; Yu-Chen Chang; Anjana Rajan; Rafal Dunin-Borkowski; Detlev Grützmacher; Joachim Knoch; Dan Mihai Buca; Qing-Tai Zhao</text:p>
          </table:table-cell>
          <table:table-cell office:value-type="string" calcext:value-type="string">
            <text:p>IEEE Electron Device Letters</text:p>
          </table:table-cell>
          <table:table-cell/>
          <table:table-cell office:value-type="string" calcext:value-type="string">
            <text:p>PGI-9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ation Diffusion‐Mediated Displaced Reaction‐Transformation in Green Steelmaking</text:p>
          </table:table-cell>
          <table:table-cell office:value-type="string" calcext:value-type="string">
            <text:p>Guangyi Guo; Paul Paciok; Baptiste Bienvenu; Longqi Bai; Barak Ratzker; Marc Heggen; Xuyang Zhou; Dierk Raabe</text:p>
          </table:table-cell>
          <table:table-cell office:value-type="string" calcext:value-type="string">
            <text:p>Advanced Science</text:p>
          </table:table-cell>
          <table:table-cell/>
          <table:table-cell office:value-type="string" calcext:value-type="string">
            <text:p>ER-C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s reliable electrical measurements of superconducting devices inside a transmission electron microscope</text:p>
          </table:table-cell>
          <table:table-cell office:value-type="string" calcext:value-type="string">
            <text:p>Joachim Dahl Thomsen; Michael I. Faley; Joseph Vimal Vas; Alexander Clausen; Thibaud Denneulin; Dominik Biscette; D. Sutter; Penghan Lu; Rafal E. Dunin-Borkowski</text:p>
          </table:table-cell>
          <table:table-cell office:value-type="string" calcext:value-type="string">
            <text:p>Ultramicroscop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tomic-scale quantification of individual oxygen vacancies and structural evolution in valence change memristors</text:p>
          </table:table-cell>
          <table:table-cell office:value-type="string" calcext:value-type="string">
            <text:p>Zhengzhou Wang; Weixiao Lin; Yongqiang Li; Meiyan Wang; Anan Guo; Hao Luo; Xiahan Sang; Lei Jin; Cheng Chen; Wen Zhao; Heguang Liu; Rafal Dunin-Borkowski; Jinsong Wu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icosecond-scale coherent toggle switching of topological spin helicity</text:p>
          </table:table-cell>
          <table:table-cell office:value-type="string" calcext:value-type="string">
            <text:p>Can Liu; Zefang Li; Xuange Hu; Jiangteng Guo; Yue Hu; Ying Deng; Haixue Wang; Shaozheng Ji; Cuntao Gao; Fang Liu; Huai Zhang; Wei He; Tengyu Guo; Shaohui Chen; Penghan Lu; Jinxiong Wu; Yangfan Hu; Zhi‐Min Liao; Jun‐Ming Liu; Dapeng Yu; Zhipeng Hou; Rafal E. Dunin-Borkowski; Yimei Zhu; Xuewen Fu</text:p>
          </table:table-cell>
          <table:table-cell office:value-type="string" calcext:value-type="string">
            <text:p>Nature Nano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agnetic circular dichroism imaging of atomic-scale antiferromagnetic order at a buried interface</text:p>
          </table:table-cell>
          <table:table-cell office:value-type="string" calcext:value-type="string">
            <text:p>Dongsheng Song; Fengshan Zheng; Lin Hao; Lei Jin; YaJiao Ke; Yizhou Liu; Mingliang Tian; Binghui Ge; Rafal E. Dunin-Borkowski; Haifeng Du</text:p>
          </table:table-cell>
          <table:table-cell office:value-type="string" calcext:value-type="string">
            <text:p>Nature Nano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Quantification of polarization bowing in III-nitrides by off-axis electron holography and impact on the polarization controversy</text:p>
          </table:table-cell>
          <table:table-cell office:value-type="string" calcext:value-type="string">
            <text:p>Qianqian Lan; Michael Schnedler; Keyan Ji; Jean-François Carlin; Raphaël Butté; Nicolas Grandjean; Rafal Dunin-Borkowski; Philipp Ebert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pin Matters: A Multidisciplinary Roadmap to Understanding Spin Effects in Oxygen Evolution Reaction During Water Electrolysis (Adv. Energy Mater. 4/2026)</text:p>
          </table:table-cell>
          <table:table-cell office:value-type="string" calcext:value-type="string">
            <text:p>Emma van der Minne; Priscila Vensaus; Vadim Ratovskii; Seenivasan Hariharan; Jan Behrends; C. Franchini; Jonas R. Fransson; S. S. Dhesi; Felix Gunkel; Florian Gossing; Georgios Katsoukis; Ulrike I. Kramm; Magalı́ Lingenfelder; Qianqian Lan; Yury V. Kolen'ko; Yang Li; Ramsundar Rani Mohan; Jeffrey McCord; Lingmei Ni; Eva Pavarini; Rossitza Pentcheva; David H. Waldeck; Michael Verhage; Anke Yu; Zhichuan Xu; Piero Torelli; Silvia Mauri; N. Avarvari; Anja Bieberle‐Hütter; Christoph Bäumer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PGI-2, PGI-7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irect observation of nanoscale pinning centers in Ce(Co0.8Cu0.2)5.4 permanent magnets</text:p>
          </table:table-cell>
          <table:table-cell office:value-type="string" calcext:value-type="string">
            <text:p>Nikita Polin; Shangbin Shen; Fernando Maccari; Alex Aubert; Esmaeil Adabifiroozjaei; Tatiana Smoliarova; Yangyiwei Yang; Xinren Chen; Y. Skourski; Alaukik Saxena; Andras Kovacs; Rafal E. Dunin-Borkowski; Michael Farle; Bai‐Xiang Xu; Leopoldo Molina‐Luna; Oliver Gutfleisch; Baptiste Gault; Konstantin Skokov</text:p>
          </table:table-cell>
          <table:table-cell office:value-type="string" calcext:value-type="string">
            <text:p>Acta Materialia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orentz Transmission Electron Microscopy of Topological Magnetic Textures in Thin Films of Chiral Magnets</text:p>
          </table:table-cell>
          <table:table-cell office:value-type="string" calcext:value-type="string">
            <text:p>Luyan Yang; Fengshan Zheng; Rafal Dunin-Borkowski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7-28" calcext:value-type="date">
            <text:p>07/28/26</text:p>
          </table:table-cell>
        </table:table-row>
        <table:table-row table:style-name="ro1">
          <table:table-cell office:value-type="string" calcext:value-type="string">
            <text:p>Emergence of a spin Hall topological Hall effect in the noncollinear phase of the ferrimagnetic insulator terbium-iron garnet</text:p>
          </table:table-cell>
          <table:table-cell office:value-type="string" calcext:value-type="string">
            <text:p>Mehak Loyal; Akashdeep Akashdeep; Edoardo Mangini; Edgar Galíndez-Ruales; Maja Eich; Nan Wang; Qianqian Lan; Lei Jin; Rafal Dunin-Borkowski; Timo Kuschel; Mathias Kläui; Gerhard Jakob</text:p>
          </table:table-cell>
          <table:table-cell office:value-type="string" calcext:value-type="string">
            <text:p>Physical Review Materials</text:p>
          </table:table-cell>
          <table:table-cell table:number-columns-repeated="2"/>
          <table:table-cell office:value-type="date" office:date-value="2026-07-11" calcext:value-type="date">
            <text:p>07/11/26</text:p>
          </table:table-cell>
        </table:table-row>
        <table:table-row table:style-name="ro1">
          <table:table-cell office:value-type="string" calcext:value-type="string">
            <text:p>Misfit dislocations and spin pumping in epitaxial Fe/Rh bilayers</text:p>
          </table:table-cell>
          <table:table-cell office:value-type="string" calcext:value-type="string">
            <text:p>Jonas Wiemeler; И. А. Тарасов; Hasan Ali; Andras Kovacs; Rafal Dunin-Borkowski; Michael Farle; Anna Semisalova</text:p>
          </table:table-cell>
          <table:table-cell table:number-columns-repeated="3"/>
          <table:table-cell office:value-type="date" office:date-value="2026-02-21" calcext:value-type="date">
            <text:p>02/21/26</text:p>
          </table:table-cell>
        </table:table-row>
        <table:table-row table:style-name="ro1">
          <table:table-cell office:value-type="string" calcext:value-type="string">
            <text:p>Chemical clues to infection: A pilot study on the differential secondary metabolite production during the life cycle of selected Cordyceps species</text:p>
          </table:table-cell>
          <table:table-cell office:value-type="string" calcext:value-type="string">
            <text:p>Esteban Charria‐Girón; Rita Toshe; Artit Khonsanit; Noppol Kobmoo; Tatiana Gorelik; Janet Jennifer Luangsa-ard; Sherif S. Ebada; Marc Stadler</text:p>
          </table:table-cell>
          <table:table-cell office:value-type="string" calcext:value-type="string">
            <text:p>IMA Fungu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ormation of Zinc Oxide Buried Layers within the Walls of the Aero-GaN Microtubes</text:p>
          </table:table-cell>
          <table:table-cell office:value-type="string" calcext:value-type="string">
            <text:p>Tudor Braniste; Zsolt Fogarassy; Andras Kovacs; B. Pécz; I. M. Tiginyanu</text:p>
          </table:table-cell>
          <table:table-cell office:value-type="string" calcext:value-type="string">
            <text:p>World Congress on Medical Physics and Biomedical Engineering, September 7 - 12, 2009, Munich, German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undamental Limits on Ultrafast Electron Holography</text:p>
          </table:table-cell>
          <table:table-cell office:value-type="string" calcext:value-type="string">
            <text:p>Ron Ruimy; Arthur Niedermayr; Yonatan Israel; Alexey Gorlach; Rafal Dunin-Borkowski; Ido Kaminer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n Immobilized Rh‐Based Solid Molecular Catalyst for the Reductive Hydroformylation of 1‐Octene</text:p>
          </table:table-cell>
          <table:table-cell office:value-type="string" calcext:value-type="string">
            <text:p>Thorsten Rösler; Ansgar Meise; Marc Heggen; Andreas J. Vorholt; Regina Palkovits</text:p>
          </table:table-cell>
          <table:table-cell office:value-type="string" calcext:value-type="string">
            <text:p>Angewandte Chemie International Edition</text:p>
          </table:table-cell>
          <table:table-cell/>
          <table:table-cell office:value-type="string" calcext:value-type="string">
            <text:p>INW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ub-solidus evolution of plagioclase-hosted Fe-Ti oxide micro-inclusions from oceanic gabbros, Mid-Atlantic ridge (10–13°N)</text:p>
          </table:table-cell>
          <table:table-cell office:value-type="string" calcext:value-type="string">
            <text:p>Ge Bian; Olga Ageeva; A. N. Pertsev; Andras Kovacs; Gerlinde Habler; Qianqian Lan; Rafal Dunin-Borkowski; Rainer Abart</text:p>
          </table:table-cell>
          <table:table-cell office:value-type="string" calcext:value-type="string">
            <text:p>Litho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dvancing Lorentz Microscopy for Studying Magnetic Configurations in Next Generation Spintronic Devices and 3D Curved Magnets</text:p>
          </table:table-cell>
          <table:table-cell office:value-type="string" calcext:value-type="string">
            <text:p>Trevor P. Almeida; Danian A. Dugato; Wesley B F Jalil; Andras Kovacs; David Cooper; F. García; T. A. Moore; C. H. Marrows; Rafal Dunin-Borkowski; S. McVitie</text:p>
          </table:table-cell>
          <table:table-cell office:value-type="string" calcext:value-type="string">
            <text:p>ENLIGHTEN (Jurnal Bimbingan dan Konseling Islam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lectron Ptychography in the Fresnel Diffraction Regime</text:p>
          </table:table-cell>
          <table:table-cell office:value-type="string" calcext:value-type="string">
            <text:p>Andrew Maiden; Penghan Lu; Shengbo You; Frederick Allars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ructure and Texture of Sb2S3 and Sb2Se3 Thin Films Investigated with Precession-assisted 4D-STEM and EBSD</text:p>
          </table:table-cell>
          <table:table-cell office:value-type="string" calcext:value-type="string">
            <text:p>Mingjian Wu; Maïssa K. S. Barr; Pei‐Chun Liao; Johannes Will; Penghan Lu; Rafal Dunin-Borkowski; Julien Bachmann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sing Electrons to 3D-Print Ferromagnetic Nanostructures and Characterise their 3D Magnetic States Using Tomographic Model Based Iterative Reconstruction</text:p>
          </table:table-cell>
          <table:table-cell office:value-type="string" calcext:value-type="string">
            <text:p>Aurys Šilinga; Andras Kovacs; S. McVitie; Rafal Dunin-Borkowski; Kayla Fallon; Trevor P. Almeida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ottom‐Up Synthesis of Metallic CoNi Nanoplatelets with Magnetic Vortex‐Like Spin Configurations</text:p>
          </table:table-cell>
          <table:table-cell office:value-type="string" calcext:value-type="string">
            <text:p>Mena‐Alexander Kräenbring; Georg Bendt; Hanna Pazniak; Benjamin Zingsem; Thomas Feggeler; Sebastian Wintz; M. Spasova; Stephan Schulz; Michael Farle; Ulf Wiedwald</text:p>
          </table:table-cell>
          <table:table-cell office:value-type="string" calcext:value-type="string">
            <text:p>Small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rrelative and &lt;i&gt;In Situ&lt;/i&gt; Microscopy Investigation of Phase Transformation, Crystal Growth, and Degradation of Antimony Sulfide Thin Films</text:p>
          </table:table-cell>
          <table:table-cell office:value-type="string" calcext:value-type="string">
            <text:p>Mingjian Wu; Maïssa K. S. Barr; Vanessa M. Koch; Tobias Dierke; Penghan Lu; Pei‐Chun Liao; Johannes Will; Rafal Dunin-Borkowski; Janina Maultzsch; Julien Bachmann; Erdmann Spiecker</text:p>
          </table:table-cell>
          <table:table-cell office:value-type="string" calcext:value-type="string">
            <text:p>ACS Nano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n the use of beam precession for serial electron crystallography</text:p>
          </table:table-cell>
          <table:table-cell office:value-type="string" calcext:value-type="string">
            <text:p>Sergi Plana‐Ruiz; Penghan Lu; Rafal Dunin-Borkowski</text:p>
          </table:table-cell>
          <table:table-cell office:value-type="string" calcext:value-type="string">
            <text:p>Journal of Applied Crystallograph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90" meta:object-count="0"/>
    <meta:generator>LibreOffice/26.2.4.2$Linux_X86_64 LibreOffice_project/620$Build-2</meta:generator>
  </office:meta>
</office:document-meta>
</file>