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7.8736in"/>
    </style:style>
    <style:style style:name="co2" style:family="table-column">
      <style:table-column-properties fo:break-before="auto" style:column-width="12.4047in"/>
    </style:style>
    <style:style style:name="co3" style:family="table-column">
      <style:table-column-properties fo:break-before="auto" style:column-width="3.1492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7209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HNF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Fabrication optimization of suspended stencil mask lithography for multi-terminal Josephson junctions</text:p>
          </table:table-cell>
          <table:table-cell office:value-type="string" calcext:value-type="string">
            <text:p>Teller, Justus; Jalil, Abdur Rehman; Lentz, Florian; Grützmacher, Detlev; Schäpers, Thomas</text:p>
          </table:table-cell>
          <table:table-cell office:value-type="string" calcext:value-type="string">
            <text:p>Journal of vacuum science &amp; technology / B</text:p>
          </table:table-cell>
          <table:table-cell table:style-name="ce1" office:value-type="string" calcext:value-type="string">
            <text:p>5222</text:p>
          </table:table-cell>
          <table:table-cell office:value-type="string" calcext:value-type="string">
            <text:p>JARA-FIT, PGI-10, PGI-9</text:p>
          </table:table-cell>
          <table:table-cell table:style-name="ce2" office:value-type="date" office:date-value="2026-09-02" calcext:value-type="date">
            <text:p>09/02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mpact of the local valley splitting on the coherence of conveyor-belt spin shuttling in &lt;sup&gt;28&lt;/sup&gt;Si/SiGe.</text:p>
          </table:table-cell>
          <table:table-cell office:value-type="string" calcext:value-type="string">
            <text:p>Mats Volmer; Tom Struck; Arnau Sala Cadellans; Jhih-Sian Tu; Stefan Trellenkamp; Davide Degli Esposti; Giordano Scappucci; Łukasz Cywiński; Hendrik Bluhm; Lars R Schreiber</text:p>
          </table:table-cell>
          <table:table-cell office:value-type="string" calcext:value-type="string">
            <text:p>PubMed</text:p>
          </table:table-cell>
          <table:table-cell/>
          <table:table-cell office:value-type="string" calcext:value-type="string">
            <text:p>PGI-11</text:p>
          </table:table-cell>
          <table:table-cell table:style-name="ce2"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Fabrication, characterization, and mechanical loading of Si/Si-Ge membranes for spin-qubit devices</text:p>
          </table:table-cell>
          <table:table-cell office:value-type="string" calcext:value-type="string">
            <text:p>Jhih-Sian Tu; Lars R. Schreiber</text:p>
          </table:table-cell>
          <table:table-cell office:value-type="string" calcext:value-type="string">
            <text:p>Physical Review Applied</text:p>
          </table:table-cell>
          <table:table-cell table:number-columns-repeated="2"/>
          <table:table-cell table:style-name="ce2"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Flexible 3D &lt;i&gt;Kirigami&lt;/i&gt; Probes for In Vitro and In Vivo Neural Applications</text:p>
          </table:table-cell>
          <table:table-cell office:value-type="string" calcext:value-type="string">
            <text:p>Lina Koschinski; Sofia Pazmiño; Anke Hoellig; Henner Koch; Simon Musall; Viviana Rincón Montes</text:p>
          </table:table-cell>
          <table:table-cell office:value-type="string" calcext:value-type="string">
            <text:p>Advanced Materials</text:p>
          </table:table-cell>
          <table:table-cell/>
          <table:table-cell office:value-type="string" calcext:value-type="string">
            <text:p>IBI-3</text:p>
          </table:table-cell>
          <table:table-cell table:style-name="ce2"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8" meta:object-count="0"/>
    <meta:generator>LibreOffice/26.2.4.2$Linux_X86_64 LibreOffice_project/620$Build-2</meta:generator>
  </office:meta>
</office:document-meta>
</file>