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8.3035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1.9898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AS-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Observation of magnon polarons in the van der Waals itinerant ferromagnet Fe&lt;sub&gt;3&lt;/sub&gt;GeTe&lt;sub&gt;2&lt;/sub&gt;.</text:p>
          </table:table-cell>
          <table:table-cell office:value-type="string" calcext:value-type="string">
            <text:p>Qili Li; Namrata Bansal; Paul Nufer; Lichuan Zhang; Amir A. Haghighirad; C. Sürgers; Yuriy Mokrousov; Wulf Wulfhekel</text:p>
          </table:table-cell>
          <table:table-cell office:value-type="string" calcext:value-type="string">
            <text:p>PubMed</text:p>
          </table:table-cell>
          <table:table-cell/>
          <table:table-cell office:value-type="string" calcext:value-type="string">
            <text:p>PGI-1</text:p>
          </table:table-cell>
          <table:table-cell table:style-name="ce1"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Higher-order Hall response arises from octupole order and scalar spin chirality in a noncollinear antiferromagnet</text:p>
          </table:table-cell>
          <table:table-cell office:value-type="string" calcext:value-type="string">
            <text:p>Adithya Rajan; Tom Saunderson; Fabian Lux; Rocío Yanes Díaz; Hasan M. Abdullah; Arnab Bose; Beatrice Bednarz; Junyoung Kim; Dongwook Go; Tetsuya Hajiri; Gokaran Shukla; Olena Gomonay; Yugui Yao; Wanxiang Feng; H. Asano; Udo Schwingenschlögl; L. López-Dı́az; Jairo Sinova; Gerhard Jakob; Yuriy Mokrousov; Aurélien Manchon; Mathias Kläui</text:p>
          </table:table-cell>
          <table:table-cell office:value-type="string" calcext:value-type="string">
            <text:p>Communications Materials</text:p>
          </table:table-cell>
          <table:table-cell/>
          <table:table-cell office:value-type="string" calcext:value-type="string">
            <text:p>PGI-1</text:p>
          </table:table-cell>
          <table:table-cell table:style-name="ce1"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nterlayer Dzyaloshinskii–Moriya interaction tuned magnetic ground states in rectangular spin-lattice heterojunctions</text:p>
          </table:table-cell>
          <table:table-cell office:value-type="string" calcext:value-type="string">
            <text:p>Lin Xia; Yinlu Gao; L Y Zhang; Cuihong Lv; Yuanping Chen; Yuriy Mokrousov; Lichuan Zhang</text:p>
          </table:table-cell>
          <table:table-cell office:value-type="string" calcext:value-type="string">
            <text:p>Applied Physics Letters</text:p>
          </table:table-cell>
          <table:table-cell/>
          <table:table-cell office:value-type="string" calcext:value-type="string">
            <text:p>PGI-1</text:p>
          </table:table-cell>
          <table:table-cell table:style-name="ce1"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ommon patterns of skyrmion magnetizations unveiled by defect implantation</text:p>
          </table:table-cell>
          <table:table-cell office:value-type="string" calcext:value-type="string">
            <text:p>Imara Lima Fernandes; Samir Lounis</text:p>
          </table:table-cell>
          <table:table-cell office:value-type="string" calcext:value-type="string">
            <text:p>npj Spintronics</text:p>
          </table:table-cell>
          <table:table-cell/>
          <table:table-cell office:value-type="string" calcext:value-type="string">
            <text:p>PGI-1</text:p>
          </table:table-cell>
          <table:table-cell table:style-name="ce1"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CuInP2S6: a 2D Ferrielectric with giant UV birefringence and anomalous refractive index modulation</text:p>
          </table:table-cell>
          <table:table-cell office:value-type="string" calcext:value-type="string">
            <text:p>Trent M. Kyrk; Sergii Grytsiuk; Malte Rösner; Mazhar N. Ali</text:p>
          </table:table-cell>
          <table:table-cell table:number-columns-repeated="3"/>
          <table:table-cell table:style-name="ce1"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ffect of interlayer interaction on magnon properties of vdW honeycomb heterostructures</text:p>
          </table:table-cell>
          <table:table-cell office:value-type="string" calcext:value-type="string">
            <text:p>Lichuan Zhang; Haidong Fu; Yuee Xie; Yuanping Chen</text:p>
          </table:table-cell>
          <table:table-cell office:value-type="string" calcext:value-type="string">
            <text:p>Chinese Physics B</text:p>
          </table:table-cell>
          <table:table-cell table:number-columns-repeated="2"/>
          <table:table-cell table:style-name="ce1" office:value-type="date" office:date-value="2026-02-24" calcext:value-type="date">
            <text:p>02/24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0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35" meta:object-count="0"/>
    <meta:generator>LibreOffice/26.2.4.2$Linux_X86_64 LibreOffice_project/620$Build-2</meta:generator>
  </office:meta>
</office:document-meta>
</file>