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0.0862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2673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AS-4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What can we learn from the radiative decays of the D s 1 ( 2460 ) meson?</text:p>
          </table:table-cell>
          <table:table-cell office:value-type="string" calcext:value-type="string">
            <text:p>Fu, Hai-Long; Guo, Feng-Kun; Hanhart, Christoph; Nefediev, Alexey</text:p>
          </table:table-cell>
          <table:table-cell office:value-type="string" calcext:value-type="string">
            <text:p>Physical review / D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Decoding the structure near the π + π − mass threshold in ψ ( 3686 ) → J / ψ π + π − decays</text:p>
          </table:table-cell>
          <table:table-cell office:value-type="string" calcext:value-type="string">
            <text:p>Chen, Yun-Hua; Dong, Xiang-Kun; Guo, Feng-Kun; Hanhart, Christoph; Kubis, Bastian</text:p>
          </table:table-cell>
          <table:table-cell office:value-type="string" calcext:value-type="string">
            <text:p>Physical review / D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Ab initio description of hypernuclei</text:p>
          </table:table-cell>
          <table:table-cell office:value-type="string" calcext:value-type="string">
            <text:p>Haidenbauer, Johann; Meißner, Ulf-G.; Nogga, Andreas</text:p>
          </table:table-cell>
          <table:table-cell office:value-type="string" calcext:value-type="string">
            <text:p>Progress in particle and nuclear physic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Defect engineering spin centers in interacting many-body Su-Schrieffer-Heeger chains</text:p>
          </table:table-cell>
          <table:table-cell office:value-type="string" calcext:value-type="string">
            <text:p>Wang, Lin; Luu, Thomas; Meißner, Ulf-G.</text:p>
          </table:table-cell>
          <table:table-cell office:value-type="string" calcext:value-type="string">
            <text:p>Physical review / B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Dispersive analysis of the J / ψ → π 0 γ * transition form factor with ρ – ω mixing effects</text:p>
          </table:table-cell>
          <table:table-cell office:value-type="string" calcext:value-type="string">
            <text:p>Cao, Xiong-Hui; Guo, Feng-Kun; Hanhart, Christoph; Kubis, Bastian</text:p>
          </table:table-cell>
          <table:table-cell office:value-type="string" calcext:value-type="string">
            <text:p>Physical review / D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Lattice Calculation of the Sn Isotopes near the Proton Dripline</text:p>
          </table:table-cell>
          <table:table-cell office:value-type="string" calcext:value-type="string">
            <text:p>Hildenbrand, Fabian; Elhatisari, Serdar; Meißner, Ulf-G.; Meyer, Helen; Ren, Zhengxue; Herten, Andreas; Bode, Mathis</text:p>
          </table:table-cell>
          <table:table-cell office:value-type="string" calcext:value-type="string">
            <text:p>Physical review letters</text:p>
          </table:table-cell>
          <table:table-cell office:value-type="string" calcext:value-type="string">
            <text:p>5111, 5112, 5122</text:p>
          </table:table-cell>
          <table:table-cell office:value-type="string" calcext:value-type="string">
            <text:p>JSC</text:p>
          </table:table-cell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Understanding Large Localized C P Violation in B ± → K ± π + π − Using Dispersive Methods</text:p>
          </table:table-cell>
          <table:table-cell office:value-type="string" calcext:value-type="string">
            <text:p>Heuser, L. A.; Reyes-Torrecilla, A.; Hanhart, Christoph; Kubis, B.; Magalhães, P. C.; Mannel, T.; Peláez, J. R.</text:p>
          </table:table-cell>
          <table:table-cell office:value-type="string" calcext:value-type="string">
            <text:p>Physical review letter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Dynamical coupled-channel models for hadron dynamics</text:p>
          </table:table-cell>
          <table:table-cell office:value-type="string" calcext:value-type="string">
            <text:p>Döring, Michael; Haidenbauer, Johann; Mai, Maxim; Sato, Toru</text:p>
          </table:table-cell>
          <table:table-cell office:value-type="string" calcext:value-type="string">
            <text:p>Progress in particle and nuclear physic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Review of Particle Physics *</text:p>
          </table:table-cell>
          <table:table-cell office:value-type="string" calcext:value-type="string">
            <text:p>Takahashi, F.; Hikasa, K.; Sumino, Y.; Tanabashi, M.; Tanaka, J.; Yokoyama, M.; Agashe, K.; Aielli, G.; Allanach, B. C.; Alvarez-Muñiz, J.; Amsler, C.; Antonelli, M.; Aschenauer, E. C.; Asner, D. M.; Assamagan, K.; Baer, H.; Banerjee, Sw.; Barnett, R. M.; Baudis, L.; Bauer, C. W.; Beringer, J.; Bettini, A.; Biebel, O.; Black, K. M.; Blucher, E.; Bonventre, R.; Briere, R. A.; Buckley, A.; Burkert, V. D.; Bychkov, M. A.; Cacciapaglia, G.; Cahn, R. N.; Canelli, F.; Cao, J.; Cao, Z.; Carena, M.; Casarosa, G.; Ceccucci, A.; Cepeda, M.; Cerri, A.; Chivukula, R. S.; Cortês, M.; Cowan, G.; Crede, V.; Cremonesi, O.; D’Ambrosio, G.; Damour, T.; Davies, C. T. H.; de Blas, J.; de Florian, D.; de Gouvêa, A.; DeGrand, T.; Demiragli, Z.; Dittmaier, S.; Dobrescu, B. A.; D’Onofrio, M.; Dorigo, M.; Dreiner, H. K.; Duarte, J. M.; Eerola, P.; Egede, U.; El-Khadra, A. X.; Ellis, J.; Eno, S. C.; Erler, J.; Fava, A.; Fetscher, W.; Fields, B. D.; Freitas, A.; Gallagher, H.; Gasik, P.; Gershon, T.; Gherghetta, T.; Giovannella, S.; Gonzalez-Garcia, M. C.; Goodman, M.; Grab, C.; Gritsan, A. V.; Grojean, C.; Groom, D. E.; Grünewald, M.; Gurtu, A.; Gutsche, T.; Haber, H. E.; Hamel, M.; Hanhart, Christoph; Hashimoto, S.; Hayato, Y.; Hebecker, A.; Heinemeyer, S.; Hernández-Rey, J. J.; Hertzog, D. W.; Hisano, J.; Höcker, A.; Hoferichter, M.; Hofmann, W.; Holder, J.; Hsu, L.; Huston, J.; Hyodo, T.; Ianni, Al.; Kado, M.; Kaplon, J.; Karliner, M.; Katz, U. F.; Kenzie, M.; Khoze, V. A.; Klein, S. R.; Knue, A.; Kogler, R.; Kramberger, G.; Kramer, M.; Krauss, F.; Kreps, M.; Kretzschmar, J.; Križan, P.; Kwon, Y.; Lahav, O.; Lellouch, L. P.; Lesgourgues, J.; Liddle, A. R.; Ligeti, Z.; Lin, C.-J.; Lippmann, C.; Liss, T. M.; Lista, L.; Lister, A.; Littenberg, L.; Lourenço, C.; Lugovsky, K. S.; Lugovsky, S. B.; Lusiani, A.; Makida, Y.; Maltoni, F.; Manohar, A. V.; Masoni, A.; Meinel, S.; Meißner, U.-G.; Melzer-Pellmann, I.-A.; Mertsch, P.; Mikhasenko, M.; Miller, D. J.; Milstead, D.; Mitchell, R. E.; Mönig, K.; Molaro, P.; Moortgat, F.; Nagata, N.; Nakamura, K.; Nason, P.; Navas, S.; Nelles, A.; Neubert, M.; Nir, Y.; O’Connell, H. B.; O’Hare, C. A. J.; Olive, K. A.; Patrignani, C.; Peacock, J. A.; Peters, K.; Pianori, E.; Pich, A.; Piepke, A.; Pietropaolo, F.; Pomarol, A.; Profumo, S.; Quadt, A.; Rabbertz, K.; Rademacker, J.; Raffelt, G.; Ramsey-Musolf, M.; Reina, L.; Richardson, P.; Robinson, D. J.; Roesler, S.; Rolli, S.; Romaniouk, A.; Rosenberg, L. J; Rybka, G.; Ryskin, M. G.; Safdi, B.; Sakai, Y.; Salamida, F.; Saoulidou, N.; Sarkar, S.; Sauli, F.; Savard, P.; Schneider, O.; Schönert, S.; Scholberg, K.; Schwanda, C.; Schwartz, A. J.; Schwiening, J.; Scott, D.; Sefkow, F.; Seljak, U.; Sharma, V.; Sharpe, S. R.; Shiltsev, V.; Signorelli, G.; Silari, M.; Simon, F.; Skands, P.; Skwarnicki, T.; Smoot, G. F.; Soffer, A.; Sozzi, M. S.; Spanier, S.; Spiering, C.; Stahl, A.; Taševský, M.; Terao, K.; Terashi, K.; Terning, J.; Thoma, U.; Thorne, R. S.; Tiator, L.; Titov, M.; Tovey, D. R.; Trabelsi, K.; Urquijo, P.; Valencia, G.; Van de Water, R.; Varelas, N.; Venanzoni, G.; Vennin, V.; Verde, L.; Vivarelli, I.; Vogelsang, W.; Walkowiak, W.; Walter, C. W.; Wands, D.; Weinberg, D. H.; Weinberg, E. J.; Wendell, R.; Wermes, N.; White, M.; Wiencke, L. R.; Willocq, S.; Winslow, L.; Woody, C. L.; Workman, R. L.; Yao, W.-M.; Yoshida, R.; Yuan, C. Z.; Zanderighi, G.; Zeller, G. P.; Zhu, R.-Y.; Zhu, S.-L.; Zimmermann, F.; Zyla, P. A.; Anderson, J.; Kashyap, V. K. S.; Mohanty, B.; Ozerov, A.; Rohr, S.; Schaffner, P.; Valdiviesso, G. A.; Zheng, W.</text:p>
          </table:table-cell>
          <table:table-cell office:value-type="string" calcext:value-type="string">
            <text:p>International journal of modern physics / A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Quantum numbers of the X ( 1880 )</text:p>
          </table:table-cell>
          <table:table-cell office:value-type="string" calcext:value-type="string">
            <text:p>Yang, Qin-He; Dai, Ling-Yun; Meißner, Ulf-G.</text:p>
          </table:table-cell>
          <table:table-cell office:value-type="string" calcext:value-type="string">
            <text:p>Physical review / D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Radiative Decays of Hadronic Molecules: From Confusion to Inspiration</text:p>
          </table:table-cell>
          <table:table-cell office:value-type="string" calcext:value-type="string">
            <text:p>Guo, Feng-Kun; Hanhart, Christoph; Nefediev, Alexey</text:p>
          </table:table-cell>
          <table:table-cell office:value-type="string" calcext:value-type="string">
            <text:p>Particles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Λ and Σ potentials in dense matter based on chiral EFT: Bridging heavy-ion collisions, hypernuclei, and neutron stars</text:p>
          </table:table-cell>
          <table:table-cell office:value-type="string" calcext:value-type="string">
            <text:p>Jinno, Asanosuke; Murase, Koichi; Nara, Yasushi; Haidenbauer, Johann</text:p>
          </table:table-cell>
          <table:table-cell office:value-type="string" calcext:value-type="string">
            <text:p>Quark Matter 2025</text:p>
          </table:table-cell>
          <table:table-cell table:style-name="ce1" office:value-type="string" calcext:value-type="string">
            <text:p>5111</text:p>
          </table:table-cell>
          <table:table-cell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Precise determination of the properties of X(3872) and of its isovector partner Wc1.</text:p>
          </table:table-cell>
          <table:table-cell office:value-type="string" calcext:value-type="string">
            <text:p>Teng Ji; Xiang-Kun Dong; Feng-Kun Guo; Christoph Hanhart; Ulf-G. Meissner</text:p>
          </table:table-cell>
          <table:table-cell office:value-type="string" calcext:value-type="string">
            <text:p>PubMed</text:p>
          </table:table-cell>
          <table:table-cell table:number-columns-repeated="2"/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Emergence of the π ( 1300 ) Resonance from Lattice QCD</text:p>
          </table:table-cell>
          <table:table-cell office:value-type="string" calcext:value-type="string">
            <text:p>Haobo Yan; Maxim Mai; Marco Garofalo; Yuchuan Feng; Michael Döring; Chuan Liu; Liuming Liu; Ulf-G. Meissner; Carsten Urbach</text:p>
          </table:table-cell>
          <table:table-cell office:value-type="string" calcext:value-type="string">
            <text:p>Physical Review Letters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9-07" calcext:value-type="date">
            <text:p>09/07/26</text:p>
          </table:table-cell>
        </table:table-row>
        <table:table-row table:style-name="ro1">
          <table:table-cell office:value-type="string" calcext:value-type="string">
            <text:p>Sunset integrals with up to three mass scales in chiral perturbation theory: a comparative study of the Mellin–Barnes representation technique</text:p>
          </table:table-cell>
          <table:table-cell office:value-type="string" calcext:value-type="string">
            <text:p>Balasubramanian Ananthanarayan; Sumit Banik; Véronique Bernard; Samuel Friot; Shayan Ghosh; Ulf-G. Meissner</text:p>
          </table:table-cell>
          <table:table-cell office:value-type="string" calcext:value-type="string">
            <text:p>The European Physical Journal Special Top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oward precision helicity PDFs from global DIS and SIDIS fits with projected EIC measurements</text:p>
          </table:table-cell>
          <table:table-cell office:value-type="string" calcext:value-type="string">
            <text:p>Hamzeh Khanpour; Maryam Soleymaninia; Majid Azizi; Michael Klasen; Hadi Hashamipour; Maral Salajegheh; Ulf-G. Meissner</text:p>
          </table:table-cell>
          <table:table-cell office:value-type="string" calcext:value-type="string">
            <text:p>Physical review. D/Physical review. D.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an the Strong Interactions between Hadrons Be Determined Using Femtoscopy?</text:p>
          </table:table-cell>
          <table:table-cell office:value-type="string" calcext:value-type="string">
            <text:p>Evgeny Epelbaum; Sven Heihoff; Ulf-G. Meissner; Alexander Tscherwon</text:p>
          </table:table-cell>
          <table:table-cell office:value-type="string" calcext:value-type="string">
            <text:p>Physical Review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n the definition of the nucleon axial charge density</text:p>
          </table:table-cell>
          <table:table-cell office:value-type="string" calcext:value-type="string">
            <text:p>J. Yu. Panteleeva; E. Epelbaum; Jambul Gegelia; Ulf-G. Meissner</text:p>
          </table:table-cell>
          <table:table-cell office:value-type="string" calcext:value-type="string">
            <text:p>Physics Letters B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earching for the Tetraneutron Resonance on the Lattice</text:p>
          </table:table-cell>
          <table:table-cell office:value-type="string" calcext:value-type="string">
            <text:p>Linqian Wu; Serdar Elhatisari; Ulf-G. Meißner; Shihang Shen; Li-Sheng Geng; Youngman Kim</text:p>
          </table:table-cell>
          <table:table-cell office:value-type="string" calcext:value-type="string">
            <text:p>Physical Review Letters</text:p>
          </table:table-cell>
          <table:table-cell table:number-columns-repeated="2"/>
          <table:table-cell office:value-type="date" office:date-value="2026-07-21" calcext:value-type="date">
            <text:p>07/21/26</text:p>
          </table:table-cell>
        </table:table-row>
        <table:table-row table:style-name="ro1">
          <table:table-cell office:value-type="string" calcext:value-type="string">
            <text:p>Form factors of the ρ meson from effective field theory and the lattice</text:p>
          </table:table-cell>
          <table:table-cell office:value-type="string" calcext:value-type="string">
            <text:p>Ulf-G. Meissner; Akaki Rusetsky; Ajay S. Sakthivasan; G. Schierholz; Jia-Jun Wu</text:p>
          </table:table-cell>
          <table:table-cell office:value-type="string" calcext:value-type="string">
            <text:p>Journal of High Energy Physic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etermination of B-meson distribution amplitudes from B → π, K, D transition form factors</text:p>
          </table:table-cell>
          <table:table-cell office:value-type="string" calcext:value-type="string">
            <text:p>Dong-Hao Li; Cai-Dian Lü; Ulf-G. Meissner; Jing Gao</text:p>
          </table:table-cell>
          <table:table-cell office:value-type="string" calcext:value-type="string">
            <text:p>Journal of High Energy Physic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imulating correlated electrons with symmetry-enforced normalizing flows</text:p>
          </table:table-cell>
          <table:table-cell office:value-type="string" calcext:value-type="string">
            <text:p>Dominic Schuh; Janik Kreit; Evan Berkowitz; Lena Funcke; Tom Luu; Kim A. Nicoli; Marcel Rodekamp</text:p>
          </table:table-cell>
          <table:table-cell office:value-type="string" calcext:value-type="string">
            <text:p>Physical Review Research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oments of parton distribution functions of the pion from lattice QCD using gradient flow</text:p>
          </table:table-cell>
          <table:table-cell office:value-type="string" calcext:value-type="string">
            <text:p>Anthony Francis; Patrick Fritzsch; Rohith Karur; Jangho Kim; Giovanni Pederiva; Dimitra A. Pefkou; Antonio Rago; Andrea Shindler; André Walker-Loud; Savvas Zafeiropoulos</text:p>
          </table:table-cell>
          <table:table-cell office:value-type="string" calcext:value-type="string">
            <text:p>Physical review. D/Physical review. D.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Gradient Flow for Parton Distribution Functions: First Application to the Pion</text:p>
          </table:table-cell>
          <table:table-cell office:value-type="string" calcext:value-type="string">
            <text:p>Anthony Francis; Patrick Fritzsch; Robert V. Harlander; Rohith Karur; Jangho Kim; Jonas T. Kohnen; Giovanni Pederiva; Dimitra A. Pefkou; Antonio Rago; Andrea Shindler; André Walker-Loud; Savvas Zafeiropoulos</text:p>
          </table:table-cell>
          <table:table-cell office:value-type="string" calcext:value-type="string">
            <text:p>Physical Review Letters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Relativistic orbital-free kinetic energy density functional for one-particle nuclear systems</text:p>
          </table:table-cell>
          <table:table-cell office:value-type="string" calcext:value-type="string">
            <text:p>Zhengxue Ren; H. Z. Liang; P. W. Zhao</text:p>
          </table:table-cell>
          <table:table-cell office:value-type="string" calcext:value-type="string">
            <text:p>Physical review. C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Hybrid classical-quantum sampling for lattice scalar field theory</text:p>
          </table:table-cell>
          <table:table-cell office:value-type="string" calcext:value-type="string">
            <text:p>Hee‐Cheol Kim; Jangho Kim</text:p>
          </table:table-cell>
          <table:table-cell office:value-type="string" calcext:value-type="string">
            <text:p>EPJ Quantum Technolog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cording and Analyzing Data</text:p>
          </table:table-cell>
          <table:table-cell office:value-type="string" calcext:value-type="string">
            <text:p>P. Bechtle; Herbi K. Dreiner; Melanie Comuth-Werner; J. Jochum; Jörg Pretz; Kristin Riebe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Electroweak Standard Model of Particle Physics</text:p>
          </table:table-cell>
          <table:table-cell office:value-type="string" calcext:value-type="string">
            <text:p>P. Bechtle; F. U. Bernlochner; Herbi K. Dreiner; Melanie Comuth-Werner; J. Jochum; Jörg Pretz; Kristin Riebe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ccelerators and Detectors</text:p>
          </table:table-cell>
          <table:table-cell office:value-type="string" calcext:value-type="string">
            <text:p>P. Bechtle; F. U. Bernlochner; Herbi K. Dreiner; Melanie Comuth-Werner; J. Jochum; Jörg Pretz; Kristin Riebe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Limitations of the Standard Model</text:p>
          </table:table-cell>
          <table:table-cell office:value-type="string" calcext:value-type="string">
            <text:p>P. Bechtle; F. U. Bernlochner; Herbi K. Dreiner; Melanie Comuth-Werner; Jörg Pretz; Kristin Riebe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What Is Particle Physics?</text:p>
          </table:table-cell>
          <table:table-cell office:value-type="string" calcext:value-type="string">
            <text:p>P. Bechtle; F. U. Bernlochner; Herbi K. Dreiner; Melanie Comuth-Werner; J. Jochum; Jörg Pretz; Kristin Riebe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asic Theoretical Concepts</text:p>
          </table:table-cell>
          <table:table-cell office:value-type="string" calcext:value-type="string">
            <text:p>P. Bechtle; F. U. Bernlochner; Herbi K. Dreiner; Melanie Comuth-Werner; J. Jochum; Jörg Pretz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ncredible Success and Yet Possible Failure of the Standard Model</text:p>
          </table:table-cell>
          <table:table-cell office:value-type="string" calcext:value-type="string">
            <text:p>P. Bechtle; Herbi K. Dreiner; Melanie Comuth-Werner; J. Jochum; Kristin Riebe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The Peculiar Strong Interaction</text:p>
          </table:table-cell>
          <table:table-cell office:value-type="string" calcext:value-type="string">
            <text:p>P. Bechtle; Herbi K. Dreiner; Melanie Comuth-Werner; J. Jochum; Jörg Pretz; Kristin Riebe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onnecting the Smallest to the Largest Scales in the Universe</text:p>
          </table:table-cell>
          <table:table-cell office:value-type="string" calcext:value-type="string">
            <text:p>P. Bechtle; Herbi K. Dreiner; Melanie Comuth-Werner; J. Jochum; Jörg Pretz; Kristin Riebe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Fundamental Principles</text:p>
          </table:table-cell>
          <table:table-cell office:value-type="string" calcext:value-type="string">
            <text:p>P. Bechtle; F. U. Bernlochner; Herbi K. Dreiner; Melanie Comuth-Werner; J. Jochum; Jörg Pretz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Searches for Physics Beyond the Standard Model</text:p>
          </table:table-cell>
          <table:table-cell office:value-type="string" calcext:value-type="string">
            <text:p>F. U. Bernlochner; Herbi K. Dreiner; Melanie Comuth-Werner; J. Jochum; Jörg Pretz; Kristin Riebe</text:p>
          </table:table-cell>
          <table:table-cell table:number-columns-repeated="2"/>
          <table:table-cell office:value-type="string" calcext:value-type="string">
            <text:p>IKP-2</text:p>
          </table:table-cell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hiral perturbation theory</text:p>
          </table:table-cell>
          <table:table-cell office:value-type="string" calcext:value-type="string">
            <text:p>Ulf-G. Meissner</text:p>
          </table:table-cell>
          <table:table-cell office:value-type="string" calcext:value-type="string">
            <text:p>Elsevier eBook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achine learning orbital-free density functional theory resolves shell effects in deformed nuclei</text:p>
          </table:table-cell>
          <table:table-cell office:value-type="string" calcext:value-type="string">
            <text:p>Xinhui Wu; Zhengxue Ren; P. W. Zhao</text:p>
          </table:table-cell>
          <table:table-cell office:value-type="string" calcext:value-type="string">
            <text:p>Communications Physic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80" meta:object-count="0"/>
    <meta:generator>LibreOffice/26.2.4.2$Linux_X86_64 LibreOffice_project/620$Build-2</meta:generator>
  </office:meta>
</office:document-meta>
</file>