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9.4307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1693in"/>
    </style:style>
    <style:style style:name="co4" style:family="table-column">
      <style:table-column-properties fo:break-before="auto" style:column-width="0.8945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AS-6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The neuroscience education readiness checklist for digital tools and methods</text:p>
          </table:table-cell>
          <table:table-cell office:value-type="string" calcext:value-type="string">
            <text:p>Abrams, Mathew; Denker, Michael; Depannemaecker, Damien; Ferreira, Joao Alves; Frings, Maren; Hashemi, Meysam; Kaiser, Jakob; Kathrein, Judith; Klijn, Wouter; Leergaard, Trygve B.; Marín, Milagros; Onyeneho, Karyn; Puchades, Maja A.; Wachtler, Thomas; Zossimova, Ekaterina; Passecker, Johannes</text:p>
          </table:table-cell>
          <table:table-cell office:value-type="string" calcext:value-type="string">
            <text:p>Frontiers in computational neuroscience</text:p>
          </table:table-cell>
          <table:table-cell office:value-type="string" calcext:value-type="string">
            <text:p>5111, 5235</text:p>
          </table:table-cell>
          <table:table-cell office:value-type="string" calcext:value-type="string">
            <text:p>JSC</text:p>
          </table:table-cell>
          <table:table-cell office:value-type="date" office:date-value="2026-08-19" calcext:value-type="date">
            <text:p>08/19/26</text:p>
          </table:table-cell>
        </table:table-row>
        <table:table-row table:style-name="ro1">
          <table:table-cell office:value-type="string" calcext:value-type="string">
            <text:p>How heterogeneity shapes dynamics and computation in the brain</text:p>
          </table:table-cell>
          <table:table-cell office:value-type="string" calcext:value-type="string">
            <text:p>Dahmen, David; Hutt, Axel; Indiveri, Giacomo; Kennedy, Ann; Lefebvre, Jeremie; Mazzucato, Luca; Motter, Adilson E.; Narayanan, Rishikesh; Payvand, Melika; Planert, Henrike; Gast, Richard</text:p>
          </table:table-cell>
          <table:table-cell office:value-type="string" calcext:value-type="string">
            <text:p>Neuron</text:p>
          </table:table-cell>
          <table:table-cell office:value-type="string" calcext:value-type="string">
            <text:p>5231, 5232</text:p>
          </table:table-cell>
          <table:table-cell/>
          <table:table-cell office:value-type="date" office:date-value="2026-08-19" calcext:value-type="date">
            <text:p>08/19/26</text:p>
          </table:table-cell>
        </table:table-row>
        <table:table-row table:style-name="ro1">
          <table:table-cell office:value-type="string" calcext:value-type="string">
            <text:p>Constructive community race: full-density spiking neural network model drives neuromorphic computing</text:p>
          </table:table-cell>
          <table:table-cell office:value-type="string" calcext:value-type="string">
            <text:p>Senk, Johanna; Kurth, Anno C; Furber, Steve; Gemmeke, Tobias; Golosio, Bruno; Heittmann, Arne; Knight, James C; Müller, Eric; Noll, Tobias; Nowotny, Thomas; Peraza Coppola, Gorka; Peres, Luca; Rhodes, Oliver; Rowley, Andrew; Schemmel, Johannes; Stadtmann, Tim; Tetzlaff, Tom; Tiddia, Gianmarco; van Albada, Sacha J; Villamar, José; Diesmann, Markus</text:p>
          </table:table-cell>
          <table:table-cell office:value-type="string" calcext:value-type="string">
            <text:p>Neuromorphic computing and engineering</text:p>
          </table:table-cell>
          <table:table-cell office:value-type="string" calcext:value-type="string">
            <text:p>5234, 5235</text:p>
          </table:table-cell>
          <table:table-cell/>
          <table:table-cell office:value-type="date" office:date-value="2026-08-19" calcext:value-type="date">
            <text:p>08/19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Self-Supervised Learning Based on Transformed Image Reconstruction for Equivariance-Coherent Feature Representation</text:p>
          </table:table-cell>
          <table:table-cell office:value-type="string" calcext:value-type="string">
            <text:p>Wang, Qin; Quercia, Alessio; Bruns, Benjamin; Morrison, Abigail; Scharr, Hanno; Krajsek, Kai</text:p>
          </table:table-cell>
          <table:table-cell office:value-type="string" calcext:value-type="string">
            <text:p>The 40th Annual AAAI Conference on Artificial Intelligence</text:p>
          </table:table-cell>
          <table:table-cell office:value-type="string" calcext:value-type="string">
            <text:p>5111, 5112</text:p>
          </table:table-cell>
          <table:table-cell office:value-type="string" calcext:value-type="string">
            <text:p>IAS-8, JSC</text:p>
          </table:table-cell>
          <table:table-cell office:value-type="date" office:date-value="2026-08-19" calcext:value-type="date">
            <text:p>08/19/26</text:p>
          </table:table-cell>
        </table:table-row>
        <table:table-row table:style-name="ro1">
          <table:table-cell office:value-type="string" calcext:value-type="string">
            <text:p>Metastable neural assemblies on a wiring–weight continuum</text:p>
          </table:table-cell>
          <table:table-cell office:value-type="string" calcext:value-type="string">
            <text:p>Felix Johannes Schmitt; David Dahmen; Franziska Leonie Müller; Martin Paul Nawrot</text:p>
          </table:table-cell>
          <table:table-cell office:value-type="string" calcext:value-type="string">
            <text:p>Neuromorphic Computing and Engineering</text:p>
          </table:table-cell>
          <table:table-cell table:number-columns-repeated="2"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A quality measure for repeating multiple-unit spike patterns</text:p>
          </table:table-cell>
          <table:table-cell office:value-type="string" calcext:value-type="string">
            <text:p>Günther Palm; Monica Paoletti; Junji Ito; Alessandra Stella; Sonja Grün</text:p>
          </table:table-cell>
          <table:table-cell office:value-type="string" calcext:value-type="string">
            <text:p>Biological Cybernetics</text:p>
          </table:table-cell>
          <table:table-cell/>
          <table:table-cell office:value-type="string" calcext:value-type="string">
            <text:p>INM-6, S-B</text:p>
          </table:table-cell>
          <table:table-cell office:value-type="date" office:date-value="2026-08-09" calcext:value-type="date">
            <text:p>08/09/26</text:p>
          </table:table-cell>
        </table:table-row>
        <table:table-row table:style-name="ro1">
          <table:table-cell office:value-type="string" calcext:value-type="string">
            <text:p>Detection and Removal of Hyper-synchronous Artifacts in Massively Parallel Spike Recordings</text:p>
          </table:table-cell>
          <table:table-cell office:value-type="string" calcext:value-type="string">
            <text:p>Jonas Oberste-Frielinghaus; Aitor Morales-Gregorio; Simon Essink; Alexander Kleinjohann; Cristiano Köhler; Frederic Barthélemy; Alexa Riehle; Thomas Brochier; Simon Musall; Junji Ito; Sonja Grün</text:p>
          </table:table-cell>
          <table:table-cell office:value-type="string" calcext:value-type="string">
            <text:p>Journal of Neuroscience</text:p>
          </table:table-cell>
          <table:table-cell/>
          <table:table-cell office:value-type="string" calcext:value-type="string">
            <text:p>IBI-3, S-B</text:p>
          </table:table-cell>
          <table:table-cell office:value-type="date" office:date-value="2026-08-09" calcext:value-type="date">
            <text:p>08/09/26</text:p>
          </table:table-cell>
        </table:table-row>
        <table:table-row table:style-name="ro1">
          <table:table-cell office:value-type="string" calcext:value-type="string">
            <text:p>Code and data for Lober et al. (2026), Learning sequence timing and control of replay speed in networks of spiking neurons</text:p>
          </table:table-cell>
          <table:table-cell office:value-type="string" calcext:value-type="string">
            <text:p>Melissa Lober; Younes Bouhadjar; Markus Diesmann; Tom Tetzlaff</text:p>
          </table:table-cell>
          <table:table-cell office:value-type="string" calcext:value-type="string">
            <text:p>JuSER (Forschungszentrum Jülich)</text:p>
          </table:table-cell>
          <table:table-cell/>
          <table:table-cell office:value-type="string" calcext:value-type="string">
            <text:p>PGI-15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calable construction of spiking neural networks using up to thousands of GPUs</text:p>
          </table:table-cell>
          <table:table-cell office:value-type="string" calcext:value-type="string">
            <text:p>Bruno Golosio; Gianmarco Tiddia; Jose Villamar; L. Pontisso; Luca Sergi; Francesco Simula; Pooja Babu; Elena Pastorelli; Abigail Morrison; Markus Diesmann; A. Lonardo; Pier Stanislao Paolucci; Johanna Senk</text:p>
          </table:table-cell>
          <table:table-cell office:value-type="string" calcext:value-type="string">
            <text:p>Neuromorphic Computing and Engineering</text:p>
          </table:table-cell>
          <table:table-cell/>
          <table:table-cell office:value-type="string" calcext:value-type="string">
            <text:p>JSC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xploiting network topology in brain-scale simulations of spiking neural networks</text:p>
          </table:table-cell>
          <table:table-cell office:value-type="string" calcext:value-type="string">
            <text:p>Melissa Lober; Markus Diesmann; Susanne Kunkel</text:p>
          </table:table-cell>
          <table:table-cell office:value-type="string" calcext:value-type="string">
            <text:p>Neuromorphic Computing and Engineering</text:p>
          </table:table-cell>
          <table:table-cell/>
          <table:table-cell office:value-type="string" calcext:value-type="string">
            <text:p>PGI-15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 biologically plausible recurrent spiking architecture for modeling nonlinear dynamic mechanical systems</text:p>
          </table:table-cell>
          <table:table-cell office:value-type="string" calcext:value-type="string">
            <text:p>Vaishnav Bhaskaran; Saurabh Balkrishna Tandale; Vasileios Polydoras; Agnes Korcsak-Gorzo; Abigail Morrison; Markus Diesmann; Marcus Stoffel</text:p>
          </table:table-cell>
          <table:table-cell office:value-type="string" calcext:value-type="string">
            <text:p>Computer Methods in Applied Mechanics and Engineering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de Repository for the Paper "Characterizing Neural Manifolds' Properties and Curvatures using Normalizing Flows" (PRX Life, 2026)</text:p>
          </table:table-cell>
          <table:table-cell office:value-type="string" calcext:value-type="string">
            <text:p>Peter Bouss; Sandra Nestler; Kirsten Fischer; Claudia Merger; Lars Schutzeichel; Simon Musall; Alexandre René; Moritz Helias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IBI-3, INM-6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mergent complexity and rhythms in evoked and spontaneous dynamics of human whole-brain models after tuning through analysis tools</text:p>
          </table:table-cell>
          <table:table-cell office:value-type="string" calcext:value-type="string">
            <text:p>Gianluca Gaglioti; Alessandra Cardinale; Cosimo Lupo; Thierry Nieus; Federico Marmoreo; Elena Focacci; Robin Gutzen; Michael Denker; Andrea Pigorini; Marcello Massimini; Simone Sarasso; Pier Stanislao Paolucci; G. De Bonis</text:p>
          </table:table-cell>
          <table:table-cell office:value-type="string" calcext:value-type="string">
            <text:p>Neurocomputing</text:p>
          </table:table-cell>
          <table:table-cell/>
          <table:table-cell office:value-type="string" calcext:value-type="string">
            <text:p>INM-10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de Repository for the Paper "Characterizing Neural Manifolds' Properties and Curvatures using Normalizing Flows" (PRX Life, 2026)</text:p>
          </table:table-cell>
          <table:table-cell office:value-type="string" calcext:value-type="string">
            <text:p>Peter Bouss; Sandra Nestler; Kirsten Fischer; Claudia Merger; Lars Schutzeichel; Simon Musall; Alexandre René; Moritz Helias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IBI-3, INM-6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 flexible framework for structural plasticity in GPU-accelerated sparse spiking neural networks</text:p>
          </table:table-cell>
          <table:table-cell office:value-type="string" calcext:value-type="string">
            <text:p>James C Knight; Johanna Senk; Thomas Nowotny</text:p>
          </table:table-cell>
          <table:table-cell office:value-type="string" calcext:value-type="string">
            <text:p>Neuromorphic Computing and Engineering</text:p>
          </table:table-cell>
          <table:table-cell table:number-columns-repeated="2"/>
          <table:table-cell office:value-type="date" office:date-value="2026-07-15" calcext:value-type="date">
            <text:p>07/15/26</text:p>
          </table:table-cell>
        </table:table-row>
        <table:table-row table:style-name="ro1">
          <table:table-cell office:value-type="string" calcext:value-type="string">
            <text:p>Characterizing Neural Manifolds' Properties and Curvatures using Normalizing Flows</text:p>
          </table:table-cell>
          <table:table-cell office:value-type="string" calcext:value-type="string">
            <text:p>Peter Bouss; Sandra Nestler; Kirsten Fischer; Claudia Merger; Lars Schutzeichel; Simon Musall; Alexandre René; Moritz Helias</text:p>
          </table:table-cell>
          <table:table-cell office:value-type="string" calcext:value-type="string">
            <text:p>PRX Life</text:p>
          </table:table-cell>
          <table:table-cell/>
          <table:table-cell office:value-type="string" calcext:value-type="string">
            <text:p>IBI-3, INM-6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trong and localized recurrence controls dimensionality of neural activity across brain areas</text:p>
          </table:table-cell>
          <table:table-cell office:value-type="string" calcext:value-type="string">
            <text:p>Stefano Recanatesi; David Dahmen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1LoRa: Summation Compression for Very Low-Rank Adaptation</text:p>
          </table:table-cell>
          <table:table-cell office:value-type="string" calcext:value-type="string">
            <text:p>Zhuo Cao; Abigail Morrison; Ira Assent; Hanno Scharr</text:p>
          </table:table-cell>
          <table:table-cell table:number-columns-repeated="2"/>
          <table:table-cell office:value-type="string" calcext:value-type="string">
            <text:p>IAS-8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Data variability in neural network Bayesian inference</text:p>
          </table:table-cell>
          <table:table-cell office:value-type="string" calcext:value-type="string">
            <text:p>Lindner, Javed; Krämer, Michael; Moritz Helias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Data variability in neural network Bayesian inference</text:p>
          </table:table-cell>
          <table:table-cell office:value-type="string" calcext:value-type="string">
            <text:p>Lindner, Javed; Krämer, Michael; Moritz Helias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tate-dependent brain responsiveness, from local circuits to the whole brain</text:p>
          </table:table-cell>
          <table:table-cell office:value-type="string" calcext:value-type="string">
            <text:p>Alain Destexhe; Jennifer S. Goldman; Núria Tort‐Colet; Axel Roques; Jan Fousek; Spase Petkoski; Viktor Jirsa; Olivier David; Maciej Jedynak; Cristiano Capone; G. De Bonis; Pier Stanislao Paolucci; Ezequiel Mikulan; Andrea Pigorini; Marcello Massimini; Andrea Galluzzi; Antonio Pazienti; Maurizio Mattia; Alessandro Arena; Bjørn Erik Juel; Espen Hagen; Johan F. Storm; Elena Montagni; Francesco Resta; Francesco S. Pavone; Anna Letizia Allegra Mascaro; A Dwarakanath; Theofanis I. Panagiotaropoulos; Johanna Senk; Alessandra Camassa; Leonardo Dalla Porta; Arnau Manasanch; María V. Sánchez-Vives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06" meta:object-count="0"/>
    <meta:generator>LibreOffice/26.2.4.2$Linux_X86_64 LibreOffice_project/620$Build-2</meta:generator>
  </office:meta>
</office:document-meta>
</file>