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4102in"/>
    </style:style>
    <style:style style:name="co2" style:family="table-column">
      <style:table-column-properties fo:break-before="auto" style:column-width="17.1835in"/>
    </style:style>
    <style:style style:name="co3" style:family="table-column">
      <style:table-column-properties fo:break-before="auto" style:column-width="4.3409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AS-9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Toward Knowledge‐Based Workflows: A Semantic Approach to Atomistic Simulations for Mechanical and Thermodynamic Properties</text:p>
          </table:table-cell>
          <table:table-cell office:value-type="string" calcext:value-type="string">
            <text:p>Azócar Guzmán, Abril; Luu, Hoang-Thien; Menon, Sarath; Hickel, Tilmann; Merkert, Nina; Sandfeld, Stefan</text:p>
          </table:table-cell>
          <table:table-cell office:value-type="string" calcext:value-type="string">
            <text:p>Advanced engineering material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A multi-physics model for dislocation driven spontaneous grain nucleation and microstructure evolution in polycrystals</text:p>
          </table:table-cell>
          <table:table-cell office:value-type="string" calcext:value-type="string">
            <text:p>Tandogan, I. T.; Budnitzki, M.; Sandfeld, S.</text:p>
          </table:table-cell>
          <table:table-cell office:value-type="string" calcext:value-type="string">
            <text:p>Journal of the mechanics and physics of solid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Delineating the interplay effects of microstructure topology and residual stresses in ultrafast laser irradiated thin films</text:p>
          </table:table-cell>
          <table:table-cell office:value-type="string" calcext:value-type="string">
            <text:p>Ganesan, Hariprasath; Sandfeld, Stefan</text:p>
          </table:table-cell>
          <table:table-cell office:value-type="string" calcext:value-type="string">
            <text:p>Journal of materials research and technology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tools4RDF: A Python toolkit for working with RDF data</text:p>
          </table:table-cell>
          <table:table-cell office:value-type="string" calcext:value-type="string">
            <text:p>Menon, Sarath; Azocar Guzman, Abril; Waseda, Osamu; Sandfeld, Stefan; Hickel, Tilmann</text:p>
          </table:table-cell>
          <table:table-cell office:value-type="string" calcext:value-type="string">
            <text:p>The journal of open source software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Continual learning for autoregressive PDE surrogates under evolving physical regimes</text:p>
          </table:table-cell>
          <table:table-cell office:value-type="string" calcext:value-type="string">
            <text:p>Hamed Hemati; Binh Duong Nguyen; Stefan Sandfeld</text:p>
          </table:table-cell>
          <table:table-cell office:value-type="string" calcext:value-type="string">
            <text:p>Machine learning for computational science and engineering</text:p>
          </table:table-cell>
          <table:table-cell table:number-columns-repeated="2"/>
          <table:table-cell office:value-type="date" office:date-value="2026-08-09" calcext:value-type="date">
            <text:p>08/09/26</text:p>
          </table:table-cell>
        </table:table-row>
        <table:table-row table:style-name="ro1">
          <table:table-cell office:value-type="string" calcext:value-type="string">
            <text:p>Ontology‐Aligned Structuring and Reuse of Multimodal Materials Data and Workflows Toward Automatic Reproduction</text:p>
          </table:table-cell>
          <table:table-cell office:value-type="string" calcext:value-type="string">
            <text:p>Sepideh Baghaee Ravari; Abril Azócar Guzmán; Sarath Menon; Stefan Sandfeld; Tilmann Hickel; Markus Stricker</text:p>
          </table:table-cell>
          <table:table-cell office:value-type="string" calcext:value-type="string">
            <text:p>Advanced Engineering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hort Introduction: Rhine-Ruhr Center for Scientific Data Literacy</text:p>
          </table:table-cell>
          <table:table-cell office:value-type="string" calcext:value-type="string">
            <text:p>Stefan Sandfeld; Matthias Müller; Alicia Janz; Katharina Imm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hort Introduction: Rhine-Ruhr Center for Scientific Data Literacy</text:p>
          </table:table-cell>
          <table:table-cell office:value-type="string" calcext:value-type="string">
            <text:p>Stefan Sandfeld; Matthias Müller; Alicia Janz; Katharina Imm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ntinuum approximation of dislocation correlations for systems of curved dislocations</text:p>
          </table:table-cell>
          <table:table-cell office:value-type="string" calcext:value-type="string">
            <text:p>A. Jason Marx; Stefan Sandfeld; Thomas Hochrainer</text:p>
          </table:table-cell>
          <table:table-cell office:value-type="string" calcext:value-type="string">
            <text:p>Journal of Materials Science Materials Theor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elmholtz Knowledge Graph: Documentation</text:p>
          </table:table-cell>
          <table:table-cell office:value-type="string" calcext:value-type="string">
            <text:p>Volker Hofmann; Mustafa Soylu; Gabriel Preuß; Said Fathalla; Lucas Lamparter; Fiona D’Mello; Anand Deshpande; Lucas Kulla; Oonagh Mannix; Marco Nolden; Stefan Sandfeld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elmholtz Knowledge Graph: Documentation</text:p>
          </table:table-cell>
          <table:table-cell office:value-type="string" calcext:value-type="string">
            <text:p>Volker Hofmann; Mustafa Soylu; Gabriel Preuß; Said Fathalla; Lucas Lamparter; Fiona D’Mello; Anand Deshpande; Lucas Kulla; Oonagh Mannix; Marco Nolden; Stefan Sandfeld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EM Glossary: a community effort towards harmonized terminology in electron microscopy</text:p>
          </table:table-cell>
          <table:table-cell office:value-type="string" calcext:value-type="string">
            <text:p>Brendike-Mannix, Oonagh; Schröder, Rasmus R.; Kühbach, Markus; Pauly, Christoph; Aversa, Rossella; Brockhauser, Sandor; Azócar Guzmán, Abril; ÖZKAN, Dr. Özlem; Konijnenberg, Peter; Stefan Sandfeld; Sedeqi, Mojeeb Rahman; Hébert, Cécil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EM Glossary: a community effort towards harmonized terminology in electron microscopy</text:p>
          </table:table-cell>
          <table:table-cell office:value-type="string" calcext:value-type="string">
            <text:p>Brendike-Mannix, Oonagh; Schröder, Rasmus R.; Kühbach, Markus; Pauly, Christoph; Aversa, Rossella; Brockhauser, Sandor; Azócar Guzmán, Abril; ÖZKAN, Dr. Özlem; Konijnenberg, Peter; Stefan Sandfeld; Sedeqi, Mojeeb Rahman; Hébert, Cécil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 Very Brief Introduction to Foundation Models</text:p>
          </table:table-cell>
          <table:table-cell office:value-type="string" calcext:value-type="string">
            <text:p>Stefan Sandfeld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 Very Brief Introduction to Foundation Models</text:p>
          </table:table-cell>
          <table:table-cell office:value-type="string" calcext:value-type="string">
            <text:p>Stefan Sandfeld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ringing FAIR Digital Objects to the Semantic Web: A Foundational Framework</text:p>
          </table:table-cell>
          <table:table-cell office:value-type="string" calcext:value-type="string">
            <text:p>Said Fathalla; Volker Hofmann; Thomas Jejkal; Stefan Sandfeld</text:p>
          </table:table-cell>
          <table:table-cell office:value-type="string" calcext:value-type="string">
            <text:p>Lecture notes in computer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vealing nanoscale plasticity of metallic nanosponges with correlative and scale-bridging 3D microscopy and modelling</text:p>
          </table:table-cell>
          <table:table-cell office:value-type="string" calcext:value-type="string">
            <text:p>Zhuocheng Xie; Aruna Prakash; Florian Niekiel; Benjamin Apeleo Zubiri; Peter Schweizer; Julien Guénolé; Stephen T. Kelly; Dong Wang; Stefan Sandfeld; Erik Bitzek; Erdmann Spiecker</text:p>
          </table:table-cell>
          <table:table-cell office:value-type="string" calcext:value-type="string">
            <text:p>Communications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0" meta:object-count="0"/>
    <meta:generator>LibreOffice/26.2.4.2$Linux_X86_64 LibreOffice_project/620$Build-2</meta:generator>
  </office:meta>
</office:document-meta>
</file>