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2.2764in"/>
    </style:style>
    <style:style style:name="co2" style:family="table-column">
      <style:table-column-properties fo:break-before="auto" style:column-width="22.8335in"/>
    </style:style>
    <style:style style:name="co3" style:family="table-column">
      <style:table-column-properties fo:break-before="auto" style:column-width="5.8335in"/>
    </style:style>
    <style:style style:name="co4" style:family="table-column">
      <style:table-column-properties fo:break-before="auto" style:column-width="0.8945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BG-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2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Evolutionary engineering of Geobacillus thermoleovorans for growth on adipic acid and 1,4-butanediol</text:p>
          </table:table-cell>
          <table:table-cell office:value-type="string" calcext:value-type="string">
            <text:p>Op de Hipt, Leonie; Jäger, Amelie; Luthe, Tom; Cevik, Volkan Julio; Kranz, Angela; Wynands, Benedikt; Frunzke, Julia; Usadel, Björn; Wierckx, Nick</text:p>
          </table:table-cell>
          <table:table-cell office:value-type="string" calcext:value-type="string">
            <text:p>Applied microbiology and biotechnology</text:p>
          </table:table-cell>
          <table:table-cell table:style-name="ce1" office:value-type="string" calcext:value-type="string">
            <text:p>2171</text:p>
          </table:table-cell>
          <table:table-cell office:value-type="string" calcext:value-type="string">
            <text:p>IBG-4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Concatenating microorganisms, chemical catalysts, and enzymes for the synthesis of ethyl formate from renewables</text:p>
          </table:table-cell>
          <table:table-cell office:value-type="string" calcext:value-type="string">
            <text:p>Klos, Nina; Weike, Christopher; Demling, Philipp; Klein, Andreas Sebastian; Franciò, Giancarlo; Blank, Lars M.; Leitner, Walter; Rother, Dörte</text:p>
          </table:table-cell>
          <table:table-cell office:value-type="string" calcext:value-type="string">
            <text:p>Green chemistry</text:p>
          </table:table-cell>
          <table:table-cell table:style-name="ce1" office:value-type="string" calcext:value-type="string">
            <text:p>2172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Expanding the substrate spectrum in engineered Pseudomonas taiwanensis for efficient production of 4-coumarate from lignocellulosic sugars</text:p>
          </table:table-cell>
          <table:table-cell office:value-type="string" calcext:value-type="string">
            <text:p>Wynands, Benedikt; Feltes, Sophia; Teófilo da Silva, Nadine; Polen, Tino; Wierckx, Nick</text:p>
          </table:table-cell>
          <table:table-cell office:value-type="string" calcext:value-type="string">
            <text:p>Microbial cell factories</text:p>
          </table:table-cell>
          <table:table-cell table:style-name="ce1" office:value-type="string" calcext:value-type="string">
            <text:p>217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A Novel Biosensor for Ferrous Iron Developed via CoBiSe: A Computational Method for Rapid Biosensor Design</text:p>
          </table:table-cell>
          <table:table-cell office:value-type="string" calcext:value-type="string">
            <text:p>Papadopoulos, Athanasios; Anlauf, Manuel T.; Reiners, Jens; Paik, Seung-Hyun; Krüger, Aileen; Lückel, Benita; Bott, Michael; Drepper, Thomas; Frunzke, Julia; Gohlke, Holger; Weidtkamp-Peters, Stefanie; Smits, Sander H. J.; Gertzen, Christoph G. W.</text:p>
          </table:table-cell>
          <table:table-cell office:value-type="string" calcext:value-type="string">
            <text:p>ACS sensors</text:p>
          </table:table-cell>
          <table:table-cell office:value-type="string" calcext:value-type="string">
            <text:p>2171, 2172</text:p>
          </table:table-cell>
          <table:table-cell office:value-type="string" calcext:value-type="string">
            <text:p>IBG-4, IMET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A Guide to Bayesian Optimization in Bioprocess Engineering</text:p>
          </table:table-cell>
          <table:table-cell office:value-type="string" calcext:value-type="string">
            <text:p>Siska, Maximilian; Pajak, Emma; Rosenthal, Katrin; del Rio Chanona, Antonio; von Lieres, Eric; Helleckes, Laura M.</text:p>
          </table:table-cell>
          <table:table-cell office:value-type="string" calcext:value-type="string">
            <text:p>Biotechnology and Bioengineering / Symposium</text:p>
          </table:table-cell>
          <table:table-cell table:style-name="ce1" office:value-type="string" calcext:value-type="string">
            <text:p>2172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Second regulatory workshop on utilising in silico models to expedite vaccine development, testing, and lifecycle management - an expert meeting report</text:p>
          </table:table-cell>
          <table:table-cell office:value-type="string" calcext:value-type="string">
            <text:p>Meln, Irina; Van Molle, Wim; Vélez, Mónica Perea; Baay, Marc; Bracewell, Daniel G.; Brusselmans, Koen; Cardillo, Antonio Gaetano; Clénet, Didier; Forestieri, Caroline; Girardon, Lea; Gudjonsson, Arnar; Guzzi, Antonio; Hesselink, Renske; Jørgensen, John Bagterp; Lanzrath, Hannah; Lebrun, Pierre; Li, Xiyan; von Lieres, Eric; Mansois, Noémie; Natalis, Laurent; Pollinger, Julius Carl; García, Laura Rodríguez; Şenel, Sevda; Spruth, Martin; Welin, Mats; Olesen, Ole F.; Calvosa, Eric</text:p>
          </table:table-cell>
          <table:table-cell office:value-type="string" calcext:value-type="string">
            <text:p>Vaccine</text:p>
          </table:table-cell>
          <table:table-cell table:style-name="ce1" office:value-type="string" calcext:value-type="string">
            <text:p>2172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Turbid but accurate: automating lysostaphin quantification including uncertainty quantification</text:p>
          </table:table-cell>
          <table:table-cell office:value-type="string" calcext:value-type="string">
            <text:p>Prigolovkin, Lisa; Osthege, Michael; Siska, Maximilian; Sander, Josefin; Hoffzimmer, Anja; Wiechert, Wolfgang; Desiderato, Christian K.; Riedel, Christian U.; Oldiges, Marco</text:p>
          </table:table-cell>
          <table:table-cell office:value-type="string" calcext:value-type="string">
            <text:p>Microbial cell factories</text:p>
          </table:table-cell>
          <table:table-cell table:style-name="ce1" office:value-type="string" calcext:value-type="string">
            <text:p>2172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DNA-intercalating antiphage molecules trigger abortive infection through mutual destruction and synergize with bacterial immunity</text:p>
          </table:table-cell>
          <table:table-cell office:value-type="string" calcext:value-type="string">
            <text:p>Ernst, Larissa; Gätgens, Cornelia; Rackow, Bente; Pozhydaieva, Nadiia; Gaaloul, Elyès; Krüger, Aileen; Seiffarth, Johannes; Bund, Michelle; Joisten-Rosenthal, Vivien; Kohlheyer, Dietrich; Usadel, Björn; Harms, Alexander; Höfer, Katharina; Frunzke, Julia</text:p>
          </table:table-cell>
          <table:table-cell office:value-type="string" calcext:value-type="string">
            <text:p>Proceedings of the National Academy of Sciences of the United States of America</text:p>
          </table:table-cell>
          <table:table-cell table:style-name="ce1" office:value-type="string" calcext:value-type="string">
            <text:p>2171</text:p>
          </table:table-cell>
          <table:table-cell office:value-type="string" calcext:value-type="string">
            <text:p>IBG-4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Phage biocontrol reduces the disease burden and modulates plant immunity through suppression of bacterial virulence</text:p>
          </table:table-cell>
          <table:table-cell office:value-type="string" calcext:value-type="string">
            <text:p>Erdrich, Sebastian H.; Keilhammer, Mirco T.; Sharma, Swati; Župunski, Milan; Schurr, Ulrich; Grossmann, Guido; Frunzke, Julia; Arsova, Borjana</text:p>
          </table:table-cell>
          <table:table-cell office:value-type="string" calcext:value-type="string">
            <text:p>Cell reports</text:p>
          </table:table-cell>
          <table:table-cell table:style-name="ce1" office:value-type="string" calcext:value-type="string">
            <text:p>2171</text:p>
          </table:table-cell>
          <table:table-cell office:value-type="string" calcext:value-type="string">
            <text:p>IBG-2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Growth of Corynebacterium glutamicum on 5-oxo-L-proline (pyroglutamate) as a carbon and nitrogen source requires the PxpR-controlled pxpTABC genes</text:p>
          </table:table-cell>
          <table:table-cell office:value-type="string" calcext:value-type="string">
            <text:p>Sundermeyer, Lea; Mack, Christina; Matamouros, Susana; Bott, Michael</text:p>
          </table:table-cell>
          <table:table-cell office:value-type="string" calcext:value-type="string">
            <text:p>Applied and environmental microbiology</text:p>
          </table:table-cell>
          <table:table-cell table:style-name="ce1" office:value-type="string" calcext:value-type="string">
            <text:p>217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Rapid Identification of Superior Endogenous Signal Peptides for Heterologous Protein Secretion by Corynebacterium glutamicum Through Modular Cloning and Automation</text:p>
          </table:table-cell>
          <table:table-cell office:value-type="string" calcext:value-type="string">
            <text:p>Matamouros, Susana; Tenhaef, Julia; Bida, Astrid; Noack, Stephan; Bott, Michael</text:p>
          </table:table-cell>
          <table:table-cell office:value-type="string" calcext:value-type="string">
            <text:p>Microbial biotechnology</text:p>
          </table:table-cell>
          <table:table-cell table:style-name="ce1" office:value-type="string" calcext:value-type="string">
            <text:p>217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Engineering Pseudomonas taiwanensis for efficient chorismate-based production of mono- and dihydroxybenzoates</text:p>
          </table:table-cell>
          <table:table-cell office:value-type="string" calcext:value-type="string">
            <text:p>Kofler, Franziska; Schwanemann, Tobias; Teófilo da Silva, Nadine; Wierckx, Nick; Wynands, Benedikt</text:p>
          </table:table-cell>
          <table:table-cell office:value-type="string" calcext:value-type="string">
            <text:p>Metabolic engineering communications</text:p>
          </table:table-cell>
          <table:table-cell table:style-name="ce1" office:value-type="string" calcext:value-type="string">
            <text:p>217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LysR-type transcriptional regulator TtdR regulates both ethylene glycol and polyhydroxyalkanoate (PHA) metabolism in Pseudomonas umsongensis GO16</text:p>
          </table:table-cell>
          <table:table-cell office:value-type="string" calcext:value-type="string">
            <text:p>Um, Jounghyun; Balusamy, Karthika; Wierckx, Nick; O’Connor, Kevin E.; Narancic, Tanja</text:p>
          </table:table-cell>
          <table:table-cell office:value-type="string" calcext:value-type="string">
            <text:p>Applied microbiology and biotechnology</text:p>
          </table:table-cell>
          <table:table-cell table:style-name="ce1" office:value-type="string" calcext:value-type="string">
            <text:p>217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Process integration of enzymatic and microbial PBAT conversion with a Pseudomonas taiwanensis mixed culture</text:p>
          </table:table-cell>
          <table:table-cell office:value-type="string" calcext:value-type="string">
            <text:p>Op de Hipt, Leonie; Siracusa, Chiara; Wynands, Benedikt; Thies, Stephan; Pellis, Alessandro; Quartinello, Felice; Guebitz, Georg M.; Wierckx, Nick</text:p>
          </table:table-cell>
          <table:table-cell office:value-type="string" calcext:value-type="string">
            <text:p>Systems microbiology and biomanufacturing</text:p>
          </table:table-cell>
          <table:table-cell table:style-name="ce1" office:value-type="string" calcext:value-type="string">
            <text:p>217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Integrated Strain, Bioprocess, and Polymerization Development for Production of a Bio-Based 4-Hydroxyphenylacetic Acid Polymer</text:p>
          </table:table-cell>
          <table:table-cell office:value-type="string" calcext:value-type="string">
            <text:p>Wynands, Benedikt; Terzi, Matina; Scharstein, Henrike; Niglio, Saverio; Kofler, Franziska; Eichhorn, Lucy; Lauder, Anja; Kádár, Zsófia; Madsen, Jeppe; Wierckx, Nick; Egede Daugaard, Anders; Regestein, Lars</text:p>
          </table:table-cell>
          <table:table-cell office:value-type="string" calcext:value-type="string">
            <text:p>ACS sustainable chemistry &amp; engineering</text:p>
          </table:table-cell>
          <table:table-cell table:style-name="ce1" office:value-type="string" calcext:value-type="string">
            <text:p>217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Dimer asymmetry in signaling of blue-light sensor histidine kinases</text:p>
          </table:table-cell>
          <table:table-cell office:value-type="string" calcext:value-type="string">
            <text:p>Krauss, Ulrich; Arinkin, Vladimir; Stadler, Andreas; Meier, Stefanie; Jaeger, Karl-Erich; Möglich, Andreas; Batra-Safferling, Renu</text:p>
          </table:table-cell>
          <table:table-cell office:value-type="string" calcext:value-type="string">
            <text:p>Science advances</text:p>
          </table:table-cell>
          <table:table-cell table:style-name="ce1" office:value-type="string" calcext:value-type="string">
            <text:p>5241</text:p>
          </table:table-cell>
          <table:table-cell office:value-type="string" calcext:value-type="string">
            <text:p>IBI-7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Characterisation of the N-Methyltransferase SgPsmC: Application in the Kinetic Resolution of Pyrroloindolines</text:p>
          </table:table-cell>
          <table:table-cell office:value-type="string" calcext:value-type="string">
            <text:p>Chapple, Benjamin; Nitz, Lia; Schneider, Pascal; Henssen, Birgit; Myllek, Sebastian; Haase, Mona; Classen, Thomas; Pietruszka, Jörg</text:p>
          </table:table-cell>
          <table:table-cell office:value-type="string" calcext:value-type="string">
            <text:p>Angewandte Chemie / International edition</text:p>
          </table:table-cell>
          <table:table-cell table:style-name="ce1" office:value-type="string" calcext:value-type="string">
            <text:p>2172</text:p>
          </table:table-cell>
          <table:table-cell office:value-type="string" calcext:value-type="string">
            <text:p>IBOC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Metabolic engineering of Corynebacterium glutamicum for the production of the low-caloric natural sweetener D-allulose via phosphorylated intermediates</text:p>
          </table:table-cell>
          <table:table-cell office:value-type="string" calcext:value-type="string">
            <text:p>Lehnert, Alexander; Deditius, Maja; Wirtz, Astrid; Baumgart, Meike; Bott, Michael</text:p>
          </table:table-cell>
          <table:table-cell office:value-type="string" calcext:value-type="string">
            <text:p>Metabolic engineering</text:p>
          </table:table-cell>
          <table:table-cell table:style-name="ce1" office:value-type="string" calcext:value-type="string">
            <text:p>217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Thinking big in small scale: characterization of peroxidase production in Komagataella phaffii using two-compartment scale-down system</text:p>
          </table:table-cell>
          <table:table-cell office:value-type="string" calcext:value-type="string">
            <text:p>Christian Mathis Wagner; Katharina Schwartz; Anton Glieder; Wolfgang Wiechert; Marco Oldiges</text:p>
          </table:table-cell>
          <table:table-cell office:value-type="string" calcext:value-type="string">
            <text:p>Bioprocess and Biosystems Engineering</text:p>
          </table:table-cell>
          <table:table-cell table:number-columns-repeated="2"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Live-cell imaging enables reporter-free monitoring of the circadian rhythm in individual Synechocystis cells</text:p>
          </table:table-cell>
          <table:table-cell office:value-type="string" calcext:value-type="string">
            <text:p>Lennart Witting; Florian Pascal Stirba; Julius Nohr; Е. В. Иванова; Petra Kolkhof; Dietrich Kohlheyer; Anika Wiegard; Ilka M. Axmann</text:p>
          </table:table-cell>
          <table:table-cell office:value-type="string" calcext:value-type="string">
            <text:p>Plant and Cell Physiology</text:p>
          </table:table-cell>
          <table:table-cell table:number-columns-repeated="2"/>
          <table:table-cell office:value-type="date" office:date-value="2026-08-28" calcext:value-type="date">
            <text:p>08/28/26</text:p>
          </table:table-cell>
        </table:table-row>
        <table:table-row table:style-name="ro1">
          <table:table-cell office:value-type="string" calcext:value-type="string">
            <text:p>Machine learning driven quantification of local bubble dynamics across a pilot scale stirred bioreactor</text:p>
          </table:table-cell>
          <table:table-cell office:value-type="string" calcext:value-type="string">
            <text:p>Emilie Overgaard Willer; Maximilian Siska; Benjamin Petersen; Juliet Victoria; Eric von Lieres; John M. Woodley</text:p>
          </table:table-cell>
          <table:table-cell office:value-type="string" calcext:value-type="string">
            <text:p>Chemical Engineering Science</text:p>
          </table:table-cell>
          <table:table-cell table:number-columns-repeated="2"/>
          <table:table-cell office:value-type="date" office:date-value="2026-08-27" calcext:value-type="date">
            <text:p>08/27/26</text:p>
          </table:table-cell>
        </table:table-row>
        <table:table-row table:style-name="ro1">
          <table:table-cell office:value-type="string" calcext:value-type="string">
            <text:p>Stereoselective Prenylation of Aryl- and Heteroaryl Halides: γ-Selective Suzuki–Miyaura Coupling as a Tool for Asymmetric Csp 2 –Csp 3 Cross-Coupling</text:p>
          </table:table-cell>
          <table:table-cell office:value-type="string" calcext:value-type="string">
            <text:p>Cornelius Pawlowsky; Tim Leipertz; Birgit Henßen; Mona Haase; Birgit Henssen</text:p>
          </table:table-cell>
          <table:table-cell office:value-type="string" calcext:value-type="string">
            <text:p>The Journal of Organic Chemistry</text:p>
          </table:table-cell>
          <table:table-cell/>
          <table:table-cell office:value-type="string" calcext:value-type="string">
            <text:p>IBOC</text:p>
          </table:table-cell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Development of a Continuous, Uncoupled Fluorescence‐based Assay for Monitoring Methyltransferase Activity: Methylation Going Sour</text:p>
          </table:table-cell>
          <table:table-cell office:value-type="string" calcext:value-type="string">
            <text:p>Benjamin Panagiotis Chapple; Lisa M. Böhmer; Birgit Henssen</text:p>
          </table:table-cell>
          <table:table-cell office:value-type="string" calcext:value-type="string">
            <text:p>ChemCatChem</text:p>
          </table:table-cell>
          <table:table-cell/>
          <table:table-cell office:value-type="string" calcext:value-type="string">
            <text:p>IBG-4</text:p>
          </table:table-cell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Establishment of a Single‐Cell Minimal Medium: A Case Study for Microfluidic Cultivation of Corynebacterium glutamicum</text:p>
          </table:table-cell>
          <table:table-cell office:value-type="string" calcext:value-type="string">
            <text:p>Judith Wegmann; Matthias Pesch; Juliane Zwoch; Andreas Schmid; Dietrich Kohlheyer; Alexander Grünberger</text:p>
          </table:table-cell>
          <table:table-cell office:value-type="string" calcext:value-type="string">
            <text:p>Biotechnology and Bioengineering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Seed ripening and quinolizidine alkaloid dynamics in Lupinus mutabilis: from gene activity to metabolites</text:p>
          </table:table-cell>
          <table:table-cell office:value-type="string" calcext:value-type="string">
            <text:p>Philipp Sowa; Marco Loehrer; Jochem Gätgens; Mansi Singh; Ashley Beers; Anika Wiese-Klinkenberg; Sebastian Beier; Stephan Noack; Ulrich Schaffrath; Jörg Pietruszka; Thomas Classen</text:p>
          </table:table-cell>
          <table:table-cell office:value-type="string" calcext:value-type="string">
            <text:p>Frontiers in Natural Products</text:p>
          </table:table-cell>
          <table:table-cell/>
          <table:table-cell office:value-type="string" calcext:value-type="string">
            <text:p>IBG-4</text:p>
          </table:table-cell>
          <table:table-cell office:value-type="date" office:date-value="2026-08-13" calcext:value-type="date">
            <text:p>08/13/26</text:p>
          </table:table-cell>
        </table:table-row>
        <table:table-row table:style-name="ro1">
          <table:table-cell office:value-type="string" calcext:value-type="string">
            <text:p>estim8 - An FMI-compliant Python toolbox for bioprocess modeling and parameter estimation</text:p>
          </table:table-cell>
          <table:table-cell office:value-type="string" calcext:value-type="string">
            <text:p>Tobias Latour; Daniel Strohmeier; Michael Osthege; Wolfgang Wiechert; Stephan Noack</text:p>
          </table:table-cell>
          <table:table-cell office:value-type="string" calcext:value-type="string">
            <text:p>The Journal of Open Source Software</text:p>
          </table:table-cell>
          <table:table-cell/>
          <table:table-cell office:value-type="string" calcext:value-type="string">
            <text:p>INW-3</text:p>
          </table:table-cell>
          <table:table-cell office:value-type="date" office:date-value="2026-08-08" calcext:value-type="date">
            <text:p>08/08/26</text:p>
          </table:table-cell>
        </table:table-row>
        <table:table-row table:style-name="ro1">
          <table:table-cell office:value-type="string" calcext:value-type="string">
            <text:p>Control of foreign DNA: emerging roles of xenogeneic silencers</text:p>
          </table:table-cell>
          <table:table-cell office:value-type="string" calcext:value-type="string">
            <text:p>Biel Badia Roigé; Eugen Pfeifer; Julia Frunzke</text:p>
          </table:table-cell>
          <table:table-cell office:value-type="string" calcext:value-type="string">
            <text:p>Current Opinion in Microbiology</text:p>
          </table:table-cell>
          <table:table-cell table:number-columns-repeated="2"/>
          <table:table-cell office:value-type="date" office:date-value="2026-08-08" calcext:value-type="date">
            <text:p>08/08/26</text:p>
          </table:table-cell>
        </table:table-row>
        <table:table-row table:style-name="ro1">
          <table:table-cell office:value-type="string" calcext:value-type="string">
            <text:p>Towards digital twins of fusion systems</text:p>
          </table:table-cell>
          <table:table-cell office:value-type="string" calcext:value-type="string">
            <text:p>Frank Jenko; Justin Ball; Dmitry Borodin; C. Bourdelle; Guido Ciraolo; James Cook; J.M. García-Regaña; T. Görler; Matthias Hoelzl; F. Imbeaux; J. Loizu; Dmitry Matveev; A. Mishchenko; E. Nardon; P. Tamain; D. Told</text:p>
          </table:table-cell>
          <table:table-cell office:value-type="string" calcext:value-type="string">
            <text:p>Nuclear Fusion</text:p>
          </table:table-cell>
          <table:table-cell/>
          <table:table-cell office:value-type="string" calcext:value-type="string">
            <text:p>IFN-1</text:p>
          </table:table-cell>
          <table:table-cell office:value-type="date" office:date-value="2026-08-07" calcext:value-type="date">
            <text:p>08/07/26</text:p>
          </table:table-cell>
        </table:table-row>
        <table:table-row table:style-name="ro1">
          <table:table-cell office:value-type="string" calcext:value-type="string">
            <text:p>Coupled epidemiological and wastewater modeling at the urban scale: A case study for Munich</text:p>
          </table:table-cell>
          <table:table-cell office:value-type="string" calcext:value-type="string">
            <text:p>Julia Bicker; Natalie Tomza; Karina Wallrafen-Sam; Nina Schmid; A.F. Hofmann; Sascha Korf; Alain Schengen; Jasmin Javanmardi; Andreas Wieser; Martin J. Kühn; Jan Hasenauer</text:p>
          </table:table-cell>
          <table:table-cell office:value-type="string" calcext:value-type="string">
            <text:p>iScience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Glycogen deficiency impairs diurnal energy metabolism and cell division in Synechocystis</text:p>
          </table:table-cell>
          <table:table-cell office:value-type="string" calcext:value-type="string">
            <text:p>Jan Matthis Hofer; T. F. Schulze; Lennart Witting; Bianca Laker; Stephan Krueger; Philipp Westhoff; Dietrich Kohlheyer; Andreas P.M. Weber; Marion Eisenhut</text:p>
          </table:table-cell>
          <table:table-cell office:value-type="string" calcext:value-type="string">
            <text:p>PLANT PHYSIOLOGY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High-throughput parameter estimation from experimental data using Bayesian Inference with accelerated sampling</text:p>
          </table:table-cell>
          <table:table-cell office:value-type="string" calcext:value-type="string">
            <text:p>Basita Das; William Heymann; Yueming Wang; Uwe Rau; Thomas Kirchartz; Tonio Buonassisi</text:p>
          </table:table-cell>
          <table:table-cell office:value-type="string" calcext:value-type="string">
            <text:p>npj Computational Materials</text:p>
          </table:table-cell>
          <table:table-cell/>
          <table:table-cell office:value-type="string" calcext:value-type="string">
            <text:p>IMD-3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Development and optimization of a glycerol-based fed-batch strategy for the production of peroxidases with Komagataella phaffii under the PDF promoter</text:p>
          </table:table-cell>
          <table:table-cell office:value-type="string" calcext:value-type="string">
            <text:p>Christian Mathis Wagner; Katharina Schwartz; Hannah Czech; Ines Lamping; Xavier Garcia‐Ortega; Anton Glieder; Wolfgang Wiechert; Marco Oldiges</text:p>
          </table:table-cell>
          <table:table-cell office:value-type="string" calcext:value-type="string">
            <text:p>Microbial Cell Factorie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SAM-dependent methyltransferases: from chemoenzymatic natural product synthesis to industrial application</text:p>
          </table:table-cell>
          <table:table-cell office:value-type="string" calcext:value-type="string">
            <text:p>Lisa M. Böhmer; Benjamin Chapple; Diana-Alexandra Amariei; Martin A. Hayes; Birgit Henssen</text:p>
          </table:table-cell>
          <table:table-cell office:value-type="string" calcext:value-type="string">
            <text:p>Natural Product Reports</text:p>
          </table:table-cell>
          <table:table-cell/>
          <table:table-cell office:value-type="string" calcext:value-type="string">
            <text:p>IBOC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Additional file 1 of Expanding the substrate spectrum in engineered Pseudomonas taiwanensis for efficient production of 4-coumarate from lignocellulosic sugars</text:p>
          </table:table-cell>
          <table:table-cell office:value-type="string" calcext:value-type="string">
            <text:p>Benedikt Wynands; Sophia Feltes; Nadine Teófilo da Silva; Tino Polen; Nick Wierckx</text:p>
          </table:table-cell>
          <table:table-cell office:value-type="string" calcext:value-type="string">
            <text:p>Figshare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Additional file 1 of Expanding the substrate spectrum in engineered Pseudomonas taiwanensis for efficient production of 4-coumarate from lignocellulosic sugars</text:p>
          </table:table-cell>
          <table:table-cell office:value-type="string" calcext:value-type="string">
            <text:p>Benedikt Wynands; Sophia Feltes; Nadine Teófilo da Silva; Tino Polen; Nick Wierckx</text:p>
          </table:table-cell>
          <table:table-cell office:value-type="string" calcext:value-type="string">
            <text:p>Figshare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Lipase-Assisted Removal of Spin Finishes from Synthetic Fibre Textiles</text:p>
          </table:table-cell>
          <table:table-cell office:value-type="string" calcext:value-type="string">
            <text:p>Luís C. de Sousa; Paula Vidal; Rebecka Molitor; Stephan Thies; Jan Modregger; Simona Capone; Karl-Erich Jaeger; Nazanin Ansari; Roland Lottenbach; Rainer Rösch; Manuel Ferrer; Carla C. C. R. de Carvalho</text:p>
          </table:table-cell>
          <table:table-cell office:value-type="string" calcext:value-type="string">
            <text:p>Textiles</text:p>
          </table:table-cell>
          <table:table-cell/>
          <table:table-cell office:value-type="string" calcext:value-type="string">
            <text:p>IMET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On the effect of missing transmission chain information in agent-based models: Outcomes of superspreading events and workplace transmission</text:p>
          </table:table-cell>
          <table:table-cell office:value-type="string" calcext:value-type="string">
            <text:p>Sascha Korf; Sophia Johanna Wagner; Gerta Köster; Martin J. Kühn</text:p>
          </table:table-cell>
          <table:table-cell office:value-type="string" calcext:value-type="string">
            <text:p>Chaos Solitons &amp; Fractal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Gas chromatography analysis of fatty acid esters and free fatty acids for the evaluation of lipase performance in textile treatment and washing</text:p>
          </table:table-cell>
          <table:table-cell office:value-type="string" calcext:value-type="string">
            <text:p>Luís C. de Sousa; Nazanin Ansari; Roland Lottenbach; Rainer Rösch; Jan Modregger; Simona Capone; Karl-Erich Jaeger; Rebecka Molitor; Stephan Thies; Paula Vidal; Manuel Ferrer; Carla C. C. R. de Carvalho</text:p>
          </table:table-cell>
          <table:table-cell office:value-type="string" calcext:value-type="string">
            <text:p>Bioresource Technology Reports</text:p>
          </table:table-cell>
          <table:table-cell/>
          <table:table-cell office:value-type="string" calcext:value-type="string">
            <text:p>IMET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Automated assays accelerate bioprocess development for the production of peroxidases in Komagataella phaffii</text:p>
          </table:table-cell>
          <table:table-cell office:value-type="string" calcext:value-type="string">
            <text:p>Christian Mathis Wagner; Philipp Dante Zinn; Katharina Schwartz; Anton Glieder; Wolfgang Wiechert; Marco Oldiges</text:p>
          </table:table-cell>
          <table:table-cell office:value-type="string" calcext:value-type="string">
            <text:p>Biotechnology for the Environment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Trans-dimensional Bayesian model averaging for 13C-metabolic flux analysis: Evidence-based flux inference under structural model uncertainty</text:p>
          </table:table-cell>
          <table:table-cell office:value-type="string" calcext:value-type="string">
            <text:p>Johann Fredrik Jadebeck; Anton Stratmann; Martin Beyss; Katharina Nöh</text:p>
          </table:table-cell>
          <table:table-cell office:value-type="string" calcext:value-type="string">
            <text:p>Bioinformatics</text:p>
          </table:table-cell>
          <table:table-cell/>
          <table:table-cell office:value-type="string" calcext:value-type="string">
            <text:p>IBG-1-TAW</text:p>
          </table:table-cell>
          <table:table-cell office:value-type="date" office:date-value="2026-08-05" calcext:value-type="date">
            <text:p>08/05/26</text:p>
          </table:table-cell>
        </table:table-row>
        <table:table-row table:style-name="ro1">
          <table:table-cell office:value-type="string" calcext:value-type="string">
            <text:p>Rhamnolipids: Production, Performance, and Application</text:p>
          </table:table-cell>
          <table:table-cell office:value-type="string" calcext:value-type="string">
            <text:p>Romualdus Nugraha Catur Utomo; Till Tiso; Stephan Thies; Michaela Müller; Anna Waßenhoven; Stefanie Bröring; Hendrik Ballerstedt; Lars M. Blank</text:p>
          </table:table-cell>
          <table:table-cell table:number-columns-repeated="3"/>
          <table:table-cell office:value-type="date" office:date-value="2026-08-05" calcext:value-type="date">
            <text:p>08/05/26</text:p>
          </table:table-cell>
        </table:table-row>
        <table:table-row table:style-name="ro1">
          <table:table-cell office:value-type="string" calcext:value-type="string">
            <text:p>AhfA is required for mycolic acid homeostasis and cell envelope integrity in Corynebacteriales</text:p>
          </table:table-cell>
          <table:table-cell office:value-type="string" calcext:value-type="string">
            <text:p>Jan Marienhagen; Apoorva Bhatt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Rethinking the loop: toward integrated strain and bioprocess development</text:p>
          </table:table-cell>
          <table:table-cell office:value-type="string" calcext:value-type="string">
            <text:p>Tim Stoltmann; Stephan Noack</text:p>
          </table:table-cell>
          <table:table-cell office:value-type="string" calcext:value-type="string">
            <text:p>Current Opinion in Biotechnology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Front Cover Image, Volume 123, Number 4, April 2026</text:p>
          </table:table-cell>
          <table:table-cell office:value-type="string" calcext:value-type="string">
            <text:p>Katrin Rosenthal; Eric von Lieres</text:p>
          </table:table-cell>
          <table:table-cell office:value-type="string" calcext:value-type="string">
            <text:p>Biotechnology and Bioengineering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Live-cell imaging enables reporter-free monitoring of the circadian rhythm in individual &lt;i&gt;Synechocystis&lt;/i&gt; cells</text:p>
          </table:table-cell>
          <table:table-cell office:value-type="string" calcext:value-type="string">
            <text:p>Е. В. Иванова; Dietrich Kohlheyer; Anika Wiegard; Ilka M. Axmann</text:p>
          </table:table-cell>
          <table:table-cell table:number-columns-repeated="3"/>
          <table:table-cell office:value-type="date" office:date-value="2026-02-28" calcext:value-type="date">
            <text:p>02/28/26</text:p>
          </table:table-cell>
        </table:table-row>
        <table:table-row table:style-name="ro1">
          <table:table-cell office:value-type="string" calcext:value-type="string">
            <text:p>DNA-intercalating antiphage molecules trigger abortive infection through ‘mutual destruction’ and synergize with bacterial immunity</text:p>
          </table:table-cell>
          <table:table-cell office:value-type="string" calcext:value-type="string">
            <text:p>Larissa N. Ernst; Bente Rackow; Johannes Seiffarth; Vivien Joisten-Rosenthal; Björn Usadel; Alexander Harms; Julia Frunzke</text:p>
          </table:table-cell>
          <table:table-cell table:number-columns-repeated="2"/>
          <table:table-cell office:value-type="string" calcext:value-type="string">
            <text:p>IBG-4</text:p>
          </table:table-cell>
          <table:table-cell office:value-type="date" office:date-value="2026-02-28" calcext:value-type="date">
            <text:p>02/28/26</text:p>
          </table:table-cell>
        </table:table-row>
        <table:table-row table:style-name="ro1">
          <table:table-cell office:value-type="string" calcext:value-type="string">
            <text:p>A cloud-enabled digital twin platform for upstream processing in biotechnology: Integrating CFD, compartmentalization, and reaction kinetics</text:p>
          </table:table-cell>
          <table:table-cell office:value-type="string" calcext:value-type="string">
            <text:p>Xiyan Li; Johan le Nepvou de Carfort; Johannes Schmölder; Eric von Lieres; Krist V. Gernaey</text:p>
          </table:table-cell>
          <table:table-cell office:value-type="string" calcext:value-type="string">
            <text:p>Computers &amp; Chemical Engineering</text:p>
          </table:table-cell>
          <table:table-cell table:number-columns-repeated="2"/>
          <table:table-cell office:value-type="date" office:date-value="2026-02-22" calcext:value-type="date">
            <text:p>02/22/26</text:p>
          </table:table-cell>
        </table:table-row>
        <table:table-row table:style-name="ro1">
          <table:table-cell office:value-type="string" calcext:value-type="string">
            <text:p>Charakterisierung der &lt;i&gt;N&lt;/i&gt; ‐Methyltransferase &lt;i&gt;Sg&lt;/i&gt; PsmC: Anwendung in der kinetischen Racematspaltung von Pyrroloindolinen</text:p>
          </table:table-cell>
          <table:table-cell office:value-type="string" calcext:value-type="string">
            <text:p>Pascal Schneider; Sebastian Myllek; Mona Haase; Thomas Classen; Jörg Pietruszka</text:p>
          </table:table-cell>
          <table:table-cell office:value-type="string" calcext:value-type="string">
            <text:p>Angewandte Chemie</text:p>
          </table:table-cell>
          <table:table-cell/>
          <table:table-cell office:value-type="string" calcext:value-type="string">
            <text:p>IBOC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Beyond the tuber: crafting high-value molecules from potato residues</text:p>
          </table:table-cell>
          <table:table-cell office:value-type="string" calcext:value-type="string">
            <text:p>Marilia Bueno Da Silva; Anika Wiese-Klinkenberg; Florian M. W. Grundler; Björn Usadel; Franziska Genzel; Thomas Classen; Jörg Pietruszka</text:p>
          </table:table-cell>
          <table:table-cell office:value-type="string" calcext:value-type="string">
            <text:p>Phytochemistry Letters</text:p>
          </table:table-cell>
          <table:table-cell/>
          <table:table-cell office:value-type="string" calcext:value-type="string">
            <text:p>IBG-4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Multi-enzymatic approaches involving engineered D-amino acid dehydrogenases for the stereoselective synthesis of D-phenylalanines</text:p>
          </table:table-cell>
          <table:table-cell office:value-type="string" calcext:value-type="string">
            <text:p>Krisztina Boros; Laurent Gal; Raluca Bianca Tomoiagă; Jörg Pietruszka; László Csaba Bencze</text:p>
          </table:table-cell>
          <table:table-cell office:value-type="string" calcext:value-type="string">
            <text:p>New Biotechnology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De novo production of valuable aromatic aldehydes and aldehyde-derived products by engineered solvent-tolerant and oxidation-deficient Pseudomonas taiwanensis VLB120</text:p>
          </table:table-cell>
          <table:table-cell office:value-type="string" calcext:value-type="string">
            <text:p>Thorsten Lechtenberg; Benedikt Wynands; Nick Wierckx</text:p>
          </table:table-cell>
          <table:table-cell office:value-type="string" calcext:value-type="string">
            <text:p>New Biotechnology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3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245" meta:object-count="0"/>
    <meta:generator>LibreOffice/26.2.4.2$Linux_X86_64 LibreOffice_project/620$Build-2</meta:generator>
  </office:meta>
</office:document-meta>
</file>