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2.0937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14.0161in"/>
    </style:style>
    <style:style style:name="co4" style:family="table-column">
      <style:table-column-properties fo:break-before="auto" style:column-width="1.3236in"/>
    </style:style>
    <style:style style:name="co5" style:family="table-column">
      <style:table-column-properties fo:break-before="auto" style:column-width="1.388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BG-2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Emulation-based self-supervised SIF retrieval in the O$_2$-A absorption band with HyPlant</text:p>
          </table:table-cell>
          <table:table-cell office:value-type="string" calcext:value-type="string">
            <text:p>Buffat, Jim; Pato, Miguel; Alonso, Kevin; Auer, Stefan; Carmona, Emiliano; Maier, Stefan; Müller, Rupert; Rademske, Patrick; Rascher, Uwe; Scharr, Hanno</text:p>
          </table:table-cell>
          <table:table-cell office:value-type="string" calcext:value-type="string">
            <text:p>Remote sensing of environment</text:p>
          </table:table-cell>
          <table:table-cell office:value-type="string" calcext:value-type="string">
            <text:p>2173, 5112</text:p>
          </table:table-cell>
          <table:table-cell office:value-type="string" calcext:value-type="string">
            <text:p>IAS-8</text:p>
          </table:table-cell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Optimization of alkali-ethanol fractionation of Miscanthus using response surface methodology</text:p>
          </table:table-cell>
          <table:table-cell office:value-type="string" calcext:value-type="string">
            <text:p>Choo, Halim; Conen, Niclas; Doeker, Moritz; Pude, Ralf; Klose, Holger; Jupke, Andreas</text:p>
          </table:table-cell>
          <table:table-cell office:value-type="string" calcext:value-type="string">
            <text:p>Frontiers in chemical engineering</text:p>
          </table:table-cell>
          <table:table-cell table:style-name="ce1" office:value-type="string" calcext:value-type="string">
            <text:p>2172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GrowScreen-Rhizo 3 - automated large-scale high throughput greenhouse phenotyping of plant root and shoot development</text:p>
          </table:table-cell>
          <table:table-cell office:value-type="string" calcext:value-type="string">
            <text:p>Junker-Frohn, Laura Verena; Lenz, Henning; Jia, Shiyan; Putz, Alexander; Wilhelm, Jens; Eiteneuer, Constantin; Adels, Sascha; Mück, Olaf; Galinski, Anna; Lentz, Jonas; Fiorani, Fabio; Müller-Linow, Mark; Nagel, Kerstin A.</text:p>
          </table:table-cell>
          <table:table-cell office:value-type="string" calcext:value-type="string">
            <text:p>Plant phenomics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Validation of root hair upscaling in rhizosphere solute transport models</text:p>
          </table:table-cell>
          <table:table-cell office:value-type="string" calcext:value-type="string">
            <text:p>Kuppe, Christian; Schnepf, Andrea; Postma, Johannes Auke</text:p>
          </table:table-cell>
          <table:table-cell office:value-type="string" calcext:value-type="string">
            <text:p>In silico plants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Solar-induced chlorophyll fluorescence (SIF) tracks variations in the soil-plant available water (PAW): a multiyear analysis on three crops</text:p>
          </table:table-cell>
          <table:table-cell office:value-type="string" calcext:value-type="string">
            <text:p>Quiros-Vargas, Juan; Brogi, Cosimo; Damm, Alexander; Siegmann, Bastian; Rademske, Patrick; Burchard-Levine, Vicente; Krieger, Vera; Schmidt, Marius; Hanuš, Jan; Martello, Mauricio; Weihermüller, Lutz; Muller, Onno; Rascher, Uwe</text:p>
          </table:table-cell>
          <table:table-cell office:value-type="string" calcext:value-type="string">
            <text:p>Science of remote Sensing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Untrained perceptual loss for image denoising of line-like structures in MR images</text:p>
          </table:table-cell>
          <table:table-cell office:value-type="string" calcext:value-type="string">
            <text:p>Pfaehler, Elisabeth; Pflugfelder, Daniel; Scharr, Hanno</text:p>
          </table:table-cell>
          <table:table-cell office:value-type="string" calcext:value-type="string">
            <text:p>PLOS ONE</text:p>
          </table:table-cell>
          <table:table-cell office:value-type="string" calcext:value-type="string">
            <text:p>2171, 2172, 2173</text:p>
          </table:table-cell>
          <table:table-cell office:value-type="string" calcext:value-type="string">
            <text:p>IAS-8, INM-4</text:p>
          </table:table-cell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Contrasting temperature response of photosynthesis in early- and late-successional tree species from a reforested Neotropical forest</text:p>
          </table:table-cell>
          <table:table-cell office:value-type="string" calcext:value-type="string">
            <text:p>de Morais, Thais Lacerda; de Sousa Oliveira, Tony César; Domingues, Tomas Ferreira</text:p>
          </table:table-cell>
          <table:table-cell office:value-type="string" calcext:value-type="string">
            <text:p>New forests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Re-evaluating 2-heptanol as solvent for the extraction of 2,3-butanediol from water</text:p>
          </table:table-cell>
          <table:table-cell office:value-type="string" calcext:value-type="string">
            <text:p>Graf von Westarp, William; Hense, Janik; Haas, Moritz; Jupke, Andreas</text:p>
          </table:table-cell>
          <table:table-cell office:value-type="string" calcext:value-type="string">
            <text:p>Chemical engineering and processing</text:p>
          </table:table-cell>
          <table:table-cell table:style-name="ce1" office:value-type="string" calcext:value-type="string">
            <text:p>2172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Determinants of L-band backscatter in dry tropical ecosystems: Implications for biomass mapping</text:p>
          </table:table-cell>
          <table:table-cell office:value-type="string" calcext:value-type="string">
            <text:p>Carreiras, João M. B.; Higginbottom, Thomas; Godlee, John L.; Harrison, Sam; Benitez, Lorena; Mograbi, Penelope J.; Levesley, Aurora; Melgaço, Karina; Milodowski, David; Pickavance, Georgia; Wells, Geoff; de Oliveira, Edmar Almeida; Arroyo, Luzmila; Bowers, Sam; Brienen, Roel J. W.; Cardoso, Domingos; Castro, António Alberto Jorge Farias; Chavez, Ezequiel; Coutinho, Ítalo A. C.; Domingues, Tomás F.; Elias, Fernando; Santo, Mário Marcos Espírito; Feldpausch, Ted R.; Galbraith, David; Gloor, Emanuel; Gonçalves, Francisco M. P.; Gotore, Tatenda; Ishida, Francoise Yoko; Killeen, Timothy J.; Malhi, Yadvinder; Marimon, Beatriz S.; Marimon-Júnior, Ben Hur; Ramos, Desirée Marques; de Almeida Reis, Simone Matias; McNicol, Ian; Mitchard, Edward T. A.; Moonlight, Peter; Morandi, Paulo S.; Morellato, Patricia; Muchawona, Anderson; Muledi, Jonathan; Murakami, Alejandro; Shutcha, Mylor Ngoy; Nieto-Quintano, Paula; Parada-Gutierrez, Alexander; dos Santos Prestes, Nayane Cristina Candida; de Queiroz, Luciano Paganucci; Rodrigues, Priscyla M. S.; Silva, Jhonathan Oliveira; Santos, Rubens M.; Särkinen, Tiina; Silva, Domingos Fortunato P. F.; de Sousa Oliveira, Tony César; Steininger, Marc; Tchamba, José; Veenendaal, Elmar; Zuanny, Débora; Baker, Tim R.; Dexter, Kyle G.; Hegerl, Gabriele; Pennington, R. Toby; Phillips, Oliver L.; Sitch, Stephen; Williams, Mathew; Quegan, Shaun; Ryan, Casey M.</text:p>
          </table:table-cell>
          <table:table-cell office:value-type="string" calcext:value-type="string">
            <text:p>Remote sensing of environment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Root growth in Arabidopsis depends on the amount of glutathione and not the glutathione redox potential</text:p>
          </table:table-cell>
          <table:table-cell office:value-type="string" calcext:value-type="string">
            <text:p>Safi, M Taheb; Bangash, Sajid A K; Ugalde, José M; Wagner, Stephan; Nagel, Kerstin A; Jansen, Marcus; Krueger, Stephan; Schwarzländer, Markus; Moseler, Anna; Reichheld, Jean-Philippe; Kopriva, Stanislav; Meyer, Andreas J</text:p>
          </table:table-cell>
          <table:table-cell office:value-type="string" calcext:value-type="string">
            <text:p>The journal of experimental botany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Spectral Unmixing of Airborne and Ground-Based Imaging Spectroscopy for Pigment-Specific FAPAR and Sun-Induced Fluorescence Interpretation</text:p>
          </table:table-cell>
          <table:table-cell office:value-type="string" calcext:value-type="string">
            <text:p>Pascual-Venteo, Ana B.; Pérez-Suay, Adrián; Morata, Miguel; Moncholí, Adrián; Cendrero-Mateo, Maria Pilar; Servera, Jorge Vicent; Siegmann, Bastian; Van Wittenberghe, Shari</text:p>
          </table:table-cell>
          <table:table-cell office:value-type="string" calcext:value-type="string">
            <text:p>Remote sensing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Tracing changes in subsurface water storage through a novel satellite-based time-series of far-red solar-induced fluorescence quantum efficiency</text:p>
          </table:table-cell>
          <table:table-cell office:value-type="string" calcext:value-type="string">
            <text:p>Herrera, David; Belleflamme, Alexandre; Görgen, Klaus; Rascher, Uwe; Siegmann, Bastian</text:p>
          </table:table-cell>
          <table:table-cell office:value-type="string" calcext:value-type="string">
            <text:p>Remote sensing of environment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Highly Polygenic Control of Photosynthetic Responses to Nighttime Temperature Studied by Genomic Prediction</text:p>
          </table:table-cell>
          <table:table-cell office:value-type="string" calcext:value-type="string">
            <text:p>dos Santos Sá, Ana Carolina; Bazarova, Alina; Fischbach, Andreas; Kesselheim, Stefan; Stich, Benjamin; Matsubara, Shizue</text:p>
          </table:table-cell>
          <table:table-cell office:value-type="string" calcext:value-type="string">
            <text:p>Plant, cell &amp; environment</text:p>
          </table:table-cell>
          <table:table-cell table:style-name="ce1" office:value-type="string" calcext:value-type="string">
            <text:p>2171</text:p>
          </table:table-cell>
          <table:table-cell office:value-type="string" calcext:value-type="string">
            <text:p>JSC</text:p>
          </table:table-cell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Time-Resolved Analysis of Lignocellulose Extraction in a Biphasic, Acid-Catalyzed Flow-through System</text:p>
          </table:table-cell>
          <table:table-cell office:value-type="string" calcext:value-type="string">
            <text:p>Schoofs, Leonie; Hilker, Henry; Conen, Niclas; Jupke, Andreas; Klose, Holger; Grande, Philipp M.</text:p>
          </table:table-cell>
          <table:table-cell office:value-type="string" calcext:value-type="string">
            <text:p>ACS sustainable chemistry &amp; engineering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Terpenoids as solvents for the separation of 2,3-butanediol from water: Phase equilibria and process evaluation</text:p>
          </table:table-cell>
          <table:table-cell office:value-type="string" calcext:value-type="string">
            <text:p>von Westarp, William Graf; Hense, Janik; Haas, Moritz; Jupke, Andreas</text:p>
          </table:table-cell>
          <table:table-cell office:value-type="string" calcext:value-type="string">
            <text:p>Fluid phase equilibria</text:p>
          </table:table-cell>
          <table:table-cell table:style-name="ce1" office:value-type="string" calcext:value-type="string">
            <text:p>2172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An Integrated Engineering Approach to Intensify the Biocatalytic Metaraminol Synthesis</text:p>
          </table:table-cell>
          <table:table-cell office:value-type="string" calcext:value-type="string">
            <text:p>Rothkranz, Berit; Klos, Nina; Graf von Westarp, William; Hahn, Doris; Classen, Thomas; Grabowski, Laura; Gentile, Rocco; Kaiser, Jesko; Schott-Verdugo, Stephan; Gohlke, Holger; Jupke, Andreas; Rother, Dörte</text:p>
          </table:table-cell>
          <table:table-cell office:value-type="string" calcext:value-type="string">
            <text:p>ChemSusChem</text:p>
          </table:table-cell>
          <table:table-cell table:style-name="ce1" office:value-type="string" calcext:value-type="string">
            <text:p>2172</text:p>
          </table:table-cell>
          <table:table-cell office:value-type="string" calcext:value-type="string">
            <text:p>IBG-4, IBOC, IBT-1</text:p>
          </table:table-cell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Fluorescence Quantum Efficiency Data for Europe 2018–2025</text:p>
          </table:table-cell>
          <table:table-cell office:value-type="string" calcext:value-type="string">
            <text:p>Herrera, David; Rascher, Uwe; Malenovský, Zbyněk; Siegmann, Bastian</text:p>
          </table:table-cell>
          <table:table-cell office:value-type="string" calcext:value-type="string">
            <text:p>Geoscience Data Journal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Partial shade effects of dual land use systems: Harnessing plant acclimation to drive sustainable farming solutions</text:p>
          </table:table-cell>
          <table:table-cell office:value-type="string" calcext:value-type="string">
            <text:p>Moore, Jennifer; Pataczek, Lisa; Muller, Onno; Jedmowski, Christoph; Schweiger, Andreas</text:p>
          </table:table-cell>
          <table:table-cell office:value-type="string" calcext:value-type="string">
            <text:p>European journal of agronomy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Biorefinery potential of paludiculture biomass: composition and fractionation analysis of Phragmites, Phalaris, and Carex</text:p>
          </table:table-cell>
          <table:table-cell office:value-type="string" calcext:value-type="string">
            <text:p>Uellendahl, Kora; Reinwarth, Judith; Haaf, Merlin; Grande, Philipp M.; Klose, Holger</text:p>
          </table:table-cell>
          <table:table-cell office:value-type="string" calcext:value-type="string">
            <text:p>Frontiers in chemical engineering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Leaf economic spectrum and mycorrhizal types shape foliar phosphorus (P) fractions under low P availability in subtropical plantations</text:p>
          </table:table-cell>
          <table:table-cell office:value-type="string" calcext:value-type="string">
            <text:p>Guo, Wen; Wang, Zhenyu; Chen, Zhijie; Zhang, Haiyang; Chen, Bin J. W.; Lambers, Hans; Poorter, Hendrik; Huang, Zhiqun; Xia, Zhichao</text:p>
          </table:table-cell>
          <table:table-cell office:value-type="string" calcext:value-type="string">
            <text:p>Forest ecology and management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Development of a two-dimensional Raman spectroscopy measuring technique for the visualization of mass transfer during droplet formation</text:p>
          </table:table-cell>
          <table:table-cell office:value-type="string" calcext:value-type="string">
            <text:p>Bertram, Franziska; Hofmann, Jörg; Gottschalk, Jan; Weißenberg, Felix; Brands, Thorsten; Holly, Carlo; Jupke, Andreas</text:p>
          </table:table-cell>
          <table:table-cell office:value-type="string" calcext:value-type="string">
            <text:p>Chemical engineering science</text:p>
          </table:table-cell>
          <table:table-cell table:style-name="ce1" office:value-type="string" calcext:value-type="string">
            <text:p>2172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Combining spring wheat genotypes with contrasting root traits for a better use of water resources in soil? Evidence from column-scale water stable isotopic experiments</text:p>
          </table:table-cell>
          <table:table-cell office:value-type="string" calcext:value-type="string">
            <text:p>Le Gall, Samuel; van Dusschoten, Dagmar; Lattacher, Adrian; Giraud, Mona; Harings, Moritz; Diaz, Paulina Deseano; Pflugfelder, Daniel; Alahmad, Samir; Hickey, Lee; Sircan, Ahmet; Kandeler, Ellen; Lobet, Guillaume; Schnepf, Andrea; Pagel, Holger; Poll, Christian; Vereecken, Harry; Javaux, Mathieu; Rothfuss, Youri</text:p>
          </table:table-cell>
          <table:table-cell office:value-type="string" calcext:value-type="string">
            <text:p>Plant and soil</text:p>
          </table:table-cell>
          <table:table-cell table:style-name="ce1" office:value-type="string" calcext:value-type="string">
            <text:p>2173</text:p>
          </table:table-cell>
          <table:table-cell office:value-type="string" calcext:value-type="string">
            <text:p>IBG-3, PGI-11</text:p>
          </table:table-cell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Liquid-liquid equilibrium of water + 2,3-butanediol + n-alcohols (1-heptanol, 1-octanol, 1-nonanol, 1-decanol) and water + acetoin + n-alcohols ternary systems at 298.2 K</text:p>
          </table:table-cell>
          <table:table-cell office:value-type="string" calcext:value-type="string">
            <text:p>Förster, Peter; Graf von Westarp, William; Hense, Janik; von Campenhausen, Johannes; Jupke, Andreas</text:p>
          </table:table-cell>
          <table:table-cell office:value-type="string" calcext:value-type="string">
            <text:p>Fluid phase equilibria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The Multi-Sensor and Multi-Temporal Dataset of Multiple Crops for In-Field Phenotyping and Monitoring</text:p>
          </table:table-cell>
          <table:table-cell office:value-type="string" calcext:value-type="string">
            <text:p>Chong, Yue Linn; Krämer, Julie; Chakhvashvili, Erekle; Marks, Elias; Esser, Felix; Dreier, Ansgar; Rosu, Radu Alexandru; Warstat, Kevin; Pude, Ralf; Behnke, Sven; Muller, Onno; Rascher, Uwe; Kuhlmann, Heiner; Stachniss, Cyrill; Behley, Jens; Klingbeil, Lasse</text:p>
          </table:table-cell>
          <table:table-cell office:value-type="string" calcext:value-type="string">
            <text:p>Scientific data</text:p>
          </table:table-cell>
          <table:table-cell table:style-name="ce1" office:value-type="string" calcext:value-type="string">
            <text:p>2173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nteractive effects of silicon formulations, concentrations, and foliar application timing on rice physiology and yield</text:p>
          </table:table-cell>
          <table:table-cell office:value-type="string" calcext:value-type="string">
            <text:p>Velasco, Elena; Aranda, Xavier; Houben, Frank; Ribes, Juantxo; Araus, Jose L.; Garcia, Pedro</text:p>
          </table:table-cell>
          <table:table-cell office:value-type="string" calcext:value-type="string">
            <text:p>Frontiers in Functional Plant Ecology</text:p>
          </table:table-cell>
          <table:table-cell table:style-name="ce1" office:value-type="string" calcext:value-type="string">
            <text:p>2171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Toward Sustainable Agriculture in the Mekong Delta: A Multi-Criteria Analysis of Organic and Conventional Rice Farming Systems</text:p>
          </table:table-cell>
          <table:table-cell office:value-type="string" calcext:value-type="string">
            <text:p>Gioia Emidi; Linda Klamann; Bei Wu; Arne Kappenberg; Björn Thiele; Ky Huynh; Joachim H. Spangenberg; Cao Dinh An Giang; Duy Minh Dang; Nguyen Thi Thu Nga; Jürgen Ott; Nhat Minh Phuong Nguyen; Khoi Chau Minh; Lutz Weihermüller; Jack O’Connor</text:p>
          </table:table-cell>
          <table:table-cell office:value-type="string" calcext:value-type="string">
            <text:p>Land</text:p>
          </table:table-cell>
          <table:table-cell/>
          <table:table-cell office:value-type="string" calcext:value-type="string">
            <text:p>IBG-3</text:p>
          </table:table-cell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Ajuga reptans L. from Romanian flora as a promising candidate for novel food applications</text:p>
          </table:table-cell>
          <table:table-cell office:value-type="string" calcext:value-type="string">
            <text:p>Georgiana-Luminița Gavril; Magdalena Wrona; Davinson Pezo; Michał Świeca; Anis Bertella; Lutfun Nahar; Satyajit D. Sarker; Cristina Nerı́n</text:p>
          </table:table-cell>
          <table:table-cell office:value-type="string" calcext:value-type="string">
            <text:p>Scientific Reports</text:p>
          </table:table-cell>
          <table:table-cell table:number-columns-repeated="2"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A Framework for Consistent Measurement Workflows across IC Development, Verification and Data Management</text:p>
          </table:table-cell>
          <table:table-cell office:value-type="string" calcext:value-type="string">
            <text:p>Klara Schnorrenberg; Daniel Kessel; Jonas Bühler; Chimezie Vincent Eguzo; Sarah Fleitmann; Krenz Erik; Benjamin Papajewski; Alperen Aksoy; Fabian Fuchs; Tuba Neda Gedikli; Lea Marie Thünker; Janis Philipp Reitz; Markus Harff; Stefanie Meyer; Markus Robens; Stefan van Waasen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PGI-4, ZEA-2</text:p>
          </table:table-cell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A Framework for Consistent Measurement Workflows across IC Development, Verification and Data Management</text:p>
          </table:table-cell>
          <table:table-cell office:value-type="string" calcext:value-type="string">
            <text:p>Klara Schnorrenberg; Daniel Kessel; Jonas Bühler; Chimezie Vincent Eguzo; Sarah Fleitmann; Krenz Erik; Benjamin Papajewski; Alperen Aksoy; Fabian Fuchs; Tuba Neda Gedikli; Lea Marie Thünker; Janis Philipp Reitz; Markus Harff; Stefanie Meyer; Markus Robens; Stefan van Waasen</text:p>
          </table:table-cell>
          <table:table-cell office:value-type="string" calcext:value-type="string">
            <text:p>Zenodo (CERN European Organization for Nuclear Research)</text:p>
          </table:table-cell>
          <table:table-cell/>
          <table:table-cell office:value-type="string" calcext:value-type="string">
            <text:p>PGI-4, ZEA-2</text:p>
          </table:table-cell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PanX.4: A Gyrocopter-Borne Six-Band VNIR Multicamera System for Sentinel-2-Aligned Multitemporal Vegetation Monitoring</text:p>
          </table:table-cell>
          <table:table-cell office:value-type="string" calcext:value-type="string">
            <text:p>J. K. Alexander; Felix Kröber; Christopher W. Frank; Lina Krisztian; Markus Metz; Ribana Roscher; Jens Bongartz</text:p>
          </table:table-cell>
          <table:table-cell office:value-type="string" calcext:value-type="string">
            <text:p>The international archives of the photogrammetry, remote sensing and spatial information sciences/International archives of the photogrammetry, remote sensing and spatial information sciences</text:p>
          </table:table-cell>
          <table:table-cell/>
          <table:table-cell office:value-type="string" calcext:value-type="string">
            <text:p>JSC</text:p>
          </table:table-cell>
          <table:table-cell office:value-type="date" office:date-value="2026-08-08" calcext:value-type="date">
            <text:p>08/08/26</text:p>
          </table:table-cell>
        </table:table-row>
        <table:table-row table:style-name="ro1">
          <table:table-cell office:value-type="string" calcext:value-type="string">
            <text:p>Linking solar-induced chlorophyll fluorescence to biogenic volatile organic compound emissions in low Arctic tundra: A field spectroscopy approach</text:p>
          </table:table-cell>
          <table:table-cell office:value-type="string" calcext:value-type="string">
            <text:p>Federico Grillini; Simon Nyboe Laursen; Amy Samantha Smart; Peiyan Wang; Shunan Feng; Juliane Bendig; Andreas Westergaard‐Nielsen</text:p>
          </table:table-cell>
          <table:table-cell office:value-type="string" calcext:value-type="string">
            <text:p>Remote Sensing of Environment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Fluid dynamic characterization and operating window analysis of a pilot-scale multiphase loop reactor for biotechnological applications</text:p>
          </table:table-cell>
          <table:table-cell office:value-type="string" calcext:value-type="string">
            <text:p>Diana Wall; Maurice Bastard; Andreas Jupke</text:p>
          </table:table-cell>
          <table:table-cell office:value-type="string" calcext:value-type="string">
            <text:p>Process Safety and Environmental Protection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Phage biocontrol reduces the disease burden and modulates plant immunity through suppression of bacterial virulence</text:p>
          </table:table-cell>
          <table:table-cell office:value-type="string" calcext:value-type="string">
            <text:p>Sebastian Erdrich; Mirco T. Keilhammer; Swati Sharma; Milan Župunski; Ulrich Schurr; Guido Großmann; Julia Frunzke; Borjana Arsova</text:p>
          </table:table-cell>
          <table:table-cell office:value-type="string" calcext:value-type="string">
            <text:p>Cell Reports</text:p>
          </table:table-cell>
          <table:table-cell/>
          <table:table-cell office:value-type="string" calcext:value-type="string">
            <text:p>IBG-1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xperimental setup to study the influence of the drop size distribution and dispersed-phase load on the dense-packed zone formation in a vertical separator</text:p>
          </table:table-cell>
          <table:table-cell office:value-type="string" calcext:value-type="string">
            <text:p>Lukas Thiel; Jörn Villwock; Thorben Heinze; Song Zhai; Stepan Sibirtsev; Matthias Kraume; Andreas Jupke</text:p>
          </table:table-cell>
          <table:table-cell office:value-type="string" calcext:value-type="string">
            <text:p>Process Safety and Environmental Protection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xperimental demonstration of an integrated reaction-separation process for the synthesis of 4-methyl-1,3-dioxane in a lab-scale miniplant</text:p>
          </table:table-cell>
          <table:table-cell office:value-type="string" calcext:value-type="string">
            <text:p>Moritz Haas; Niklas Gaelings; Ole Osterthun; Jürgen Klankermayer; Andreas Jupke</text:p>
          </table:table-cell>
          <table:table-cell office:value-type="string" calcext:value-type="string">
            <text:p>Chemical Engineering and Processing - Process Intensification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he potential of considering photosynthesis parameters in crop yield breeding by genomic prediction</text:p>
          </table:table-cell>
          <table:table-cell office:value-type="string" calcext:value-type="string">
            <text:p>Yanrong Gao; Po‐Ya Wu; Shizue Matsubara; Benjamin Stich</text:p>
          </table:table-cell>
          <table:table-cell office:value-type="string" calcext:value-type="string">
            <text:p>Journal of Experimental Botan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stimating dense-packed zone height in liquid–liquid separation: A physics-informed neural network approach</text:p>
          </table:table-cell>
          <table:table-cell office:value-type="string" calcext:value-type="string">
            <text:p>Mehmet Velioglu; Song Zhai; Alexander Mitsos; Adel Mhamdi; Andreas Jupke; Manuel Dahmen</text:p>
          </table:table-cell>
          <table:table-cell office:value-type="string" calcext:value-type="string">
            <text:p>Chemical Engineering Journal</text:p>
          </table:table-cell>
          <table:table-cell/>
          <table:table-cell office:value-type="string" calcext:value-type="string">
            <text:p>ICE-1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embrane remodelling mediates lipopeptide-induced immunity in Arabidopsis</text:p>
          </table:table-cell>
          <table:table-cell office:value-type="string" calcext:value-type="string">
            <text:p>Guillaume Gilliard; Jelena Pršić; Jean‐Marc Crowet; Catherine Chemotti; Jahed Ahmed; Joseph H. Lorent; Marie-Dominique Jolivet; Sabrina Egli; Stéphane Égée; Guillaume Bouyer; Gaëlle Race; Lennard van Buren; Anke Van Den Berghe; Anthony Argüelles-Arias; Marion Mathelié‐Guinlet; Heba Ibrahim; Manon Genva; Laëtitia Fouillen; Cécile Mirande-Bret; Oihana Razin; Brian Vue; Milan Župunski; W. Patricio Luzuriaga-Loaiza; Estelle Deboever; M.Nail Nasir; Laurence Lins; Patrick Van Deŕ Smissen; Farah Boubsi; Sabine Eschrig; Véronique Germain; Monica Höfte; Cyril Zipfel; Yves F. Dufrêne; Donatienne Tyteca; Alexandros Koutsioubas; Paola Brocca; Guido Grossman; Stefanie Ranf; Stéphan Dorey; Barbara De Coninck; Thorsten Nürnberger; Sébastien Mongrand; Julien Gronnier; Valeria Rondelli; Magali Deleu; Marc Ongena</text:p>
          </table:table-cell>
          <table:table-cell office:value-type="string" calcext:value-type="string">
            <text:p>Nature Plant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Using OpenSimRoot to simulate barley root growth to identify stress-resilient traits</text:p>
          </table:table-cell>
          <table:table-cell office:value-type="string" calcext:value-type="string">
            <text:p>Bo Fang; Christian Kuppe; Johannes Postma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Using OpenSimRoot to model faba bean root growth</text:p>
          </table:table-cell>
          <table:table-cell office:value-type="string" calcext:value-type="string">
            <text:p>Fang Bo; Christian Kuppe; Johannes Postma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Using OpenSimRoot to model sweet potato root growth</text:p>
          </table:table-cell>
          <table:table-cell office:value-type="string" calcext:value-type="string">
            <text:p>Christian Kuppe; Bo Fang; Johannes Postma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Using OpenSimRoot to model faba bean root growth</text:p>
          </table:table-cell>
          <table:table-cell office:value-type="string" calcext:value-type="string">
            <text:p>Fang Bo; Christian Kuppe; Johannes Postma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Using OpenSimRoot to model sweet potato root growth</text:p>
          </table:table-cell>
          <table:table-cell office:value-type="string" calcext:value-type="string">
            <text:p>Christian Kuppe; Bo Fang; Johannes Postma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Using OpenSimRoot to simulate barley root growth to identify stress-resilient traits</text:p>
          </table:table-cell>
          <table:table-cell office:value-type="string" calcext:value-type="string">
            <text:p>Bo Fang; Christian Kuppe; Johannes Postma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echanistic equilibrium-stage modeling and countercurrent recovery of dilute acetic acid by reactive extraction with TOPO in n-dodecane</text:p>
          </table:table-cell>
          <table:table-cell office:value-type="string" calcext:value-type="string">
            <text:p>Janik Hense; William Graf von Westarp; Alea Frische; Andreas Jupke</text:p>
          </table:table-cell>
          <table:table-cell office:value-type="string" calcext:value-type="string">
            <text:p>Separation and Purification Technology</text:p>
          </table:table-cell>
          <table:table-cell table:number-columns-repeated="2"/>
          <table:table-cell office:value-type="date" office:date-value="2026-08-05" calcext:value-type="date">
            <text:p>08/05/26</text:p>
          </table:table-cell>
        </table:table-row>
        <table:table-row table:style-name="ro1">
          <table:table-cell office:value-type="string" calcext:value-type="string">
            <text:p>An assessment of data-centric methods for label noise identification in remote sensing data sets</text:p>
          </table:table-cell>
          <table:table-cell office:value-type="string" calcext:value-type="string">
            <text:p>Felix Kröber; Genc Hoxha; Ribana Roscher</text:p>
          </table:table-cell>
          <table:table-cell office:value-type="string" calcext:value-type="string">
            <text:p>ISPRS annals of the photogrammetry, remote sensing and spatial information science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PHENET Newsletter - Issue 03 (2026)</text:p>
          </table:table-cell>
          <table:table-cell office:value-type="string" calcext:value-type="string">
            <text:p>Heba Ibrahim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PHENET Newsletter - Issue 03 (2026)</text:p>
          </table:table-cell>
          <table:table-cell office:value-type="string" calcext:value-type="string">
            <text:p>Heba Ibrahim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Editorial for the Special Issue “Sustainable Cropping Systems and Biomasses for Energy and Biorefinery Applications”</text:p>
          </table:table-cell>
          <table:table-cell office:value-type="string" calcext:value-type="string">
            <text:p>Nicolai David Jablonowski; Yasir Iqbal; Moritz von Cossel</text:p>
          </table:table-cell>
          <table:table-cell office:value-type="string" calcext:value-type="string">
            <text:p>Agronomy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Phase equilibria and solvent selection for a multiphase reaction-extraction system to produce 4-methyl-1,3-dioxane</text:p>
          </table:table-cell>
          <table:table-cell office:value-type="string" calcext:value-type="string">
            <text:p>Moritz Haas; Andreas Jupke</text:p>
          </table:table-cell>
          <table:table-cell office:value-type="string" calcext:value-type="string">
            <text:p>Fluid Phase Equilibria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Author Correction: Membrane remodelling mediates lipopeptide-induced immunity in Arabidopsis</text:p>
          </table:table-cell>
          <table:table-cell office:value-type="string" calcext:value-type="string">
            <text:p>Guillaume Gilliard; Jelena Pršić; Jean‐Marc Crowet; Jahed Ahmed; Joseph Lorent; Sabrina Egli; Stéphane Égée; Guillaume Bouyer; Lennard van Buren; Marion Mathelié‐Guinlet; Heba Ibrahim; Manon Genva; Laëtitia Fouillen; Milan Župunski; W. Patricio Luzuriaga-Loaiza; Estelle Deboever; Laurence Lins; Sabine Eschrig; Monica Höfte; Cyril Zipfel; Yves F. Dufrêne; Donatienne Tyteca; Alexandros Koutsioumpas; Paola Brocca; Guido Großmann; Stéphan Dorey; Sébastien Mongrand; Julien Gronnier; Valeria Rondelli; Magali Deleu; Marc Ongena</text:p>
          </table:table-cell>
          <table:table-cell office:value-type="string" calcext:value-type="string">
            <text:p>Nature Plants</text:p>
          </table:table-cell>
          <table:table-cell/>
          <table:table-cell office:value-type="string" calcext:value-type="string">
            <text:p>JCNS-FRM-II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upplementary Data for "A decade of deep learning in remote sensing: A systematic review of reviews"</text:p>
          </table:table-cell>
          <table:table-cell office:value-type="string" calcext:value-type="string">
            <text:p>Anastasiia Safonova; Ronny Hänsch; Ribana Roscher; Masahiro Ryo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upplementary Data for "A decade of deep learning in remote sensing: A systematic review of reviews"</text:p>
          </table:table-cell>
          <table:table-cell office:value-type="string" calcext:value-type="string">
            <text:p>Anastasiia Safonova; Ronny Hänsch; Ribana Roscher; Masahiro Ryo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Online xylem water isotope monitoring and soil water content profiling reveal spatial root water uptake dynamics in sunflower</text:p>
          </table:table-cell>
          <table:table-cell office:value-type="string" calcext:value-type="string">
            <text:p>Dagmar van Dusschoten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The resilience of barley to drought in a changing climate is determined by its lateral root diameter</text:p>
          </table:table-cell>
          <table:table-cell office:value-type="string" calcext:value-type="string">
            <text:p>Christian Kuppe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Shading gradients shape soil microbial biomass carbon and carbon stability in a horticultural agri-photovoltaic field in Germany</text:p>
          </table:table-cell>
          <table:table-cell office:value-type="string" calcext:value-type="string">
            <text:p>Nicolas Brüggemann; Onno Muller; Nina Siebers; Francisco Jesús Moreno Racero; Christoph Jedmowski; Otávio dos Anjos Leal</text:p>
          </table:table-cell>
          <table:table-cell table:number-columns-repeated="2"/>
          <table:table-cell office:value-type="string" calcext:value-type="string">
            <text:p>IBG-3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Links between Solar-Induced chlorophyll Fluorescence and isoprenoid emissions from field spectroscopy in low Arctic tundra</text:p>
          </table:table-cell>
          <table:table-cell office:value-type="string" calcext:value-type="string">
            <text:p>Federico Grillini; Simon Nyboe Laursen; Juliane Bendig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AgroServ: an integrated multi-RI platform supporting agroecological transition</text:p>
          </table:table-cell>
          <table:table-cell office:value-type="string" calcext:value-type="string">
            <text:p>Perrine Florent; Janko Arsić; Ivana Cavoski; Roland Pieruschka; Cyril Pommier; Iria Soto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High-Throughput, In-Field Screening of Photosynthetic Efficiency in Crop Plants Using an Autonomous Robot</text:p>
          </table:table-cell>
          <table:table-cell office:value-type="string" calcext:value-type="string">
            <text:p>Nicolin Caflisch; Andreas Hund; Onno Muller; Achim Walter; Beat Keller</text:p>
          </table:table-cell>
          <table:table-cell office:value-type="string" calcext:value-type="string">
            <text:p>Journal of Visualized Experiment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Using deep learning to assimilate sun-induced fluorescence satellite observations in the ISBA land surface model</text:p>
          </table:table-cell>
          <table:table-cell office:value-type="string" calcext:value-type="string">
            <text:p>Pierre Vanderbecken; Jasmin Vural; Bertrand Bonan; Cédric Bacour; Bastian Siegmann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Proximal Remote Sensing: Simultaneous Active and Passive Measurements of Fluorescence at the Interface from Single Leaves to the Canopy</text:p>
          </table:table-cell>
          <table:table-cell office:value-type="string" calcext:value-type="string">
            <text:p>Bastian Siegmann; Uwe Rascher</text:p>
          </table:table-cell>
          <table:table-cell office:value-type="string" calcext:value-type="string">
            <text:p>Comprehensive series in photochemistry and photobiology/Comprehensive series in photochemical &amp; photobiological sciences</text:p>
          </table:table-cell>
          <table:table-cell table:number-columns-repeated="2"/>
          <table:table-cell office:value-type="date" office:date-value="2026-02-24" calcext:value-type="date">
            <text:p>02/24/26</text:p>
          </table:table-cell>
        </table:table-row>
        <table:table-row table:style-name="ro1">
          <table:table-cell office:value-type="string" calcext:value-type="string">
            <text:p>Correction to: Diurnal water fluxes and growth patterns in potato tubers under drought stress</text:p>
          </table:table-cell>
          <table:table-cell office:value-type="string" calcext:value-type="string">
            <text:p>Katharina Huntenburg; Daniel Pflugfelder; Robert Koller; Ian C. Dodd; Dagmar van Dusschoten</text:p>
          </table:table-cell>
          <table:table-cell office:value-type="string" calcext:value-type="string">
            <text:p>Plant and Soil</text:p>
          </table:table-cell>
          <table:table-cell table:number-columns-repeated="2"/>
          <table:table-cell office:value-type="date" office:date-value="2026-02-21" calcext:value-type="date">
            <text:p>02/21/26</text:p>
          </table:table-cell>
        </table:table-row>
        <table:table-row table:style-name="ro1">
          <table:table-cell office:value-type="string" calcext:value-type="string">
            <text:p>PHENET Biannual Newsletter – Issue 2</text:p>
          </table:table-cell>
          <table:table-cell office:value-type="string" calcext:value-type="string">
            <text:p>Heba Ibrahim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PHENET Biannual Newsletter – Issue 2</text:p>
          </table:table-cell>
          <table:table-cell office:value-type="string" calcext:value-type="string">
            <text:p>Heba Ibrahim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Impact of climate change on the agriculture in Thailand: The case of halotolerance in selected plants</text:p>
          </table:table-cell>
          <table:table-cell office:value-type="string" calcext:value-type="string">
            <text:p>Woranan Nakbanpote; Winya Dungkaew; Piyapatr Busababodhin; Tobias Wojciechowski; Majeti Narasimha Vara Prasad</text:p>
          </table:table-cell>
          <table:table-cell office:value-type="string" calcext:value-type="string">
            <text:p>Elsevier eBook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Root Phenotyping with MRI</text:p>
          </table:table-cell>
          <table:table-cell office:value-type="string" calcext:value-type="string">
            <text:p>Dagmar van Dusschoten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Mobile Magnetic Resonance of Plants: Towards Practical Day-to-day Use</text:p>
          </table:table-cell>
          <table:table-cell office:value-type="string" calcext:value-type="string">
            <text:p>Carel Windt; Marco Meixner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Resolving spatially distinct phytohormone response zones in &lt;i&gt;Arabidopsis thaliana&lt;/i&gt; roots colonized by &lt;i&gt;Fusarium oxysporum&lt;/i&gt;</text:p>
          </table:table-cell>
          <table:table-cell office:value-type="string" calcext:value-type="string">
            <text:p>Jacob Calabria; Liu Wang; Michelle Watt; Staffan Persson; Tonni Grube Andersen; Alexander Idnurm; Marc Somssich</text:p>
          </table:table-cell>
          <table:table-cell office:value-type="string" calcext:value-type="string">
            <text:p>Journal of Experimental Botany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5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310" meta:object-count="0"/>
    <meta:generator>LibreOffice/26.2.4.2$Linux_X86_64 LibreOffice_project/620$Build-2</meta:generator>
  </office:meta>
</office:document-meta>
</file>