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7917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5.2535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G-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Multi-variate validation of a high-resolution application of the Community Land Model (CLM5) in Ghana</text:p>
          </table:table-cell>
          <table:table-cell office:value-type="string" calcext:value-type="string">
            <text:p>Davies, P.; Dombrowski, O.; Baatz, R.; Hendricks Franssen, H.-J.; Guug, S.; Sy, S.; Bliefernicht, J.; Quansah, E.; Amekudzi, L. K.; Kunstmann, H.; Bogena, H. R.</text:p>
          </table:table-cell>
          <table:table-cell office:value-type="string" calcext:value-type="string">
            <text:p>Journal of hydrology / Regional studie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ulti-stage flood utilization framework to support ecological flow protection and groundwater recovery mechanisms</text:p>
          </table:table-cell>
          <table:table-cell office:value-type="string" calcext:value-type="string">
            <text:p>Zhang, Libin; Zhang, Yonggen; Li, Jianzhu; Lian, Shaowei; Li, Lei; Zhang, Ting; Feng, Ping; Ren, Yinguo; Li, Yuanyuan; Weihermüller, Lutz</text:p>
          </table:table-cell>
          <table:table-cell office:value-type="string" calcext:value-type="string">
            <text:p>Journal of hydr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mparison of soil property predictions in Lithuanian croplands using UAV, satellite, EMI data and machine learning</text:p>
          </table:table-cell>
          <table:table-cell office:value-type="string" calcext:value-type="string">
            <text:p>Žydelis, R.; Weihermüller, L.; Gomes, L. C.; Møller, A. B.; Castaldi, F.; Volungevičius, J.; Kavaliauskas, A.; Koganti, T.; Wetterlind, J.; Cinkaya, İ.; Borůvka, L.; van Egmond, F.; Higgins, S.; Liebisch, F.; Povilaitis, V.; Kazlauskaitė-Jadzevičė, A.; Amalevičiūtė-Volungė, K.; Pranaitienė, S.; Vaudour, E.</text:p>
          </table:table-cell>
          <table:table-cell office:value-type="string" calcext:value-type="string">
            <text:p>Computers and electronics in agricultur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owards cooperation on transboundary rivers: achieving a win–win balance between upstream hydropower generation and downstream water demand under climate change</text:p>
          </table:table-cell>
          <table:table-cell office:value-type="string" calcext:value-type="string">
            <text:p>Abraham, Tesfalem; Olarinoye, Tunde; Hartmann, Andreas; Hendricks Franssen, Harrie-Jan; Liu, Yan</text:p>
          </table:table-cell>
          <table:table-cell office:value-type="string" calcext:value-type="string">
            <text:p>Journal of hydr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opography and rainfall variability shaping dryland vegetation self-organisation: Insights from a numerical modelling study</text:p>
          </table:table-cell>
          <table:table-cell office:value-type="string" calcext:value-type="string">
            <text:p>Caviedes-Voullième, Daniel; Pueyo, Yolanda; Hinz, Christoph</text:p>
          </table:table-cell>
          <table:table-cell office:value-type="string" calcext:value-type="string">
            <text:p>Catena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National-scale water balance in Slovenia (1972–2024): Long-term trends and variability in water balance components</text:p>
          </table:table-cell>
          <table:table-cell office:value-type="string" calcext:value-type="string">
            <text:p>Frantar, Peter; Herrmann, Frank; Andjelov, Mišo</text:p>
          </table:table-cell>
          <table:table-cell office:value-type="string" calcext:value-type="string">
            <text:p>Acta geographica slovenica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racking biological and mechanical subsoil amelioration via multi-coil electromagnetic induction</text:p>
          </table:table-cell>
          <table:table-cell office:value-type="string" calcext:value-type="string">
            <text:p>Sobbe, Aaron; Schmäck, Jessica; Brogi, Cosimo; Klotzsche, Anja; Weihermüller, Lutz; Vereecken, Harry; Rizzo, Enzo; van der Kruk, Jan</text:p>
          </table:table-cell>
          <table:table-cell office:value-type="string" calcext:value-type="string">
            <text:p>Geoderma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Global groundwater modeling: Proof-of-concept of 3D variably saturated flow simulation at kilometer resolution</text:p>
          </table:table-cell>
          <table:table-cell office:value-type="string" calcext:value-type="string">
            <text:p>Kollet, Stefan; Belleflamme, Alexandre; Condon, Laura; Fahad, Muhammad; Görgen, Klaus; Maxwell, Reed; Naz, Bibi</text:p>
          </table:table-cell>
          <table:table-cell office:value-type="string" calcext:value-type="string">
            <text:p>Journal of hydrology X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Optimisation of ICON-CLM for the EURO-CORDEX domain: developments, sensitivities, tuning</text:p>
          </table:table-cell>
          <table:table-cell office:value-type="string" calcext:value-type="string">
            <text:p>Geyer, Beate; Campanale, Angelo; Churiulin, Evgenii; Feldmann, Hendrik; Goergen, Klaus; Hagemann, Stefan; Ho-Hagemann, Ha Thi Minh; Karadan, Muhammed Muhshif; Keuler, Klaus; Khain, Pavel; Lawand, Divyaja; Ludwig, Patrick; Maurer, Vera; Petrov, Sergei; Poll, Stefan; Purr, Christopher; Russo, Emmanuele; Schubert-Frisius, Martina; Schulz, Jan-Peter; Singh, Shweta; Steger, Christian; Truhetz, Heimo; Will, Andreas</text:p>
          </table:table-cell>
          <table:table-cell office:value-type="string" calcext:value-type="string">
            <text:p>Geoscientific model development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Fertilizer-N recovery links to SOC stabilization and fractionation in straw-mulched soil: Insights from 15N-tracing and 13C natural abundance</text:p>
          </table:table-cell>
          <table:table-cell office:value-type="string" calcext:value-type="string">
            <text:p>Xu, Cong; Yang, Ziqi; Wang, Jing; Bol, Roland; Li, Weijie; Ji, Cheng; Yuan, Jie; Wang, Lei; Liang, Dong; Zhu, Hanshen; Wang, Jidong; Zhang, Yongchun; Ai, Yuchun</text:p>
          </table:table-cell>
          <table:table-cell office:value-type="string" calcext:value-type="string">
            <text:p>Journal of integrative agricultur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esticide residues in organic vs. conventional rice systems: Management recommendations for Vietnam's Mekong Delta</text:p>
          </table:table-cell>
          <table:table-cell office:value-type="string" calcext:value-type="string">
            <text:p>Klamann, Linda; Thiele, Björn; An, Giang Cao Dinh; Kupfer, Nick; Kappenberg, Arne; Nga, Nguyen Thi Thu; Vo, Tuan Quoc; Minh, Khoi Chau; Weihermüller, Lutz</text:p>
          </table:table-cell>
          <table:table-cell office:value-type="string" calcext:value-type="string">
            <text:p>Agricultural system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Quantification of delayed recharge by soil surface and riverbed infiltration in a deep groundwater depression zone in the North China Plain</text:p>
          </table:table-cell>
          <table:table-cell office:value-type="string" calcext:value-type="string">
            <text:p>Xu, Shenghao; Zhang, Yonggen; Li, Xinwang; Li, Jianzhu; Shi, Wenhao; Lian, Shaowei; Li, Lei; Weihermüller, Lutz; Schaap, Marcel</text:p>
          </table:table-cell>
          <table:table-cell office:value-type="string" calcext:value-type="string">
            <text:p>Hydrology and earth system science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otentially toxic elements and their impact on minesoil biota: a pioneering chronosequence study at the Moatize coal mine in Mozambique</text:p>
          </table:table-cell>
          <table:table-cell office:value-type="string" calcext:value-type="string">
            <text:p>Dias, Sérgio da Costa; dos Anjos Leal, Otávio; Passe, José João; Pongo, Fernando Luís; Oliveira, Jakeline Rosa de; Burgueño, Luís Eduardo Torma; Fernandez, Maria Bertaso de Garcia; Pinto, Marilia Alves Brito; Silva, Juliana Brito da; Job, Marcel Thomas Pereira; Nunes, Maria Candida Moitinho; Stumpf, Lizete</text:p>
          </table:table-cell>
          <table:table-cell office:value-type="string" calcext:value-type="string">
            <text:p>Frontiers in soil scienc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History Matching of Soil Moisture and Evapotranspiration Over Europe Using Iterative Ensemble Smoothers</text:p>
          </table:table-cell>
          <table:table-cell office:value-type="string" calcext:value-type="string">
            <text:p>Kaandorp, Mikael L. A.; Zhao, Haojin; Poppe Terán, Christian; Hartick, Carl; Rigor, Paul; Hendricks Franssen, Harrie-Jan</text:p>
          </table:table-cell>
          <table:table-cell office:value-type="string" calcext:value-type="string">
            <text:p>Journal of advances in modeling earth system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Field‐Scale Soil Moisture Predictions in Real Time Using In Situ Sensor Measurements in an Inverse Modeling Framework: SWIM 2</text:p>
          </table:table-cell>
          <table:table-cell office:value-type="string" calcext:value-type="string">
            <text:p>Hendrickx, Marit G. A.; Vanderborght, Jan; Janssens, Pieter; Laloy, Eric; Bombeke, Sander; Matthyssen, Evi; Waverijn, Anne; Diels, Jan</text:p>
          </table:table-cell>
          <table:table-cell office:value-type="string" calcext:value-type="string">
            <text:p>Water resources research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valuating management strategies with crop modeling for salinity stress mitigation in quinoa: A case study from Laayoune, Morocco</text:p>
          </table:table-cell>
          <table:table-cell office:value-type="string" calcext:value-type="string">
            <text:p>Estrella Delgado, Diana C.; De Swaef, Tom; Vanderborght, Jan; El Mouttaqi, Ayoub; Hirich, Abdelaziz; Garré, Sarah</text:p>
          </table:table-cell>
          <table:table-cell office:value-type="string" calcext:value-type="string">
            <text:p>Agricultural water management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I in soil moisture remote sensing</text:p>
          </table:table-cell>
          <table:table-cell office:value-type="string" calcext:value-type="string">
            <text:p>Montzka, Carsten; Brocca, Luca; Chen, Hao; Das, Narendra N.; Dasgupta, Antara; Rahmati, Mehdi; Jagdhuber, Thomas</text:p>
          </table:table-cell>
          <table:table-cell office:value-type="string" calcext:value-type="string">
            <text:p>International journal of applied earth observation and geoinformation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Bacillus seed coating mitigates early growth reduction in successive winter wheat without altering rhizosphere bacterial and archaeal communities</text:p>
          </table:table-cell>
          <table:table-cell office:value-type="string" calcext:value-type="string">
            <text:p>Kaloterakis, Nikolaos; Braun-Kiewnick, Andrea; Rashtbari, Mehdi; Giongo, Adriana; Babin, Doreen; Zamberlan, Priscilla M.; Razavi, Bahar S.; Smalla, Kornelia; Reichel, Rüdiger; Brüggemann, Nicolas</text:p>
          </table:table-cell>
          <table:table-cell office:value-type="string" calcext:value-type="string">
            <text:p>BMC plant bi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mproving Real-Time Flood Forecasting: Probabilistic Validation of Assimilated Remotely-Sensed Soil Moisture Data</text:p>
          </table:table-cell>
          <table:table-cell office:value-type="string" calcext:value-type="string">
            <text:p>Soltani, Samirasadat; Belleflamme, Alexandre; Goergen, Klaus; Kollet, Stefan</text:p>
          </table:table-cell>
          <table:table-cell office:value-type="string" calcext:value-type="string">
            <text:p>Earth systems and environment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mbining straw amendment and nitrification inhibitor to mitigate soil N losses during cooling-warming and freeze-thaw cycles</text:p>
          </table:table-cell>
          <table:table-cell office:value-type="string" calcext:value-type="string">
            <text:p>Chen, Hao; Blagodatsky, Sergey; Rosinger, Christoph; Reichel, Rüdiger; Li, Bo; Kumar, Amit; Rothardt, Steffen; Brüggemann, Nicolas; Kage, Henning; Bonkowski, Michael</text:p>
          </table:table-cell>
          <table:table-cell office:value-type="string" calcext:value-type="string">
            <text:p>Applied soil ec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ssessing the Flood and Drought Regulation Capacity of Dams in a Changing Climate: An Application to the Largest Hydropower Dam in Africa</text:p>
          </table:table-cell>
          <table:table-cell office:value-type="string" calcext:value-type="string">
            <text:p>Abraham, Tesfalem; Gelete, Gebre; Liu, Yan</text:p>
          </table:table-cell>
          <table:table-cell office:value-type="string" calcext:value-type="string">
            <text:p>Earth systems and environment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oil moisture retrieval from Sentinel-1: Lessons learned after more than a decade in orbit</text:p>
          </table:table-cell>
          <table:table-cell office:value-type="string" calcext:value-type="string">
            <text:p>Rahmati, Mehdi; Balenzano, Anna; Bechtold, Michel; Brocca, Luca; Fluhrer, Anke; Jagdhuber, Thomas; Karamvasis, Kleanthis; Mengen, David; Reichle, Rolf H.; Kim, Seung-bum; Taghizadeh-Mehrjardi, Ruhollah; Walker, Jeffrey; Zhu, Liujun; Montzka, Carsten</text:p>
          </table:table-cell>
          <table:table-cell office:value-type="string" calcext:value-type="string">
            <text:p>Remote sensing of environment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dentifying and characterizing bimodal soil hydraulic properties through water retention curve analysis</text:p>
          </table:table-cell>
          <table:table-cell office:value-type="string" calcext:value-type="string">
            <text:p>Shi, Wenhao; Zhang, Yonggen; Wei, Zhongwang; Weihermüller, Lutz; Schaap, Marcel G.; Vereecken, Harry</text:p>
          </table:table-cell>
          <table:table-cell office:value-type="string" calcext:value-type="string">
            <text:p>Journal of hydr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Organic colloid composition in variable-redox porewaters within a mountainous floodplain</text:p>
          </table:table-cell>
          <table:table-cell office:value-type="string" calcext:value-type="string">
            <text:p>Stewart, Brandy D.; Bone, Sharon; Spielman-Sun, Eleanor; Marcus, Matthew A.; Pierce, Samuel; Boye, Kristin; Noël, Vincent</text:p>
          </table:table-cell>
          <table:table-cell office:value-type="string" calcext:value-type="string">
            <text:p>Water research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valuation of 10 soil moisture profile sensors using a sandbox experiment</text:p>
          </table:table-cell>
          <table:table-cell office:value-type="string" calcext:value-type="string">
            <text:p>Nieberding, Felix; Huisman, Johan Alexander; Bogena, Heye Reemt</text:p>
          </table:table-cell>
          <table:table-cell office:value-type="string" calcext:value-type="string">
            <text:p>Vadose zone journal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achine learning-based dual-parameter inversion for estimating snowpack liquid water content and density using common offset GPR data</text:p>
          </table:table-cell>
          <table:table-cell office:value-type="string" calcext:value-type="string">
            <text:p>Akbar, Zohaib; Jiang, Yuanjun; Webb, Ryan; Klotzsche, Anja; Zhu, Yuanjia; Anwar, Aftab; Rehman, Muhammad Mudassar</text:p>
          </table:table-cell>
          <table:table-cell office:value-type="string" calcext:value-type="string">
            <text:p>Science China / Earth science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nammox dominated As(V/III) speciation during long-term anaerobic conditions</text:p>
          </table:table-cell>
          <table:table-cell office:value-type="string" calcext:value-type="string">
            <text:p>Liu, Taicong; Tang, Shuting; Sun, Yingpeng; Lao, Zhongtao; Chen, Daijie; Ao, Ming; Qu, Haojie; Jin, Chao; Lan, Liying; Bol, Roland; Zhang, Miaoyue; Cao, Yingjie; Morel, Jean Louis; Chao, Yuanqing; Tang, Yetao; Qiu, Rongliang; Wang, Shizhong</text:p>
          </table:table-cell>
          <table:table-cell office:value-type="string" calcext:value-type="string">
            <text:p>Soil biology &amp; biochemistr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rrigation Monitoring With Cosmic‐Ray Neutron Sensors: Unraveling Field Experiments With Neutron Transport Simulations</text:p>
          </table:table-cell>
          <table:table-cell office:value-type="string" calcext:value-type="string">
            <text:p>Brogi, C.; Nieberding, F.; Scheiffele, L.; Daccache, A.; Schrön, M.; Bogena, H. R.</text:p>
          </table:table-cell>
          <table:table-cell office:value-type="string" calcext:value-type="string">
            <text:p>Water resources research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ensor management system (SMS): Open-source software for FAIR sensor metadata management in earth system sciences</text:p>
          </table:table-cell>
          <table:table-cell office:value-type="string" calcext:value-type="string">
            <text:p>Lorenz, Christof; Brinckmann, Nils; Bumberger, Jan; Hanisch, Marc; Kuhnert, Tobias; Loup, Ulrich; Moorthy, Rubankumar; Obsersteiner, Florian; Schäfer, David; Schnicke, Thomas</text:p>
          </table:table-cell>
          <table:table-cell office:value-type="string" calcext:value-type="string">
            <text:p>SoftwareX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ulfur Species in Zinc-Rich Condylar Zones of a Rat Temporomandibular Joint</text:p>
          </table:table-cell>
          <table:table-cell office:value-type="string" calcext:value-type="string">
            <text:p>Lee, B. H.; Yang, Z.; Wang, Y.; Levy, J.; Tamura, N.; Webb, S.; Bone, S.; Ho, S. P.</text:p>
          </table:table-cell>
          <table:table-cell office:value-type="string" calcext:value-type="string">
            <text:p>Journal of dental research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odel-based assessment of organic fertilization as alternative to mineral P under future climate change</text:p>
          </table:table-cell>
          <table:table-cell office:value-type="string" calcext:value-type="string">
            <text:p>Mohammed, Gihan; Siebers, Nina; Merbach, Ines; Herbst, Michael</text:p>
          </table:table-cell>
          <table:table-cell office:value-type="string" calcext:value-type="string">
            <text:p>European journal of agronom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Fusing ERA5-Land and SMAP L4 for an improved global soil moisture product (1950–2025)</text:p>
          </table:table-cell>
          <table:table-cell office:value-type="string" calcext:value-type="string">
            <text:p>Wang, Wenhong; Feng, Shiao; Zhang, Yonggen; Wei, Zhongwang; Dong, Jianzhi; Weihermüller, Lutz; Liu, Cong-Qiang; Vereecken, Harry</text:p>
          </table:table-cell>
          <table:table-cell office:value-type="string" calcext:value-type="string">
            <text:p>Earth system science data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nhancing Flood Forecasting with Machine Learning Informed by Integrated ParFlow-CLM Hydrological Modeling</text:p>
          </table:table-cell>
          <table:table-cell office:value-type="string" calcext:value-type="string">
            <text:p>Soltani, Samira Sadat; Mohammadi, Zohreh; Izadi, Ardalan; Kollet, Stefan</text:p>
          </table:table-cell>
          <table:table-cell office:value-type="string" calcext:value-type="string">
            <text:p>Earth systems and environment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mpacts of inflow forecast uncertainties on economic and environmental co-benefits for cascade reservoirs optimal scheduling</text:p>
          </table:table-cell>
          <table:table-cell office:value-type="string" calcext:value-type="string">
            <text:p>Zhao, Ziwei; Zhang, Quanwang; Zhang, Jiyu; Sun, Yuhao; Wang, Yufeng; Yang, Zhe; Song, Songbai; Lu, Xiao; Zhuo, La</text:p>
          </table:table-cell>
          <table:table-cell office:value-type="string" calcext:value-type="string">
            <text:p>Journal of hydr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Rethinking Soils in Land Surface Models</text:p>
          </table:table-cell>
          <table:table-cell office:value-type="string" calcext:value-type="string">
            <text:p>Verhoef, Anne; Zeng, Yijian; Agam, Nurit; Best, Martin; Bonetti, Sara; Boussetta, Souhail; Chaney, Nathaniel; Cuntz, Matthias; Edwards, John; Gupta, Surya; Heitman, Josh; Huang, Min; Jarvis, Nicholas; Jiang, Shijie; Kandala, Rajsekhar; Kiałka, Filip; Lian, Taiqi; Mu, Mengyuan; Nemes, Attila; Paulus, Sinikka J.; Raoult, Nina; Reddy, Kangari Narender; Romano, Nunzio; Sabot, Manon; Vanderborght, Jan; van der Ploeg, Martine; van Oevelen, Peter; Wang, Yong; Wang, Yunquan; Weber, Tobias Karl David; Marthews, Toby; Weihermüller, Lutz</text:p>
          </table:table-cell>
          <table:table-cell office:value-type="string" calcext:value-type="string">
            <text:p>Bulletin of the American Meteorological Societ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icroplastic mineralization rate in Fenton reactions depends on polymer type</text:p>
          </table:table-cell>
          <table:table-cell office:value-type="string" calcext:value-type="string">
            <text:p>Neubert, Katharina J.; Siebers, Nina; Brüggemann, Nicolas</text:p>
          </table:table-cell>
          <table:table-cell office:value-type="string" calcext:value-type="string">
            <text:p>Journal of environmental qualit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GRACE TWSA Data Assimilation in Land Surface Models‐The Role of State Vector and Model Uncertainty Representation</text:p>
          </table:table-cell>
          <table:table-cell office:value-type="string" calcext:value-type="string">
            <text:p>Ewerdwalbesloh, Yorck; Montzka, Carsten; Kusche, Jürgen; Springer, Anne</text:p>
          </table:table-cell>
          <table:table-cell office:value-type="string" calcext:value-type="string">
            <text:p>Water resources research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Greenhouse gas and ammonia emissions from duckweed cultivation systems using diluted liquid manure</text:p>
          </table:table-cell>
          <table:table-cell office:value-type="string" calcext:value-type="string">
            <text:p>Stadtlander, Timo; Gomez, David Mauricio; Müller, Rebecca; Baki, Cem; Brüggemann, Nicolas; Leiber, Florian; Krause, Hans-Martin; Agostini, Lucilla</text:p>
          </table:table-cell>
          <table:table-cell office:value-type="string" calcext:value-type="string">
            <text:p>Scientific report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Nitrous oxide emissions from soil: A review of cropping practices and their consideration in process-based models</text:p>
          </table:table-cell>
          <table:table-cell office:value-type="string" calcext:value-type="string">
            <text:p>Nyameasem, John Kormla; Seidel, Sabine J.; Ulrich, Milena; Möller, Morten; Kühling, Insa; Andrino, Alberto; Kautz, Timo; Brüggemann, Nicolas; Hernandez-Ochoa, Ixchel M.</text:p>
          </table:table-cell>
          <table:table-cell office:value-type="string" calcext:value-type="string">
            <text:p>The science of the total environment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ediment transport outweighs flow resumption mode as a driver of river carbon and nitrogen dynamics in a temporary stream</text:p>
          </table:table-cell>
          <table:table-cell office:value-type="string" calcext:value-type="string">
            <text:p>Schreckinger, José; Koschorreck, Matthias; Marcon-Henge, Lediane; Brauns, Mario; Rudolph, Simon; Osorio-Pelaez, Catalina; Meador, Travis; Mendoza-Lera, Clara</text:p>
          </table:table-cell>
          <table:table-cell office:value-type="string" calcext:value-type="string">
            <text:p>Limnology and oceanograph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nhanced Manganese Oxidation at the Biofilm–Fluid Interface Drives Pore-Scale Patterns in Mineral Precipitation</text:p>
          </table:table-cell>
          <table:table-cell office:value-type="string" calcext:value-type="string">
            <text:p>Fadely, Eleanor C.; Gehin, Gaitan; Bone, Sharon E.; Webb, Samuel M.; Morales, Verónica L.; Peña, Jasquelin; Bone, Sharon</text:p>
          </table:table-cell>
          <table:table-cell office:value-type="string" calcext:value-type="string">
            <text:p>Environmental science &amp; techn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Open data analysis of terrestrial water storage and water availability in the Middle East: Spatiotemporal trends, hydroclimatic drivers, and socio-ecological implications</text:p>
          </table:table-cell>
          <table:table-cell office:value-type="string" calcext:value-type="string">
            <text:p>Youssefi, Fahimeh; Khorrami, Behnam; Ali, Shoaib; Soltani, Samira Sadat; Valadan Zoej, Mohammad Javad; Li, Jonathan; Ghaderpour, Ebrahim</text:p>
          </table:table-cell>
          <table:table-cell office:value-type="string" calcext:value-type="string">
            <text:p>Ecological informatic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Rapid mineralization of mineral-bound carboxyl-carbon of salicylic acid and phenylalanine</text:p>
          </table:table-cell>
          <table:table-cell office:value-type="string" calcext:value-type="string">
            <text:p>Konrad, Alexander; Hofmann, Diana; Siemens, Jan; Lang, Friederike; Mulder, Ines; Stutz, Kenton P.</text:p>
          </table:table-cell>
          <table:table-cell office:value-type="string" calcext:value-type="string">
            <text:p>Soil biology &amp; biochemistr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etal nanoparticles transport in the subsurface: a review</text:p>
          </table:table-cell>
          <table:table-cell office:value-type="string" calcext:value-type="string">
            <text:p>Wan, Quan; Zhang, Miaoyue; Zhao, Man; Klumpp, Erwin; Bol, Roland; Ding, Kengbo; Ni, Zhuobiao; Li, Jingjing; Jin, Chao; Qiu, Rongliang</text:p>
          </table:table-cell>
          <table:table-cell office:value-type="string" calcext:value-type="string">
            <text:p>Environmental chemistry letter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oybean root elongation in relation to water and mechanical stresses in intact and disturbed structures of an Oxisol</text:p>
          </table:table-cell>
          <table:table-cell office:value-type="string" calcext:value-type="string">
            <text:p>Santos, John Kennedy dos; Grande, Luiz Henrique Quecine; Silva, Lucas Henrique Amaro da; Pereira, Matheus Batista Néri; Alencar, Anaila Amaral de; Lima, Renato Paiva de; dos Santos Vianna, Murilo; Franchini, Julio Cezar; Balbinot Junior, Alvadi Antonio; Debiasi, Henrique; Moraes, Moacir Tuzzin de</text:p>
          </table:table-cell>
          <table:table-cell office:value-type="string" calcext:value-type="string">
            <text:p>Frontiers in plant scienc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What is the impact of roots on GPR data? A synthetic study of the soil-plant continuum</text:p>
          </table:table-cell>
          <table:table-cell office:value-type="string" calcext:value-type="string">
            <text:p>Lärm, Lena; Rödder, Jan; Vereecken, Harry; Klotzsche, Anja</text:p>
          </table:table-cell>
          <table:table-cell office:value-type="string" calcext:value-type="string">
            <text:p>Comptes rendus geoscienc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Land cover influences microclimate and non-rainfall water inputs in temperate agricultural environment</text:p>
          </table:table-cell>
          <table:table-cell office:value-type="string" calcext:value-type="string">
            <text:p>Groh, Jannis; Pütz, Thomas; Beysens, Daniel; Cuxart, Joan; Agam, Nurit; Küpper, Werner; Colaizzi, Paul D.; Vereecken, Harry; Gerke, Horst H.; Amelung, Wulf</text:p>
          </table:table-cell>
          <table:table-cell office:value-type="string" calcext:value-type="string">
            <text:p>Journal of hydr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High-resolution atmospheric modelling reveals lower costs for renewable energy systems in Southern Africa</text:p>
          </table:table-cell>
          <table:table-cell office:value-type="string" calcext:value-type="string">
            <text:p>Chen, Shuying; Goergen, Klaus; Hendricks Franssen, Harrie-Jan; Franzmann, David; Winkler, Christoph; Ishmam, Shitab; Poll, Stefan; Linssen, Jochen; Vereecken, Harry; Heinrichs, Heidi</text:p>
          </table:table-cell>
          <table:table-cell office:value-type="string" calcext:value-type="string">
            <text:p>Energy</text:p>
          </table:table-cell>
          <table:table-cell office:value-type="string" calcext:value-type="string">
            <text:p>1111, 1112, 2173</text:p>
          </table:table-cell>
          <table:table-cell office:value-type="string" calcext:value-type="string">
            <text:p>ICE-2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 review of urban energy resilience assessment under extreme climate conditions</text:p>
          </table:table-cell>
          <table:table-cell office:value-type="string" calcext:value-type="string">
            <text:p>Hong, S.; Miao, C.; Wang, C.; Bai, D.; Chen, F.; Wang, Y.</text:p>
          </table:table-cell>
          <table:table-cell office:value-type="string" calcext:value-type="string">
            <text:p>International journal of environmental science and techn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tlantic Forest conversion to organic banana agroforestry changes soil organic matter composition but not carbon stocks in Brazil</text:p>
          </table:table-cell>
          <table:table-cell office:value-type="string" calcext:value-type="string">
            <text:p>Leal, Otávio dos Anjos; De la Rosa, José María; Brüggemann, Nicolas; Wissel, Holger; Lourenzi, Cledimar Rogério; Justo, Thairine Evaldt; Sánchez-Martín, Águeda; Dick, Deborah; González-Pérez, José António; Knicker, Heike</text:p>
          </table:table-cell>
          <table:table-cell office:value-type="string" calcext:value-type="string">
            <text:p>Geoderma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pplication of high carbon amendments stabilizes soil microbial community composition and improves microbial recovery after a late spring drought during winter wheat cultivation</text:p>
          </table:table-cell>
          <table:table-cell office:value-type="string" calcext:value-type="string">
            <text:p>Bissinger, Nora; Anzenberger, Hannah; von Tucher, Sabine; Reichel, Rüdiger; Brüggemann, Nicolas; Schloter, Michael; Schulz, Stefanie</text:p>
          </table:table-cell>
          <table:table-cell office:value-type="string" calcext:value-type="string">
            <text:p>Biology and fertility of soil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rrelation of pedotransfer function residuals with input variables and the effect of database similarity on predictive performance</text:p>
          </table:table-cell>
          <table:table-cell office:value-type="string" calcext:value-type="string">
            <text:p>Shi, Wenhao; Zhang, Yonggen; Weihermüller, Lutz; Nemes, Attila; Schaap, Marcel G.; Vereecken, Harry</text:p>
          </table:table-cell>
          <table:table-cell office:value-type="string" calcext:value-type="string">
            <text:p>Journal of hydr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nhanced weathering leads to substantial C accrual on crop macrocosms</text:p>
          </table:table-cell>
          <table:table-cell office:value-type="string" calcext:value-type="string">
            <text:p>Rineau, Francois; Frank, Alexander H.; Groh, Jannis; Grosjean, Kristof; Legout, Arnaud; Kolokolov, Daniil I.; Mench, Michel; Moreno-Druet, Maria; Pollier, Benoît; Povilaitis, Virmantas; Pausch, Johanna; Puetz, Thomas; Rooks, Tjalling; Schröder, Peter; Szulc, Wieslaw; Rutkowska, Beata; Swinnen, Xander; Thijs, Sofie; Vereecken, Harry; Veselovskaya, Janna V.; Zubery, Mwahija; Žydelis, Renaldas; Loit, Evelin</text:p>
          </table:table-cell>
          <table:table-cell office:value-type="string" calcext:value-type="string">
            <text:p>Biogeoscience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oward Sustainable Agriculture in the Mekong Delta: A Multi-Criteria Analysis of Organic and Conventional Rice Farming Systems</text:p>
          </table:table-cell>
          <table:table-cell office:value-type="string" calcext:value-type="string">
            <text:p>Emidi, Gioia; Klamann, Linda; Wu, Bei; Kappenberg, Arne; Thiele, Björn; Huynh, Ky; Spangenberg, Joachim H.; Dinh, An Giang Cao; Dang, Duy Minh; Thu, Nga Nguyen Thi; Ott, Jürgen; Nguyen, Nhat Minh Phuong; Minh, Khoi Chau; Weihermüller, Lutz; O’Connor, Juan Jack</text:p>
          </table:table-cell>
          <table:table-cell office:value-type="string" calcext:value-type="string">
            <text:p>Land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nnecting saturated hydraulic conductivity to soil aggregation on croplands along a European climate transect</text:p>
          </table:table-cell>
          <table:table-cell office:value-type="string" calcext:value-type="string">
            <text:p>Burger, D. J.; Amelung, W.; Heidtmann, A. P.; Geske, M. S.; Schimmel, H.; Andersson, M.; Cobos Sabate, J.; Díaz Delgado, R.; Gundersen, P.; Ibañez, M.; Jensen, K. H.; Looms, M. C.; Redondo-Hasselerharm, P. E.; Rico, A.; Sebastià, M. T.; Spielvogel, S.; Vesterdal, L.; Wallsten, J.; Westin, J.; Zacharias, S.; Zimmerman, I.; Weihermüller, L.; Vereecken, H.; Bauke, S. L.</text:p>
          </table:table-cell>
          <table:table-cell office:value-type="string" calcext:value-type="string">
            <text:p>Geoderma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he Rapid Anatomics Tool (RAT): A low-cost root anatomical phenotyping platform reveals changes in root anatomy along the root axis</text:p>
          </table:table-cell>
          <table:table-cell office:value-type="string" calcext:value-type="string">
            <text:p>Jones, Dylan H.; Baca Cabrera, Juan C.; Behrend, Dominik; Wells, Darren M.; Swift, Joel F.; Atkinson, Jonathan A.; Schön, Maria; Lobet, Guillaume; Hanlon, Meredith T.; Schneider, Hannah M.</text:p>
          </table:table-cell>
          <table:table-cell office:value-type="string" calcext:value-type="string">
            <text:p>Plant phenomic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tegrating deep learning and multi-objective optimization for floodwater utilization: a coordinated surface water-groundwater regulation framework for groundwater recovery</text:p>
          </table:table-cell>
          <table:table-cell office:value-type="string" calcext:value-type="string">
            <text:p>Zhang, Libin; Zhang, Yonggen; Li, Jianzhu; Lian, Shaowei; Li, Xinwang; Feng, Ping; Weihermüller, Lutz</text:p>
          </table:table-cell>
          <table:table-cell office:value-type="string" calcext:value-type="string">
            <text:p>Journal of hydr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tegrated Modeling Approaches for Agricultural Digital twins: the role of Process Based Models, Agent Based Models, Machine Learning, and Model Coupling</text:p>
          </table:table-cell>
          <table:table-cell office:value-type="string" calcext:value-type="string">
            <text:p>Rao, Sathyanarayan; Ahmadi, Seyed Hamid; Leitner, Daniel; Vianna, Murilo; Bauer, Felix Maximilian; Seidel, Sabine Julia; Schnepf, Andrea</text:p>
          </table:table-cell>
          <table:table-cell office:value-type="string" calcext:value-type="string">
            <text:p>In silico plant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Visualization of pore water colloids in intact soil using a new diffusive gradients in thin films (DGT)-based approach</text:p>
          </table:table-cell>
          <table:table-cell office:value-type="string" calcext:value-type="string">
            <text:p>Moens, Claudia; Payne, Justin; Doolette, Casey L.; Resseguier, Camille; Vanderborght, Jan; Lombi, Enzo; Smolders, Erik</text:p>
          </table:table-cell>
          <table:table-cell office:value-type="string" calcext:value-type="string">
            <text:p>Environmental science / Nano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he ICON‐ParFlow Coupling: Integrating a Continental‐Scale Hydrological Model Into a Global Atmospheric Model</text:p>
          </table:table-cell>
          <table:table-cell office:value-type="string" calcext:value-type="string">
            <text:p>Weinkaemmerer, Jan; Schnur, Reiner; Görgen, Klaus; Hanke, Moritz; Kollet, Stefan</text:p>
          </table:table-cell>
          <table:table-cell office:value-type="string" calcext:value-type="string">
            <text:p>Journal of advances in modeling earth system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ssessing the impact of El Niño–Southern Oscillation on sugarcane yield and quality in Brazil’s South-Central Region using the DSSAT-CANEGRO model</text:p>
          </table:table-cell>
          <table:table-cell office:value-type="string" calcext:value-type="string">
            <text:p>Pedreira, João Guilherme Silveira; Fattori, Izael Martins; dos Santos Vianna, Murilo; Marin, Fábio Ricardo</text:p>
          </table:table-cell>
          <table:table-cell office:value-type="string" calcext:value-type="string">
            <text:p>Theoretical and applied climat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odel-based insights on the relationship between planar root length density observed in minirhizotron images and volumetric root length density in the field</text:p>
          </table:table-cell>
          <table:table-cell office:value-type="string" calcext:value-type="string">
            <text:p>Landl, Magdalena; Ullah, Sibghat; Lärm, Lena; Klotzsche, Anja; Vanderborght, Jan; Schnepf, Andrea</text:p>
          </table:table-cell>
          <table:table-cell office:value-type="string" calcext:value-type="string">
            <text:p>Rhizospher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n Alternative Way to Parameterizing the Nonlocal Scale Sensible Heat Flux Using the Flux Imbalance and K‐Theory Approach</text:p>
          </table:table-cell>
          <table:table-cell office:value-type="string" calcext:value-type="string">
            <text:p>Zhang, Lijie; Poll, Stefan; Weinkaemmerer, Jan; Kollet, Stefan</text:p>
          </table:table-cell>
          <table:table-cell office:value-type="string" calcext:value-type="string">
            <text:p>Journal of advances in modeling earth system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nvironmental, ecological and human health risk assessment for Ba, Cr, Zn and V in minesoil after 20 years of restoration in southern Brazil</text:p>
          </table:table-cell>
          <table:table-cell office:value-type="string" calcext:value-type="string">
            <text:p>Oliveira, Jakeline Rosa; Fernandez, Maria Bertaso Garcia; dos Anjos Leal, Otávio; Brisolara, Bruna Lemons; Ribeiro, Anderson Schwingel; Gomes, Charlie Guimarães; Pinto, Luiz Fernando Spinelli; Job, Marcel Thomas Pereira; Stumpf, Lizete</text:p>
          </table:table-cell>
          <table:table-cell office:value-type="string" calcext:value-type="string">
            <text:p>Frontiers in soil scienc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Non‐Invasive Imaging of Solute Redistribution Below Evaporating Surfaces Using 23 Na‐MRI</text:p>
          </table:table-cell>
          <table:table-cell office:value-type="string" calcext:value-type="string">
            <text:p>Chaudhry, M. A.; Kiemle, S.; Pohlmeier, A.; Helmig, R.; Huisman, J. A.</text:p>
          </table:table-cell>
          <table:table-cell office:value-type="string" calcext:value-type="string">
            <text:p>Water resources research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mpact of biochar, compost, and sludge amendments on the soil water balance of a sandy soil</text:p>
          </table:table-cell>
          <table:table-cell office:value-type="string" calcext:value-type="string">
            <text:p>Tenodi, Slaven; Maletić, Snežana; Kragulj Isakovski, Marijana; Kruse, Jens; Weihermüller, Lutz</text:p>
          </table:table-cell>
          <table:table-cell office:value-type="string" calcext:value-type="string">
            <text:p>Biochar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Uncertainty-aware irrigation scheduling based on probabilistic site-specific soil moisture predictions with SWIM2: A case study in Flanders</text:p>
          </table:table-cell>
          <table:table-cell office:value-type="string" calcext:value-type="string">
            <text:p>Hendrickx, Marit G. A.; Janssens, Pieter; Vanderborght, Jan; Matthyssen, Evi; Waverijn, Anne; Bombeke, Sander; Diels, Jan</text:p>
          </table:table-cell>
          <table:table-cell office:value-type="string" calcext:value-type="string">
            <text:p>Agricultural water management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ystems‐Level Plant Responses Reveal Pseudomonas ‐Mediated Growth Promotion in Brachypodium Under Nitrogen Limitation</text:p>
          </table:table-cell>
          <table:table-cell office:value-type="string" calcext:value-type="string">
            <text:p>Sanow, Stefan; Mantz, Melissa; Wissel, Holger; Bhatnagar, Atul; Sturm, Elena; Kelm, Jana M.; Walker, Robert; Lücke, Andreas; Schaaf, Gabriel; Huesgen, Pitter F.; Roessner, Ute; Watt, Michelle; Arsova, Borjana</text:p>
          </table:table-cell>
          <table:table-cell office:value-type="string" calcext:value-type="string">
            <text:p>Plant, cell &amp; environment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mbining spring wheat genotypes with contrasting root traits for a better use of water resources in soil? Evidence from column-scale water stable isotopic experiments</text:p>
          </table:table-cell>
          <table:table-cell office:value-type="string" calcext:value-type="string">
            <text:p>Le Gall, Samuel; van Dusschoten, Dagmar; Lattacher, Adrian; Giraud, Mona; Harings, Moritz; Diaz, Paulina Deseano; Pflugfelder, Daniel; Alahmad, Samir; Hickey, Lee; Sircan, Ahmet; Kandeler, Ellen; Lobet, Guillaume; Schnepf, Andrea; Pagel, Holger; Poll, Christian; Vereecken, Harry; Javaux, Mathieu; Rothfuss, Youri</text:p>
          </table:table-cell>
          <table:table-cell office:value-type="string" calcext:value-type="string">
            <text:p>Plant and soil</text:p>
          </table:table-cell>
          <table:table-cell table:style-name="ce1" office:value-type="string" calcext:value-type="string">
            <text:p>2173</text:p>
          </table:table-cell>
          <table:table-cell office:value-type="string" calcext:value-type="string">
            <text:p>IBG-2, PGI-11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Detecting the resilience of soil moisture dynamics to drought periods as a function of soil type and climatic region</text:p>
          </table:table-cell>
          <table:table-cell office:value-type="string" calcext:value-type="string">
            <text:p>Aqel, Nedal; Groh, Jannis; Weihermüller, Lutz; Gründling, Ralf; Carminati, Andrea; Lehmann, Peter</text:p>
          </table:table-cell>
          <table:table-cell office:value-type="string" calcext:value-type="string">
            <text:p>Hydrology and earth system science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ulphur wheel: A neglected driver for the coupling of multi-element cycles in soil</text:p>
          </table:table-cell>
          <table:table-cell office:value-type="string" calcext:value-type="string">
            <text:p>Cheng, Tianzhuo; Wang, Yingfan; Jones, Davey L.; Bol, Roland; Wanek, Wolfgang; Liang, Yongchao; Ma, Qingxu</text:p>
          </table:table-cell>
          <table:table-cell office:value-type="string" calcext:value-type="string">
            <text:p>Biology and fertility of soil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mpact of root development, soil texture, and length of the root hair zone on root water uptake</text:p>
          </table:table-cell>
          <table:table-cell office:value-type="string" calcext:value-type="string">
            <text:p>Stoll, Florian; Vanderborght, Jan; Duddek, Patrick; Meunier, Félicien; Heymans, Adrien; Ahmed, Mutez A; Carminati, Andrea</text:p>
          </table:table-cell>
          <table:table-cell office:value-type="string" calcext:value-type="string">
            <text:p>In silico plants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hermodynamics of Organic Acid Sorption to Goethite</text:p>
          </table:table-cell>
          <table:table-cell office:value-type="string" calcext:value-type="string">
            <text:p>Konrad, Alexander; Mulder, Ines; Hofmann, Diana; Lang, Friederike; Stutz, Kenton P.; Siemens, Jan</text:p>
          </table:table-cell>
          <table:table-cell office:value-type="string" calcext:value-type="string">
            <text:p>European journal of soil scienc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 silico analysis of carbon and water dynamics in the rhizosphere under drought conditions</text:p>
          </table:table-cell>
          <table:table-cell office:value-type="string" calcext:value-type="string">
            <text:p>Giraud, Mona; Sırcan, Ahmet Kürşad; Streck, Thilo; Leitner, Daniel; Lobet, Guillaume; Pagel, Holger; Schnepf, Andrea</text:p>
          </table:table-cell>
          <table:table-cell office:value-type="string" calcext:value-type="string">
            <text:p>Soil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mplementation of a dry surface layer soil resistance in two contrasting semi-arid sites with SURFEX-ISBA V9.0</text:p>
          </table:table-cell>
          <table:table-cell office:value-type="string" calcext:value-type="string">
            <text:p>Martí, Belén; Groh, Jannis; Canut, Guylaine; Boone, Aaron</text:p>
          </table:table-cell>
          <table:table-cell office:value-type="string" calcext:value-type="string">
            <text:p>Geoscientific model development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Dominant Controls on Preferential Flow and Their Implications for Future Soil Water Fluxes</text:p>
          </table:table-cell>
          <table:table-cell office:value-type="string" calcext:value-type="string">
            <text:p>Li, Bonan; Sprenger, Matthias; Araki, Ryoko; Keen, Rachel; Mayernik, Caitlin M.; Rudisill, William; Ajami, Hoori; Crompton, Octavia; Giménez, Daniel; Groh, Jannis; Hirmas, Daniel; Koop, Aaron N.; Singh, Nitin; Wiekenkamp, Inge; Wyatt, Briana M.; Xu, Tianfang; Sullivan, Pamela L.</text:p>
          </table:table-cell>
          <table:table-cell office:value-type="string" calcext:value-type="string">
            <text:p>Earth's futur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he Effect of Synthetic Cow Urine on Microorganisms and Their Potential Phosphorus Mining Activity in Rhizosphere and Bulk Soil</text:p>
          </table:table-cell>
          <table:table-cell office:value-type="string" calcext:value-type="string">
            <text:p>Koirala, Manisha; Ding, Yang; Mustafa Ahmed Osman, Osman; Fan, Lichao; Li, Tianpeng; Bilyera, Nataliya; Banfield, Callum C.; Dippold, Michaela A.</text:p>
          </table:table-cell>
          <table:table-cell office:value-type="string" calcext:value-type="string">
            <text:p>Journal of plant nutrition and soil scienc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Robustness of critical soil moisture to curve-fitting methods and its variability with soil depth, soil texture, and climatic conditions: insights from lysimeter data in Germany</text:p>
          </table:table-cell>
          <table:table-cell office:value-type="string" calcext:value-type="string">
            <text:p>Lu, Xiao; Groh, Jannis; Graf, Alexander; Pütz, Thomas; Gerke, Horst H.; Gründling, Ralf; Rupp, Holger; Kiese, Ralf; Vogel, Hans Jörg; Javaux, Mathieu; Vereecken, Harry; Franssen, Harrie-Jan Hendricks</text:p>
          </table:table-cell>
          <table:table-cell office:value-type="string" calcext:value-type="string">
            <text:p>Journal of hydrology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Breeding changes water use of winter wheat across Europe</text:p>
          </table:table-cell>
          <table:table-cell office:value-type="string" calcext:value-type="string">
            <text:p>Behrend, Dominik; Nguyen, Thuy Huu; Baca Cabrera, Juan C.; Baumert, Josef; Bazzo, Clara Oliva Gonçalves; Jones, Dylan H.; Lobet, Guillaume; Seidel, Sabine J.; Srivastava, Amit Kumar; Storm, Hugo; Vanderborght, Jan; Ewert, Frank; Gaiser, Thomas</text:p>
          </table:table-cell>
          <table:table-cell office:value-type="string" calcext:value-type="string">
            <text:p>npj sustainable agricultur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Biomass partitioning and canopy architecture of six German winter wheat cultivars released between 1895 and 2002</text:p>
          </table:table-cell>
          <table:table-cell office:value-type="string" calcext:value-type="string">
            <text:p>Behrend, Dominik; Nguyen, Thuy Huu; Hüging, Hubert; Baca Cabrera, Juan C.; Lobet, Guillaume; Seidel, Sabine J.; Srivastava, Amit; Gonçalves Bazzo, Clara Oliva; Kramer, Nastasia; Nachtweide, Phillip; Vanderborght, Jan; Ewert, Frank; Gaiser, Thomas</text:p>
          </table:table-cell>
          <table:table-cell office:value-type="string" calcext:value-type="string">
            <text:p>Crop Science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xtensive sucrose cycling through the fructan pool of a C3 grass across a 200 to 800 μmol mol−1 atmospheric CO2 gradient</text:p>
          </table:table-cell>
          <table:table-cell office:value-type="string" calcext:value-type="string">
            <text:p>Jianjun Zhu; C. Lehmeier; Ulrike Ostler; Regina T. Hirl; Juan Baca Cabrera; Rudi Schäufele; Fernando Alfredo Lattanzi; H. Schnyder</text:p>
          </table:table-cell>
          <table:table-cell office:value-type="string" calcext:value-type="string">
            <text:p>PLANT PHYSIOLOGY</text:p>
          </table:table-cell>
          <table:table-cell table:number-columns-repeated="2"/>
          <table:table-cell office:value-type="date" office:date-value="2026-08-30" calcext:value-type="date">
            <text:p>08/30/26</text:p>
          </table:table-cell>
        </table:table-row>
        <table:table-row table:style-name="ro1">
          <table:table-cell office:value-type="string" calcext:value-type="string">
            <text:p>Secondary Growth and Exodermal Barriers Shape Local Root Hydraulics: Modeling Insights in Tomato</text:p>
          </table:table-cell>
          <table:table-cell office:value-type="string" calcext:value-type="string">
            <text:p>Marco D'Agostino; Rémy Schoppach; Adrien Heymans; Valentin Couvreur; Guillaume Lobet</text:p>
          </table:table-cell>
          <table:table-cell office:value-type="string" calcext:value-type="string">
            <text:p>in silico Plants</text:p>
          </table:table-cell>
          <table:table-cell table:number-columns-repeated="2"/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A Community Effort Towards FAIR and Reproducible Quality Control for Time Series Data</text:p>
          </table:table-cell>
          <table:table-cell office:value-type="string" calcext:value-type="string">
            <text:p>Ulrich Loup; Romy Fösig; Jürgen Sorg; Nicole Büttner; Martin Elia Ingenbleek; Benjamin Louisot; David Schäfer; Marc Hanisch; Christof Lorenz; Ralf Kunkel; Robert Wiesen; Jannis Groh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A Community Effort Towards FAIR and Reproducible Quality Control for Time Series Data</text:p>
          </table:table-cell>
          <table:table-cell office:value-type="string" calcext:value-type="string">
            <text:p>Ulrich Loup; Romy Fösig; Jürgen Sorg; Nicole Büttner; Martin Elia Ingenbleek; Benjamin Louisot; David Schäfer; Marc Hanisch; Christof Lorenz; Ralf Kunkel; Robert Wiesen; Jannis Groh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A User-Friendly Self-Service for Configuring the Ingestion and Processing of Time Series Data</text:p>
          </table:table-cell>
          <table:table-cell office:value-type="string" calcext:value-type="string">
            <text:p>Rubankumar Moorthy; J. Sorg; Martin Elia Ingenbleek; Ralf Kunkel; Ulrich Loup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Integrating STA Services for Discovery and Download of Time Series Data in the Earth Data Portal</text:p>
          </table:table-cell>
          <table:table-cell office:value-type="string" calcext:value-type="string">
            <text:p>Martin Elia Ingenbleek; J. Sorg; Ulrich Loup; Ralf Kunkel; Christof Lorenz; Roland Kopp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Matching Data Splitting to Extrapolation Targets in Soil Machine Learning: When Is Soil-wise Validation Needed?</text:p>
          </table:table-cell>
          <table:table-cell office:value-type="string" calcext:value-type="string">
            <text:p>Fengxian Chen; Jan Vanderborght</text:p>
          </table:table-cell>
          <table:table-cell office:value-type="string" calcext:value-type="string">
            <text:p>Environmental Science &amp; Technology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time.IO – Digital Ecosystem for FAIR Time Series Data Management in Environmental System Science</text:p>
          </table:table-cell>
          <table:table-cell office:value-type="string" calcext:value-type="string">
            <text:p>David Schäfer; Martin Abbrent; Nils Brinckmann; Joost Hemmen; Ralf Kunkel; Christof Lorenz; Peter Lünenschloß; Bert Palm; Thomas Schnicke; Christian Schulz; Hylke van der Schaaf; Jan Bumberg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Opening the black box: in situ imaging of arbuscular mycorrhizal fungal structures in soil using synchrotron‐based micro‐ CT</text:p>
          </table:table-cell>
          <table:table-cell office:value-type="string" calcext:value-type="string">
            <text:p>Henri M. Braunmiller; Michael Bitterlich; Nicolai Koebernick; Eva Jacob; Heck Af; Andrea Schnepf; Johanna Pausch; Jussi‐Petteri Suuronen; Bernhard Hesse; Sylvain Delzon; Jonathan Perrin; Andrew King; Jan Jansa; Mutez Ali Ahmed</text:p>
          </table:table-cell>
          <table:table-cell office:value-type="string" calcext:value-type="string">
            <text:p>New Phytologist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time.IO – Digital Ecosystem for FAIR Time Series Data Management in Environmental System Science</text:p>
          </table:table-cell>
          <table:table-cell office:value-type="string" calcext:value-type="string">
            <text:p>David Schäfer; Martin Abbrent; Nils Brinckmann; Joost Hemmen; Ralf Kunkel; Christof Lorenz; Peter Lünenschloß; Bert Palm; Thomas Schnicke; Christian Schulz; Hylke van der Schaaf; Jan Bumberg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A User-Friendly Self-Service for Configuring the Ingestion and Processing of Time Series Data</text:p>
          </table:table-cell>
          <table:table-cell office:value-type="string" calcext:value-type="string">
            <text:p>Rubankumar Moorthy; J. Sorg; Martin Elia Ingenbleek; Ralf Kunkel; Ulrich Loup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Integrating STA Services for Discovery and Download of Time Series Data in the Earth Data Portal</text:p>
          </table:table-cell>
          <table:table-cell office:value-type="string" calcext:value-type="string">
            <text:p>Martin Elia Ingenbleek; J. Sorg; Ulrich Loup; Ralf Kunkel; Christof Lorenz; Roland Kopp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Additional file 1 of Bacillus seed coating mitigates early growth reduction in successive winter wheat without altering rhizosphere bacterial and archaeal communities</text:p>
          </table:table-cell>
          <table:table-cell office:value-type="string" calcext:value-type="string">
            <text:p>Nikolaos Kaloterakis; Andrea Braun-Kiewnick; Mehdi Rashtbari; Adriana Giongo; Doreen Babin; Priscilla Mena Zamberlan; Bahar S. Razavi; Kornelia Smalla; Rüdiger Reichel; Nicolas Brüggemann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A year-long eddy covariance dataset over an Alpine Steppe on the central Tibetan Plateau: a landscape perspective on carbon and energy fluxes</text:p>
          </table:table-cell>
          <table:table-cell office:value-type="string" calcext:value-type="string">
            <text:p>Nithin D. Pillai; Christian Wille; Felix Nieberding; Manuel Helbig; Torsten Sachs</text:p>
          </table:table-cell>
          <table:table-cell office:value-type="string" calcext:value-type="string">
            <text:p>Earth system science data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rom substrate limitation to competition control: straw input regulates sulfate-mediated suppression of methanogenesis in paddy soils</text:p>
          </table:table-cell>
          <table:table-cell office:value-type="string" calcext:value-type="string">
            <text:p>T O Cheng; Wankun Pan; Wolfgang Wanek; Che Tan; Roland Bol; Yongchao Liang; Qingxu Ma</text:p>
          </table:table-cell>
          <table:table-cell office:value-type="string" calcext:value-type="string">
            <text:p>Soil Biology and Biochemistr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e environmental behavior and fate of micro 14C-polylactide in soils</text:p>
          </table:table-cell>
          <table:table-cell office:value-type="string" calcext:value-type="string">
            <text:p>Sara Adeleh; Tabea Becker; Sonja Herres‐Pawlis; Roland Bol; Birte Drewes; Thomas Pütz</text:p>
          </table:table-cell>
          <table:table-cell office:value-type="string" calcext:value-type="string">
            <text:p>Polymer Degradation and Stability</text:p>
          </table:table-cell>
          <table:table-cell/>
          <table:table-cell office:value-type="string" calcext:value-type="string">
            <text:p>INM-5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uMux 3.9.0</text:p>
          </table:table-cell>
          <table:table-cell office:value-type="string" calcext:value-type="string">
            <text:p>Leon Keim; Ivan Buntic; Edward Coltman; Bernd Flemisch; Tufan Ghosh; Mona Giraud; Dennis Gläser; Christoph Grüninger; Johannes Hommel; Mathis Kelm; Timo Koch; Anna Mareike Kostelecky; Stefan Meggendorfer; Hamza Oukili; Martin Schneider; Theresa Schollenberger; Maziar Veyskarami; Yue Wang; Kai Wendel; David Werner; Hanchuan Wu</text:p>
          </table:table-cell>
          <table:table-cell office:value-type="string" calcext:value-type="string">
            <text:p>JoDaKISS - Journal of Data- and Knowledge-integrated Simulation 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ynergistic roles of fine-sediment deposition and phosphorus fraction dynamics in internal phosphorus stability during large reservoir operation</text:p>
          </table:table-cell>
          <table:table-cell office:value-type="string" calcext:value-type="string">
            <text:p>Jie Zhang; Yuhan Wang; Jiacong Huang; Yanhong Wu; Liyuan Yang; Zhilin Zhong; Xia Li; Roland Bol; Haijian Bing</text:p>
          </table:table-cell>
          <table:table-cell office:value-type="string" calcext:value-type="string">
            <text:p>Water Research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Near-Surface Geophysics: AGROSOIL Project Workshop: Advancing agrogeophysics through collaboration</text:p>
          </table:table-cell>
          <table:table-cell office:value-type="string" calcext:value-type="string">
            <text:p>Anja Klotzsche; Julián Andrés Ramos; Lena Lärm; Tilman Hiller; J. Andrés Quincke; M. C. Capurro; Declan Delaney; Gary Gillespie; William Kenny; Zhao Liu; Armando Alexis Borrero Hernández; Nestor Bonomo</text:p>
          </table:table-cell>
          <table:table-cell office:value-type="string" calcext:value-type="string">
            <text:p>The Leading Edg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ssessing Causal Drivers of Diurnal Streamflow Fluctuations Using Convergent Cross Mapping</text:p>
          </table:table-cell>
          <table:table-cell office:value-type="string" calcext:value-type="string">
            <text:p>Clarissa Glaser; Philipp Schultze; Heye Bogena; Julian Klaus</text:p>
          </table:table-cell>
          <table:table-cell office:value-type="string" calcext:value-type="string">
            <text:p>Hydrological Process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β-glucosidase and Arylsulfatase Enzymes and Permanganate-oxidizable Carbon Content As Indicators of Minesoil Restoration Across a Three-decade Chronosequence</text:p>
          </table:table-cell>
          <table:table-cell office:value-type="string" calcext:value-type="string">
            <text:p>Gabriel Henrique Silva das Dôres; Lizete Stumpf; Gláucia Oliveira Islabão; Juliana Brito da Silva; Ezequiel César Carvalho Miola; Pablo Miguel; Marcel T. P. Job; Otávio dos Anjos Leal; Julhana Pereira Figueiredo; Juliana Vargas Bozzato; Bruna Lemons Brisolara; Jakeline Rosa de Oliveira</text:p>
          </table:table-cell>
          <table:table-cell office:value-type="string" calcext:value-type="string">
            <text:p>Journal of soil science and plant nutrit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ulti-omics reveal soil microbial dysbiosis and metabolite toxicity as drivers of blueberry continuous cropping obstacles</text:p>
          </table:table-cell>
          <table:table-cell office:value-type="string" calcext:value-type="string">
            <text:p>J Huang; R Bol; D Liu; Emeliane Kiladze; Xin Lou; Hexin Wang; Jiuming Zhang; Zhuang Ge; Tianhao Wang</text:p>
          </table:table-cell>
          <table:table-cell office:value-type="string" calcext:value-type="string">
            <text:p>Frontiers in Microbi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ositive matrix factorization for runoff component separation: a paired catchment application</text:p>
          </table:table-cell>
          <table:table-cell office:value-type="string" calcext:value-type="string">
            <text:p>Eliza Płaczkowska; Alexandra Weber; Larissa Böhrkicher; Niels Döscher; Gunnar Ketzler; Heye Bogena; Michael Leuchner</text:p>
          </table:table-cell>
          <table:table-cell office:value-type="string" calcext:value-type="string">
            <text:p>Journal of Hydr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uropium-labeled polystyrene tracing reveals earthworm-mediated inhibition of root uptake and reduced phytotoxicity in lettuce</text:p>
          </table:table-cell>
          <table:table-cell office:value-type="string" calcext:value-type="string">
            <text:p>Nan Chang; Shiqi Bian; Qingliang Cui; Shuling Zhao; Tianyi Qiu; L Y Chen; Tao Li; P Wang; Roland Bol; Hongtao Wang; Zhiqin Zhang; Fengyu Huang; Linchuan Fang</text:p>
          </table:table-cell>
          <table:table-cell office:value-type="string" calcext:value-type="string">
            <text:p>Journal of Hazardous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egacy Effects of Extreme Heat Decreased Soil Microbial Carbon Use Efficiency</text:p>
          </table:table-cell>
          <table:table-cell office:value-type="string" calcext:value-type="string">
            <text:p>Jinhua Yin; Di Wu; Emily C. Cooledge; C Y Wang; Yue Li; Jincheng Li; Qiqi Wang; R Bol; David R. Chadwick; Davey L. Jones</text:p>
          </table:table-cell>
          <table:table-cell office:value-type="string" calcext:value-type="string">
            <text:p>Global Change Bi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oil δ13C, δ15N and δ34S values are shaped by nutrient interactions rather than phosphorus alone in an 82-year fertilized grassland</text:p>
          </table:table-cell>
          <table:table-cell office:value-type="string" calcext:value-type="string">
            <text:p>Qiqi Wang; Xiong Fang; Jie Chen (5892); Sara L. Bauke; Thomas F. Döring; Albert Tietema; Miaoyue Zhang; Roland Bol</text:p>
          </table:table-cell>
          <table:table-cell office:value-type="string" calcext:value-type="string">
            <text:p>Geoderma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ree‐Dimensional Characterization of Lateral Subsurface Flow in an Alpine Forested Hillslope on the Tibetan Plateau Using Time‐Lapse Electrical Resistivity Tomography</text:p>
          </table:table-cell>
          <table:table-cell office:value-type="string" calcext:value-type="string">
            <text:p>Hai Xiang; Johan Alexander Huisman; Li J; Haoran Che; Huayi Huang; Jie Tian; Weiming Kang; Junjie Liu; Shiqiang Bian; Yue Wang; Tao Xiong; Chansheng He</text:p>
          </table:table-cell>
          <table:table-cell office:value-type="string" calcext:value-type="string">
            <text:p>Water Resources Research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volumetric integral approach to estimate the rhizosphere extent from measured and simulated concentration profiles</text:p>
          </table:table-cell>
          <table:table-cell office:value-type="string" calcext:value-type="string">
            <text:p>Ahmet Kürşad Sırcan; Andrea Schnepf; Adrian Lattacher; Ellen Kandeler; Guoting Shen; Evgenia Blagodatskaya; Christian Poll; Thilo Streck; Holger Pagel</text:p>
          </table:table-cell>
          <table:table-cell office:value-type="string" calcext:value-type="string">
            <text:p>Soil Biology and Biochemistr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ulvert blockages in 2D-hydrodynamic flash flood modeling: quantifying the impact on flood dynamics and mitigation strategies</text:p>
          </table:table-cell>
          <table:table-cell office:value-type="string" calcext:value-type="string">
            <text:p>Leon Frederik De Vos; Karan Mahajan; Daniel Caviedes Voullieme; Nils Rüther</text:p>
          </table:table-cell>
          <table:table-cell office:value-type="string" calcext:value-type="string">
            <text:p>Natural hazards and earth system scienc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iochar-based composite drives sulfadiazine sequestration and mitigates active resistome risks</text:p>
          </table:table-cell>
          <table:table-cell office:value-type="string" calcext:value-type="string">
            <text:p>Zhi Mei; Fang Wang; José Luís Balcázar; Chao He; Maoyuan Liao; Kelvin Sze‐Yin Leung; Yuhao Fu; Syed A. Hashsham; Xin Jiang; Zhongjun Jia; Tong Zhang; James M. Tiedje; Wulf Amelung</text:p>
          </table:table-cell>
          <table:table-cell office:value-type="string" calcext:value-type="string">
            <text:p>Communications Earth &amp; Environment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utorial for merging satellite-based precipitation datasets with ground observations using RFmerge (&gt;=0.3-0)</text:p>
          </table:table-cell>
          <table:table-cell office:value-type="string" calcext:value-type="string">
            <text:p>Mauricio Zambrano‐Bigiarini; Oscar Manuel Baez-Villanueva; Juan Diego Giraldo-Osorio; Ian McNamara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utorial for merging satellite-based precipitation datasets with ground observations using RFmerge (&gt;=0.3-0)</text:p>
          </table:table-cell>
          <table:table-cell office:value-type="string" calcext:value-type="string">
            <text:p>Mauricio Zambrano-Bigiarini; Oscar Manuel Baez-Villanueva; Juan Diego Giraldo-Osorio; Ian McNamara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utorial for merging satellite-based precipitation datasets with ground observations using RFmerge (&gt;=0.3-0)</text:p>
          </table:table-cell>
          <table:table-cell office:value-type="string" calcext:value-type="string">
            <text:p>Mauricio Zambrano-Bigiarini; Oscar Manuel Baez-Villanueva; Juan Diego Giraldo-Osorio; Ian McNamara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oward FAIR and Reproducible Data Quality Control: A Use Case-Driven Data-Quality Processing Metadata Schema for Time Series Data</text:p>
          </table:table-cell>
          <table:table-cell office:value-type="string" calcext:value-type="string">
            <text:p>Ulrich Loup; Nicole Büttner; Romy Fösig; Jannis Groh; Marc Hanisch; Martin Elia Ingenbleek; Ralf Kunkel; Christof Lorenz; Hylke van der Schaaf; David Schäfer; Jürgen Sorg; Robert Wiese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oward FAIR and Reproducible Data Quality Control: A Use Case-Driven Data-Quality Processing Metadata Schema for Time Series Data</text:p>
          </table:table-cell>
          <table:table-cell office:value-type="string" calcext:value-type="string">
            <text:p>Ulrich Loup; Nicole Büttner; Romy Fösig; Jannis Groh; Marc Hanisch; Martin Elia Ingenbleek; Ralf Kunkel; Christof Lorenz; Hylke van der Schaaf; David Schäfer; Jürgen Sorg; Robert Wiese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chieving Harmonized and Integrated Long‐Term Environmental Observation of Essential Ecosystem Variables ‐ The eLTER Framework of Standard Observations</text:p>
          </table:table-cell>
          <table:table-cell office:value-type="string" calcext:value-type="string">
            <text:p>Steffen Zacharias; Theresa Lumpi; James Weldon; Thomas Dirnböck; Jérôme Gaillardet; Peter Haase; Ingolf Kühn; Harry Vereecken; Jaana Bäck; Caterina Bergami; Bastian Bertsch-Hoermann; Isabelle Braud; Nathalie Cools; Jan Dick; Shayli Dor‐Haim; Martin Forsius; Martyn N. Futter; Veronika Gaube; Elli Groner; L. Halada; L. Kauppi; Andrea Lami; Tanja Lindholm; Carmela Marangi; Gioṙgio Matteucci; Pablo F. Méndez; Christin Mueller; Don Monteith; Jens C. Nejstgaard; Νikolaos P. Nikolaidis; Alessandro Oggioni; Daniel E. Orenstein; Christophe Piscart; Marie‐Noëlle Pons; Robert Ptáčník; Karsten Rinke; Taru Sandén; Marcus Schaub; Martin Schrön; Claudia Schütze; Christian Siebert; Adelheid Spiegel; James M. Thornton; Hans-Jörg Vogel; Michael Mirtl</text:p>
          </table:table-cell>
          <table:table-cell office:value-type="string" calcext:value-type="string">
            <text:p>Earth s Futur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upled Bayesian inversion of time-lapse dispersive ground penetrating radar data to estimate soil hydraulic parameters</text:p>
          </table:table-cell>
          <table:table-cell office:value-type="string" calcext:value-type="string">
            <text:p>Yi Yu; Johan Alexander Huisman; Anja Klotzsche; Xiao Tao; Kun Zhang</text:p>
          </table:table-cell>
          <table:table-cell office:value-type="string" calcext:value-type="string">
            <text:p>Journal of Hydr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upled effects of biochar nanoparticles aging and transport on rare earth element immobilization and carbon sequestration</text:p>
          </table:table-cell>
          <table:table-cell office:value-type="string" calcext:value-type="string">
            <text:p>Quan Wan; Miaoyue Zhang; Beibei Liu; Erwin Klumpp; Roland Bol; Yuan Dai; Man Zhao; Shizhong Wang; Yetao Tang; Jean Louis Morel; Stéphanie Ouvrard; Chao Jin; Rongliang Qiu</text:p>
          </table:table-cell>
          <table:table-cell office:value-type="string" calcext:value-type="string">
            <text:p>Journal of Environmental Scienc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n the Variability of the Barometric Effect and Its Relation to Cosmic-Ray Neutron Sensing</text:p>
          </table:table-cell>
          <table:table-cell office:value-type="string" calcext:value-type="string">
            <text:p>Patrick Davies; Roland Baatz; Paul Schattan; Emmanuel Quansah; Leonard K. Amekudzi; Heye Reemt Bogena</text:p>
          </table:table-cell>
          <table:table-cell office:value-type="string" calcext:value-type="string">
            <text:p>Senso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dditional file 1 of Bacillus seed coating mitigates early growth reduction in successive winter wheat without altering rhizosphere bacterial and archaeal communities</text:p>
          </table:table-cell>
          <table:table-cell office:value-type="string" calcext:value-type="string">
            <text:p>Nikolaos Kaloterakis; Andrea Braun-Kiewnick; Mehdi Rashtbari; Adriana Giongo; Doreen Babin; Priscilla Mena Zamberlan; Bahar S. Razavi; Kornelia Smalla; Rüdiger Reichel; Nicolas Brüggemann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ycorrhizal Symbiosis Alleviates Nitrogen‐Induced Phosphorus Limitation in Terrestrial Ecosystems</text:p>
          </table:table-cell>
          <table:table-cell office:value-type="string" calcext:value-type="string">
            <text:p>Jia Huang; Tianyi Qiu; Zhiyuan Xu; Yuanlin Zhang; Yuhan Wang; Yang Yang; Ji Liu; Haijian Bing; Roland Bol; Linchuan Fang</text:p>
          </table:table-cell>
          <table:table-cell office:value-type="string" calcext:value-type="string">
            <text:p>Global Biogeochemical Cycl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inking Abundance and Activity of Ammonia‐Oxidising Bacteria and Archaea in an Agriculturally Impacted First‐Order Stream</text:p>
          </table:table-cell>
          <table:table-cell office:value-type="string" calcext:value-type="string">
            <text:p>Zhe Wang; Anna Störiko; Aileen Jung; Daniel Straub; Olaf A. Cirpka; Holger Pagel; Tillmann Lueders</text:p>
          </table:table-cell>
          <table:table-cell office:value-type="string" calcext:value-type="string">
            <text:p>Environmental Microbiology</text:p>
          </table:table-cell>
          <table:table-cell table:number-columns-repeated="2"/>
          <table:table-cell office:value-type="date" office:date-value="2026-07-15" calcext:value-type="date">
            <text:p>07/15/26</text:p>
          </table:table-cell>
        </table:table-row>
        <table:table-row table:style-name="ro1">
          <table:table-cell office:value-type="string" calcext:value-type="string">
            <text:p>The Energy-Oriented Centre of Excellence</text:p>
          </table:table-cell>
          <table:table-cell office:value-type="string" calcext:value-type="string">
            <text:p>Elisabetta Boella; Richard Angersbach; David Anton; Emmanuel Agullo; E. Audit; Matías Ávila; Massimo Bernaschi; Francesco Buonocore; Alfredo Buttari; Marco Catillo; Alessandro Celestini; Massimo Celino; Pasqua D’Ambra; Edoardo Di Napoli; Fabio Durastante; Muhammad Fahad; Salvatore Filippone; Luc Giraud; Simone Giusepponi; V. Grandgirard; Daniele Gregori; Harald Koestler; Stefan Kollet; Carola Kruse; Bruno Majone; Rafael Mayo-García; José A. Moríñigo; Stojce Nakov; Kévin Obrejan; Herbert Owen; Alessandro Pecchia; Roberto Rocco; Helen Schottenhamml; Ani Anciaux‐Sedrakian; Philipp Suffa; Petr Vacek</text:p>
          </table:table-cell>
          <table:table-cell table:number-columns-repeated="2"/>
          <table:table-cell office:value-type="string" calcext:value-type="string">
            <text:p>JSC</text:p>
          </table:table-cell>
          <table:table-cell office:value-type="date" office:date-value="2026-07-11" calcext:value-type="date">
            <text:p>07/11/26</text:p>
          </table:table-cell>
        </table:table-row>
        <table:table-row table:style-name="ro1">
          <table:table-cell office:value-type="string" calcext:value-type="string">
            <text:p>High-performance coupled surface-subsurface flow simulation with SERGHEI-SWE-RE</text:p>
          </table:table-cell>
          <table:table-cell office:value-type="string" calcext:value-type="string">
            <text:p>Na Zheng; Li Zhi; Gregor Rickert; Mario Morales‐Hernández; Ilhan Özgen‐Xian; Daniel Caviedes Voullieme</text:p>
          </table:table-cell>
          <table:table-cell office:value-type="string" calcext:value-type="string">
            <text:p>Geoscientific model development</text:p>
          </table:table-cell>
          <table:table-cell table:number-columns-repeated="2"/>
          <table:table-cell office:value-type="date" office:date-value="2026-07-11" calcext:value-type="date">
            <text:p>07/11/26</text:p>
          </table:table-cell>
        </table:table-row>
        <table:table-row table:style-name="ro1">
          <table:table-cell office:value-type="string" calcext:value-type="string">
            <text:p>Soil Remineralizers: Advances in Scientific Production Following the Establishment of Legal Frameworks in Brazil</text:p>
          </table:table-cell>
          <table:table-cell office:value-type="string" calcext:value-type="string">
            <text:p>Emanuélle Soares Cardozo; Johny Barrêto Alves; Carlos Augusto Posser Silveira; Marcel T. P. Job; Jakeline Rosa de Oliveira; Juliana Brito da Silva Teixeira; Otávio dos Anjos Leal; Lizete Stumpf</text:p>
          </table:table-cell>
          <table:table-cell office:value-type="string" calcext:value-type="string">
            <text:p>Journal of soil science and plant nutrition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High-resolution rain-on-grid hydrodynamic modelling can replace hydrological models for catchment-scale flood simulation: the case of the 2021 Ahr catchment flood</text:p>
          </table:table-cell>
          <table:table-cell office:value-type="string" calcext:value-type="string">
            <text:p>Shahin Khosh Bin Ghomash; Daniel Caviedes Voulliem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arth-positive futures: adaptive steering of trajectories for Earth-system functions at the wicked intermediate scale</text:p>
          </table:table-cell>
          <table:table-cell office:value-type="string" calcext:value-type="string">
            <text:p>Ulrike Herzschuh; Ingolf Kühn; Susanne Liebner; Andrea Schnepf; Stefan Möckel; Wibke Busch; Antonis Chatzinotas; Daniel Doktor; Niels Hovius; Felix Pohl; Julian Rode; Torsten Sachs; Dirk Sachse; Mechthild Schmitt‐Jansen; Björn Usadel; Carolina Voigt; Markus Weitere</text:p>
          </table:table-cell>
          <table:table-cell table:number-columns-repeated="2"/>
          <table:table-cell office:value-type="string" calcext:value-type="string">
            <text:p>IBG-4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dvancing data assimilation with the renewed Parallel Data Assimilation Framework (PDAF V3.1)</text:p>
          </table:table-cell>
          <table:table-cell office:value-type="string" calcext:value-type="string">
            <text:p>Lars Nerger; Yumeng Chen; Armin Corbin; Johannes Kell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nvestigating soil-plant-atmosphere interactions by combining spectral electrical impedance tomography with environmental and physiological timeseries</text:p>
          </table:table-cell>
          <table:table-cell office:value-type="string" calcext:value-type="string">
            <text:p>Valentin Michels; Simon de Canniere; Maximilian Weigand; Andreas Kemna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Non-invasive monitoring of subsoil structural changes: a four-year EMI study on bio-drilling and mechanical melioration</text:p>
          </table:table-cell>
          <table:table-cell office:value-type="string" calcext:value-type="string">
            <text:p>Anja Klotzsche; Jessica Schmäck; Jan van der Kruk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nvestigating the effect of sugar beets and maize crops on EMI and GPR signals</text:p>
          </table:table-cell>
          <table:table-cell office:value-type="string" calcext:value-type="string">
            <text:p>Tilman Hiller; Lena Lärm; Valentin Michels; Onno Mull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ignal response of bare and moderated cosmic-ray neutron sensors to varying soil and biomass conditions</text:p>
          </table:table-cell>
          <table:table-cell office:value-type="string" calcext:value-type="string">
            <text:p>Daniel Rasche; Cosimo Brogi; Markus Köhli; David McJannet; Theresa Blum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ank You to Our 2025 Reviewers</text:p>
          </table:table-cell>
          <table:table-cell office:value-type="string" calcext:value-type="string">
            <text:p>Georgia Destouni; Andrea Castelletti; Simone Fatichi; Shafiqul Islam; Madan Kumar Jha; Stefan Kollet; Di Long; Chiyuan Miao; Hamid Moradkhani; Audrey Sawyer; Chaopeng Shen; Kamini Singha; Kerstin Stahl; Ellen Wohl; Yi Zheng</text:p>
          </table:table-cell>
          <table:table-cell office:value-type="string" calcext:value-type="string">
            <text:p>Water Resources Research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Historic analogues and species-specific tree growth responses to the 2018-2022 drought sequence in Germany</text:p>
          </table:table-cell>
          <table:table-cell office:value-type="string" calcext:value-type="string">
            <text:p>Felix Pohl; Burkhard Neuwirth; Mohammad Abdoli; David N. Steger; Theresa Blume; Ingo Heinrich; Heye Bogena; Michael Leuchn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STAMPLATE-Schema as a unifying metadata language for FAIR and AI-ready environmental time-series data in the DataHub ecosystem</text:p>
          </table:table-cell>
          <table:table-cell office:value-type="string" calcext:value-type="string">
            <text:p>Christof Lorenz; Nils Brinckmann; Roland Koppe; Ralf Kunkel; Hylke van der Schaaf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ntegration of TERENO into the DataHub Digital Ecosystem</text:p>
          </table:table-cell>
          <table:table-cell office:value-type="string" calcext:value-type="string">
            <text:p>Ralf Kunkel; Christof Lorenz; Thomas Schnick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odeling the impact of root exudates and microbes on water and nitrogen uptake using a fully coupled soil plant model</text:p>
          </table:table-cell>
          <table:table-cell office:value-type="string" calcext:value-type="string">
            <text:p>Thilo Streck; Holger Pagel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volving Scientific Software in Long-Running Observatories: Lessons from the TERENO Sensor Management Migration</text:p>
          </table:table-cell>
          <table:table-cell office:value-type="string" calcext:value-type="string">
            <text:p>Christof Lorenz; Ralf Kunkel; Jannis Groh; Nils Brinckmann; Jan Bumberger; Florian Obersteiner; Thomas Schnick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owards a farm-scale digital twin for carbon farming: regenerative management scenarios and decision support for a German arable farm</text:p>
          </table:table-cell>
          <table:table-cell office:value-type="string" calcext:value-type="string">
            <text:p>Felix Bauer; Cosimo Brogi; Johan Alexander Huisma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Detecting changes in soil water content response under climate extremes using long-term lysimeter data</text:p>
          </table:table-cell>
          <table:table-cell office:value-type="string" calcext:value-type="string">
            <text:p>Jannis Groh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pecies-Specific Water-Stress Responses in Coniferous and Deciduous Trees: Insights from Sap Flow and Hysteresis Analysis</text:p>
          </table:table-cell>
          <table:table-cell office:value-type="string" calcext:value-type="string">
            <text:p>Mohammad Abdoli; Heye Bogena; Felix Pohl; Theresa Blume; Michael Leuchn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rocess-Based Modeling of Lysimeter Boundary Conditions for Climate Change Experiments in Ecotron Facilities</text:p>
          </table:table-cell>
          <table:table-cell office:value-type="string" calcext:value-type="string">
            <text:p>Bibi Naz; Daniel Leitner; Jannis Groh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easonal shifts in the sensitivity of plant hydraulic parameters controlling ecosystem water and carbon fluxes in eCLM</text:p>
          </table:table-cell>
          <table:table-cell office:value-type="string" calcext:value-type="string">
            <text:p>Juan Baca Cabrera; Fernand Eloundou; Bibi Naz; Christian Popp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 National Scale Hybrid Model for Enhanced Groundwater Depth Estimation</text:p>
          </table:table-cell>
          <table:table-cell office:value-type="string" calcext:value-type="string">
            <text:p>Jun Liu; Yueling Ma; Julian Koch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hading gradients shape soil microbial biomass carbon and carbon stability in a horticultural agri-photovoltaic field in Germany</text:p>
          </table:table-cell>
          <table:table-cell office:value-type="string" calcext:value-type="string">
            <text:p>Nicolas Brüggemann; Onno Muller; Nina Siebers; Francisco Jesús Moreno Racero; Christoph Jedmowski; Otávio dos Anjos Leal</text:p>
          </table:table-cell>
          <table:table-cell table:number-columns-repeated="2"/>
          <table:table-cell office:value-type="string" calcext:value-type="string">
            <text:p>IBG-2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ptimizing soil and plant hydraulic parameters in eCLM using multi-variable data assimilation of soil and vegetation observations</text:p>
          </table:table-cell>
          <table:table-cell office:value-type="string" calcext:value-type="string">
            <text:p>Bibi Naz; Heye Bogena; Fernand Eloundou; Juan Baca Cabrera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hort-term mineralization of hydrochar and its interaction with native soil carbon under contrasting moisture conditions</text:p>
          </table:table-cell>
          <table:table-cell office:value-type="string" calcext:value-type="string">
            <text:p>Heike Knicker; Otávio dos Anjos Leal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utomated sampling of dew water to identify hidden nutrient inputs to ecosystems</text:p>
          </table:table-cell>
          <table:table-cell office:value-type="string" calcext:value-type="string">
            <text:p>Jannis Groh; Andreas Lücke; Roger Funk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Beyond Accuracy: Can Physics-Informed Neural Networks Reproduce Root-Zone Soil Moisture Memory?</text:p>
          </table:table-cell>
          <table:table-cell office:value-type="string" calcext:value-type="string">
            <text:p>Wenxiang Song; Carsten Montzka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vapotranspiration Intercomparison of Field-to-Regional Scale Methods at the LIAISE Experiment </text:p>
          </table:table-cell>
          <table:table-cell office:value-type="string" calcext:value-type="string">
            <text:p>Mary Rose Mangan; Joaquim Bellvert; Jordi Cristóbal; Joan Cuxart; Jannis Groh; Rafael Llorens; Josep Ramón Miró; José A. Sobrino; Hugo J. de Bo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ffect of vegetation reestablishment on greenhouse gas emissions from a small headwater stream, Eifel/Lower Rhine Valley (TERENO Network, Germany)</text:p>
          </table:table-cell>
          <table:table-cell office:value-type="string" calcext:value-type="string">
            <text:p>Gretchen M. Gettel; Thomas Pütz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From Architecture to Operation: time.IO a User-Centric Digital Ecosystem for Time Series Data Management in Earth System Science</text:p>
          </table:table-cell>
          <table:table-cell office:value-type="string" calcext:value-type="string">
            <text:p>Nils Brinckmann; Ralf Kunkel; Christof Lorenz; Bert Palm; Thomas Schnicke; Jan Bumberg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verestimation of indirect agricultural N2O fluxes from the groundwater due to neglect of nitrate attenuation </text:p>
          </table:table-cell>
          <table:table-cell office:value-type="string" calcext:value-type="string">
            <text:p>Reinhard Well; Tim Wolters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o-Developing Metadata Standards for In-Situ ET Measurements</text:p>
          </table:table-cell>
          <table:table-cell office:value-type="string" calcext:value-type="string">
            <text:p>Sibylle K. Haßler; Jannis Groh; Martin Hirschi; Reinhard Nolz; Stefan Seeger; Kathy Stepp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Long-Term Socio-Economic Consequences of Groundwater Depletion Under Climate Change</text:p>
          </table:table-cell>
          <table:table-cell office:value-type="string" calcext:value-type="string">
            <text:p>Yueling Ma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Drivers of propagation and impacts of meteorological and agricultural droughts across Europe</text:p>
          </table:table-cell>
          <table:table-cell office:value-type="string" calcext:value-type="string">
            <text:p>Christian Poppe; Bibi Naz; Alexandre Belleflamme; Pallav Kumar Shrestha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mproving water and carbon flux simulations through multi-source earth observation data assimilation</text:p>
          </table:table-cell>
          <table:table-cell office:value-type="string" calcext:value-type="string">
            <text:p>Haojin Zhao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athematical Modelling of the Root-Mycorrhiza-Soil System System</text:p>
          </table:table-cell>
          <table:table-cell office:value-type="string" calcext:value-type="string">
            <text:p>Daniel Leitner; Johanna Pausch; Michael Bitterlich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mpact of Snow Data Assimilation on Land-Surface Energy Fluxes at Sites Across Europe Using eCLM-PDAF</text:p>
          </table:table-cell>
          <table:table-cell office:value-type="string" calcext:value-type="string">
            <text:p>Buliao Guan; Lukas Strebel; Johannes Keller; Bibi Naz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dvancing integrated continental-scale hydrologic forecasting through democratized data and ML-accelerated modeling</text:p>
          </table:table-cell>
          <table:table-cell office:value-type="string" calcext:value-type="string">
            <text:p>Yueling Ma; Amelia Peeples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artitioning of Evapotranspiration at hourly resolution in a temperate grassland using a mobile water isotope laboratory</text:p>
          </table:table-cell>
          <table:table-cell office:value-type="string" calcext:value-type="string">
            <text:p>Daniel Schulz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Long-term Effects of Forest Management on Hydrochemical Fluxes: Insights from the TERENO Wüstebach Experiment</text:p>
          </table:table-cell>
          <table:table-cell office:value-type="string" calcext:value-type="string">
            <text:p>Heye Bogena; Frank Herrmann; Andreas Lück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upporting the Needs of Climate Change Risks Assessment Using Data from Several Research Infrastructures</text:p>
          </table:table-cell>
          <table:table-cell office:value-type="string" calcext:value-type="string">
            <text:p>Niku Kivekäs; Tjerk Krijger; Harry Vereecken; Christian Poppe; Janne Rinn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nfluence of freeze-thaw cycles on natural colloids release of a forest soil</text:p>
          </table:table-cell>
          <table:table-cell office:value-type="string" calcext:value-type="string">
            <text:p>Anne E. Berns; Nina Siebers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xploring the potential of plant-growth promoting rhizobacteria to mitigate yield decline in wheat rotations</text:p>
          </table:table-cell>
          <table:table-cell office:value-type="string" calcext:value-type="string">
            <text:p>Nikolaos Kaloterakis; Mehdi Rashtbari; Otávio dos Anjos Leal; Kerui Zhao; Bahar S. Razavi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owards a farm-scale digital twin for carbon farming: site-specific implementation, validation, and potential for future projections</text:p>
          </table:table-cell>
          <table:table-cell office:value-type="string" calcext:value-type="string">
            <text:p>Cosimo Brogi; Felix Bauer; Michael Herbst; Johan Alexander Huisma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 novel evaluation metric to determine an optimal regional climate model configuration applied for COSMO-CLM 6.0</text:p>
          </table:table-cell>
          <table:table-cell office:value-type="string" calcext:value-type="string">
            <text:p>Beate Geyer; Emmanuele Russo; Ronny Petrik; Klaus Keuler; Marianna Adinolfi; Hendrik Feldmann; Klaus Görgen; Ha Thi Minh Ho-Hagemann; Pavel Khain; Patrick Ludwig; Mariano Mertens; Mario Raffa; Burkhardt Rockel; Mauro Sulis; Heimo Truhetz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 Year-Long Eddy Covariance Dataset over an Alpine Steppe: A Landscape Perspective on Carbon and Energy Fluxes</text:p>
          </table:table-cell>
          <table:table-cell office:value-type="string" calcext:value-type="string">
            <text:p>Christian Wille; Felix Nieberding; Manuel Helbig</text:p>
          </table:table-cell>
          <table:table-cell table:number-columns-repeated="3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Optimisation of ICON-CLM for the EURO-CORDEX domain: developments, sensitivities, tuning</text:p>
          </table:table-cell>
          <table:table-cell office:value-type="string" calcext:value-type="string">
            <text:p>Beate Geyer; Angelo Campanale; Klaus Görgen; Ha Thi Minh Ho-Hagemann; M. M. Karadan; Klaus Keuler; Pavel Khain; Vera Maurer; Stefan Poll; Christopher Purr; Emmanuele Russo; Shweta Singh; Heimo Truhetz; Andreas Will</text:p>
          </table:table-cell>
          <table:table-cell table:number-columns-repeated="3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NMR/MRI of Plants and Soils: Principles and Retrospective</text:p>
          </table:table-cell>
          <table:table-cell office:value-type="string" calcext:value-type="string">
            <text:p>Andreas Pohlmeier; Sabine Haber-Pohlmeier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vestigation of Soil and Root Water Processes by Coupling MRI with Soil Physical Modelling</text:p>
          </table:table-cell>
          <table:table-cell office:value-type="string" calcext:value-type="string">
            <text:p>Jan Vanderborght; Andreas Pohlmeier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an high-resolution monitoring provide a better understanding of the hyporheic zone in Groundwater Dependent Ecosystems?</text:p>
          </table:table-cell>
          <table:table-cell office:value-type="string" calcext:value-type="string">
            <text:p>Κ. Κατσάνου; Alessandro Cattapan; Roland Bol; Jochen Wenninger</text:p>
          </table:table-cell>
          <table:table-cell office:value-type="string" calcext:value-type="string">
            <text:p>ARPHA Conference Abstrac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 controlling factors of drought propagation from the hydrological to the terrestrial energy and carbon cycles in Europe</text:p>
          </table:table-cell>
          <table:table-cell office:value-type="string" calcext:value-type="string">
            <text:p>Christian Poppe; Bibi Naz; Alexandre Belleflamme; Harry Vereecken; Harrie-Jan Hendricks-Franssen</text:p>
          </table:table-cell>
          <table:table-cell office:value-type="string" calcext:value-type="string">
            <text:p>ARPHA Conference Abstrac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ridging Water─Carbon Flux Uncertainties in eCLM: Constraining Ecosystem Dynamics using Ensemble Smoother</text:p>
          </table:table-cell>
          <table:table-cell office:value-type="string" calcext:value-type="string">
            <text:p>Fernand Eloundou; Haojin Zhao; Bibi Naz; Harrie-Jan Hendricks-Franssen</text:p>
          </table:table-cell>
          <table:table-cell office:value-type="string" calcext:value-type="string">
            <text:p>ARPHA Conference Abstrac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744" meta:object-count="0"/>
    <meta:generator>LibreOffice/26.2.4.2$Linux_X86_64 LibreOffice_project/620$Build-2</meta:generator>
  </office:meta>
</office:document-meta>
</file>