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9646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5.8335in"/>
    </style:style>
    <style:style style:name="co4" style:family="table-column">
      <style:table-column-properties fo:break-before="auto" style:column-width="1.3236in"/>
    </style:style>
    <style:style style:name="co5" style:family="table-column">
      <style:table-column-properties fo:break-before="auto" style:column-width="1.388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BG-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 Integrated Engineering Approach to Intensify the Biocatalytic Metaraminol Synthesis</text:p>
          </table:table-cell>
          <table:table-cell office:value-type="string" calcext:value-type="string">
            <text:p>Rothkranz, Berit; Klos, Nina; Graf von Westarp, William; Hahn, Doris; Classen, Thomas; Grabowski, Laura; Gentile, Rocco; Kaiser, Jesko; Schott-Verdugo, Stephan; Gohlke, Holger; Jupke, Andreas; Rother, Dörte</text:p>
          </table:table-cell>
          <table:table-cell office:value-type="string" calcext:value-type="string">
            <text:p>ChemSusChem</text:p>
          </table:table-cell>
          <table:table-cell table:style-name="ce1" office:value-type="string" calcext:value-type="string">
            <text:p>2172</text:p>
          </table:table-cell>
          <table:table-cell office:value-type="string" calcext:value-type="string">
            <text:p>IBG-2, IBOC, IBT-1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Trimmomatic: A decade of featurerich, high-performance NGS read preprocessing</text:p>
          </table:table-cell>
          <table:table-cell office:value-type="string" calcext:value-type="string">
            <text:p>Beier, Sebastian; Bolger, Anthony; Bolger, Marie; Schwacke, Rainer; Usadel, Björn</text:p>
          </table:table-cell>
          <table:table-cell office:value-type="string" calcext:value-type="string">
            <text:p>Bioinformatics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Evolutionary engineering of Geobacillus thermoleovorans for growth on adipic acid and 1,4-butanediol</text:p>
          </table:table-cell>
          <table:table-cell office:value-type="string" calcext:value-type="string">
            <text:p>Op de Hipt, Leonie; Jäger, Amelie; Luthe, Tom; Cevik, Volkan Julio; Kranz, Angela; Wynands, Benedikt; Frunzke, Julia; Usadel, Björn; Wierckx, Nick</text:p>
          </table:table-cell>
          <table:table-cell office:value-type="string" calcext:value-type="string">
            <text:p>Applied microbiology and biotechnology</text:p>
          </table:table-cell>
          <table:table-cell table:style-name="ce1" office:value-type="string" calcext:value-type="string">
            <text:p>2171</text:p>
          </table:table-cell>
          <table:table-cell office:value-type="string" calcext:value-type="string">
            <text:p>IBG-1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Imputation integrates single-cell and spatial gene expression data to resolve transcriptional networks in barley shoot meristem development</text:p>
          </table:table-cell>
          <table:table-cell office:value-type="string" calcext:value-type="string">
            <text:p>Demesa-Arevalo, Edgar; Dӧrpholz, Hannah; Vardanega, Isaia; Maika, Jan Eric; Pineda-Valentino, Itzel; Eggels, Stella; Lautwein, Tobias; Kӧhrer, Karl; Schnurbusch, Thorsten; von Korff, Maria; Usadel, Bjӧrn; Simon, Rüdiger</text:p>
          </table:table-cell>
          <table:table-cell office:value-type="string" calcext:value-type="string">
            <text:p>Nature plants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Evidence for Epibatidine Binding to the Desensitization Gate in α7 nAChR from Molecular Dynamics Simulations and Cryo-EM</text:p>
          </table:table-cell>
          <table:table-cell office:value-type="string" calcext:value-type="string">
            <text:p>Kaiser, Jesko; Gertzen, Christoph G. W.; Mann, Daniel; Sachse, Carsten; Gohlke, Holger</text:p>
          </table:table-cell>
          <table:table-cell office:value-type="string" calcext:value-type="string">
            <text:p>Journal of chemical information and modeling</text:p>
          </table:table-cell>
          <table:table-cell office:value-type="string" calcext:value-type="string">
            <text:p>2171, 5241, 5352</text:p>
          </table:table-cell>
          <table:table-cell office:value-type="string" calcext:value-type="string">
            <text:p>ER-C-3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DNA-intercalating antiphage molecules trigger abortive infection through mutual destruction and synergize with bacterial immunity</text:p>
          </table:table-cell>
          <table:table-cell office:value-type="string" calcext:value-type="string">
            <text:p>Ernst, Larissa; Gätgens, Cornelia; Rackow, Bente; Pozhydaieva, Nadiia; Gaaloul, Elyès; Krüger, Aileen; Seiffarth, Johannes; Bund, Michelle; Joisten-Rosenthal, Vivien; Kohlheyer, Dietrich; Usadel, Björn; Harms, Alexander; Höfer, Katharina; Frunzke, Julia</text:p>
          </table:table-cell>
          <table:table-cell office:value-type="string" calcext:value-type="string">
            <text:p>Proceedings of the National Academy of Sciences of the United States of America</text:p>
          </table:table-cell>
          <table:table-cell table:style-name="ce1" office:value-type="string" calcext:value-type="string">
            <text:p>2171</text:p>
          </table:table-cell>
          <table:table-cell office:value-type="string" calcext:value-type="string">
            <text:p>IBG-1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Cultivar-by-environment interactions shape strawberry fruit quality: A multi-omics approach across European climates</text:p>
          </table:table-cell>
          <table:table-cell office:value-type="string" calcext:value-type="string">
            <text:p>Pacheco-Ruiz, Patricia; Senger, Elisa; Pott, Delphine M.; Ziegler, Freya M. R.; Jiménez, Lidia; Sønsteby, Anita; Krüger, Erika; Chartier, Philippe; Masny, Agnieszka; Mott, Daniela; Petit, Aurélie; Savini, Gianluca; Usadel, Björn; Osorio, Sonia; Vallarino, José G.</text:p>
          </table:table-cell>
          <table:table-cell office:value-type="string" calcext:value-type="string">
            <text:p>Food chemistry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Small-molecule inhibitor of C‑terminal HSP90 dimerization modulates autophagy and functions synergistically with mTOR inhibition to kill cisplatin-resistant cancer cells</text:p>
          </table:table-cell>
          <table:table-cell office:value-type="string" calcext:value-type="string">
            <text:p>David, Céline; Sun, Yadong; Woloschin, Vitalij; Vogt, Melina; Dienstbier, Niklas; Friedrich, Annabelle; Krings, Karina S.; Schlütermann, David; Berning, Lena; Lungerich, Beate; Akgün, Seda; Mendiburo, María José; Gertzen, Christoph G. W.; Borkhardt, Arndt; Wesselborg, Sebastian; Gohlke, Holger; Bhatia, Sanil; Kurz, Thomas; Stork, Björn</text:p>
          </table:table-cell>
          <table:table-cell office:value-type="string" calcext:value-type="string">
            <text:p>Cell death &amp; disease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Reimagining plant science training in the era of generative artificial intelligence: a global perspective</text:p>
          </table:table-cell>
          <table:table-cell office:value-type="string" calcext:value-type="string">
            <text:p>Moghe, Gaurav D; Zimić-Sheen, Alen; Chen, Dijun; Yadav, Gitanjali; Cao, Guangshuo; Tufan, Hale; Williams, Jason; Szymański, Jędrzej; Kim, Jeongwoon; Busta, Lucas; Mutwil, Marek; Verdú, Miguel; Zimić, Mirko; Provart, Nicholas J; Makunga, Nokwanda; Wilkins, Olivia; Sun, Qi; VanBuren, Robert; Marks, Rose A; Rhee, Seung Y; Jiang, Yu; Xie, Yuying</text:p>
          </table:table-cell>
          <table:table-cell office:value-type="string" calcext:value-type="string">
            <text:p>The plant cell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Evolving bioinformatics services – the journey of KPI metrics with Scorpion</text:p>
          </table:table-cell>
          <table:table-cell office:value-type="string" calcext:value-type="string">
            <text:p>Feser, Manuel; Arend, Daniel; Beier, Sebastian; Bolger, Marie; Lübke, Nils-Christian; Meister, Maria; Steilen, Lena; Usadel, Björn; Scholz, Uwe</text:p>
          </table:table-cell>
          <table:table-cell office:value-type="string" calcext:value-type="string">
            <text:p>Journal of integrative bioinformatics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Sulfated glycosaminoglycans inhibit LCMV entry and modulate antiviral immunity and pathology</text:p>
          </table:table-cell>
          <table:table-cell office:value-type="string" calcext:value-type="string">
            <text:p>Gorzkiewicz, Michal; Noseir, Soha; Vengurlekar, Mandar; Ghosh, Mitrajit; Katahira, Ichiro; Abromavičiūtė, Džiuljeta; Gerling-Driessen, Ulla; Bonda, Lorand; Rähse, Nick; Lapsien, Marco; Bockholt, Sabrina; Bergmann, Jannis; Kostadinovska, Konstantina; Fraii, Hafssa; Lang, Karl S; Oestereich, Lisa; Gohlke, Holger; Hartmann, Laura; Lang, Philipp A</text:p>
          </table:table-cell>
          <table:table-cell office:value-type="string" calcext:value-type="string">
            <text:p>EMBO molecular medicine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Deep learning and generative artificial intelligence methods in enzyme and cell engineering</text:p>
          </table:table-cell>
          <table:table-cell office:value-type="string" calcext:value-type="string">
            <text:p>Docter, Steffen; David, Benoit; Gohlke, Holger</text:p>
          </table:table-cell>
          <table:table-cell office:value-type="string" calcext:value-type="string">
            <text:p>Current opinion in biotechnology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G521 is the gatekeeper and a key transmembrane domain contact residue of Candida albicans Cdr1</text:p>
          </table:table-cell>
          <table:table-cell office:value-type="string" calcext:value-type="string">
            <text:p>Zhao, Mengcun; Niimi, Masakazu; Niimi, Kyoko; Chindamporn, Ariya; Kajiwara, Susumu; Bonus, Michele; Gohlke, Holger; Schmitt, Lutz; Tyndall, Joel D. A.; Cannon, Richard D.; Lamping, Erwin</text:p>
          </table:table-cell>
          <table:table-cell office:value-type="string" calcext:value-type="string">
            <text:p>mBio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Integrating cross-omics research through FAIR Digital Objects with DataPLANT</text:p>
          </table:table-cell>
          <table:table-cell office:value-type="string" calcext:value-type="string">
            <text:p>Dörpholz, Hannah; Simon, Rüdiger; Usadel, Björn; Kranz, Angela</text:p>
          </table:table-cell>
          <table:table-cell office:value-type="string" calcext:value-type="string">
            <text:p>Journal of integrative bioinformatics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Editorial: Genomic and metabolomic diversity in fruit plants: impacts of breeding techniques</text:p>
          </table:table-cell>
          <table:table-cell office:value-type="string" calcext:value-type="string">
            <text:p>Mezzetti, Bruno; Usadel, Björn; Osorio, Sonia</text:p>
          </table:table-cell>
          <table:table-cell office:value-type="string" calcext:value-type="string">
            <text:p>Frontiers in plant science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A Novel Approach to Combat Pseudomonas aeruginosa: Repurposing Pharmaceuticals for Inhibition of Phospholipase A</text:p>
          </table:table-cell>
          <table:table-cell office:value-type="string" calcext:value-type="string">
            <text:p>Modric, Matea; Gentile, Rocco; Moll, Raphael; Alio, Ifey; Streit, Wolfgang R.; Jaeger, Karl-Erich; Gohlke, Holger; Kovacic, Filip</text:p>
          </table:table-cell>
          <table:table-cell office:value-type="string" calcext:value-type="string">
            <text:p>Microbiology spectrum</text:p>
          </table:table-cell>
          <table:table-cell table:style-name="ce1" office:value-type="string" calcext:value-type="string">
            <text:p>2171</text:p>
          </table:table-cell>
          <table:table-cell office:value-type="string" calcext:value-type="string">
            <text:p>IMET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Mechanisms of APOBEC3 Packaging into HIV-1</text:p>
          </table:table-cell>
          <table:table-cell office:value-type="string" calcext:value-type="string">
            <text:p>Nzivo, Mirriam; Gertzen, Christoph G. W.; Luedde, Tom; Gohlke, Holger; Münk, Carsten</text:p>
          </table:table-cell>
          <table:table-cell office:value-type="string" calcext:value-type="string">
            <text:p>Viruses</text:p>
          </table:table-cell>
          <table:table-cell table:style-name="ce1" office:value-type="string" calcext:value-type="string">
            <text:p>2172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Functional inactivation of MDR3 caused by a homozygous ABCB4 missense variant leading to liver failure</text:p>
          </table:table-cell>
          <table:table-cell office:value-type="string" calcext:value-type="string">
            <text:p>Heinrich, Sophia; Behrendt, Annika; Sgodda, Malte; Gohlke, Holger; Auber, Bernd; Stalke, Amelie; Hartleben, Björn; Wedemeyer, Heiner; Cantz, Tobias; Taubert, Richard</text:p>
          </table:table-cell>
          <table:table-cell office:value-type="string" calcext:value-type="string">
            <text:p>Frontiers in genetics</text:p>
          </table:table-cell>
          <table:table-cell table:style-name="ce1" office:value-type="string" calcext:value-type="string">
            <text:p>2172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Assessment of phenotypic trait plasticity in the oilseed Camelina sativa using integrated early stage abiotic stress and field studies</text:p>
          </table:table-cell>
          <table:table-cell office:value-type="string" calcext:value-type="string">
            <text:p>Silvestre, Susana; Prigent, Sylvain; Pétriacq, Pierre; Hassall, Kirsty L; Le Boulch, Malo; Da Costa, Anais; Tellier, Frédérique; Alberghini, Barbara; Aldorino, Emilio; Hallab, Asis; Großkinsky, Dominik K; Cassan, Cédric; Monti, Andrea; Prieto, Javier; Leon, Paloma; Yambanis, Yuri Herreras; Gibon, Yves; Usadel, Björn; Faure, Jean-Denis; Zanetti, Federica; Jonak, Claudia; Haslam, Richard P</text:p>
          </table:table-cell>
          <table:table-cell office:value-type="string" calcext:value-type="string">
            <text:p>Plant physiology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Chat-Driven Computational (Bio)chemistry: Using LLM Agents to Accelerate Bio- and Chemoinformatics</text:p>
          </table:table-cell>
          <table:table-cell office:value-type="string" calcext:value-type="string">
            <text:p>Schott-Verdugo, Stephan; Gohlke, Holger</text:p>
          </table:table-cell>
          <table:table-cell office:value-type="string" calcext:value-type="string">
            <text:p>Journal of chemical information and modeling</text:p>
          </table:table-cell>
          <table:table-cell office:value-type="string" calcext:value-type="string">
            <text:p>2171, 2172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Integrative approaches for the structure‐based functional understanding of the ethylene response in plants</text:p>
          </table:table-cell>
          <table:table-cell office:value-type="string" calcext:value-type="string">
            <text:p>Kersten, Lisa Sophie; Eberle, Raphael Josef; Groth, Georg; Gohlke, Holger</text:p>
          </table:table-cell>
          <table:table-cell office:value-type="string" calcext:value-type="string">
            <text:p>The plant journal</text:p>
          </table:table-cell>
          <table:table-cell office:value-type="string" calcext:value-type="string">
            <text:p>2171, 2172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Genome-wide modelling of plant transcription factor binding captures regulatory variants associated with phenotypic traits</text:p>
          </table:table-cell>
          <table:table-cell office:value-type="string" calcext:value-type="string">
            <text:p>Peleke, Fritz Forbang; Zumkeller, Simon; Schirmer, Dominic; Schmitz, Gernot; Hartwig, Thomas; Engelhorn, Julia; Weizel, Sergius; Schmitt, Armin Otto; Jores, Tobias; Szymański, Jędrzej Jakub</text:p>
          </table:table-cell>
          <table:table-cell office:value-type="string" calcext:value-type="string">
            <text:p>Nature Communications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A Novel Biosensor for Ferrous Iron Developed via CoBiSe: A Computational Method for Rapid Biosensor Design</text:p>
          </table:table-cell>
          <table:table-cell office:value-type="string" calcext:value-type="string">
            <text:p>Papadopoulos, Athanasios; Anlauf, Manuel T.; Reiners, Jens; Paik, Seung-Hyun; Krüger, Aileen; Lückel, Benita; Bott, Michael; Drepper, Thomas; Frunzke, Julia; Gohlke, Holger; Weidtkamp-Peters, Stefanie; Smits, Sander H. J.; Gertzen, Christoph G. W.</text:p>
          </table:table-cell>
          <table:table-cell office:value-type="string" calcext:value-type="string">
            <text:p>ACS sensors</text:p>
          </table:table-cell>
          <table:table-cell office:value-type="string" calcext:value-type="string">
            <text:p>2171, 2172</text:p>
          </table:table-cell>
          <table:table-cell office:value-type="string" calcext:value-type="string">
            <text:p>IBG-1, IMET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Malate matters: disrupting bacterial-type phosphoenolpyruvate carboxylase (BTPC) rewires tomato fruit development</text:p>
          </table:table-cell>
          <table:table-cell office:value-type="string" calcext:value-type="string">
            <text:p>Martínez Rivas, Felix J; Smith, Milena A; Zangishei, Zahra; Alseekh, Saleh; Usadel, Björn; Plaxton, William C; Fernie, Alisdair R</text:p>
          </table:table-cell>
          <table:table-cell office:value-type="string" calcext:value-type="string">
            <text:p>Plant physiology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The Camellia sinensis var. sinensis cv. Fuding Dabaicha genome unveils structural variation-driven metabolic innovation</text:p>
          </table:table-cell>
          <table:table-cell office:value-type="string" calcext:value-type="string">
            <text:p>Zhang, Weiyi; Jiang, Xiaohui; Luo, Shijie; Tariq, Arslan; Buchmann, Jan; Gao, Dawei; Zhang, Xiaoliang; Fernie, Alisdair R.; Usadel, Björn; Wen, Weiwei</text:p>
          </table:table-cell>
          <table:table-cell office:value-type="string" calcext:value-type="string">
            <text:p>Nature Communications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Helixer: ab initio prediction of primary eukaryotic gene models combining deep learning and a hidden Markov model</text:p>
          </table:table-cell>
          <table:table-cell office:value-type="string" calcext:value-type="string">
            <text:p>Holst, Felix; Bolger, Anthony M.; Kindel, Felicitas; Günther, Christopher; Maß, Janina; Triesch, Sebastian; Kiel, Niklas; Saadat, Nima; Ebenhöh, Oliver; Usadel, Björn; Schwacke, Rainer; Weber, Andreas P. M.; Bolger, Marie; Denton, Alisandra K.</text:p>
          </table:table-cell>
          <table:table-cell office:value-type="string" calcext:value-type="string">
            <text:p>Nature methods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Wild tomato genome assemblies reveal structural variants and repeat content act as recombination barriers</text:p>
          </table:table-cell>
          <table:table-cell office:value-type="string" calcext:value-type="string">
            <text:p>van Rengs, Willem M. J.; Fuentes, Roven Rommel; Zangishei, Zahra; Primetis, Elias; Wang, Yazhong; Fernandes, Joiselle B.; Susanto, Tamara; Lian, Qichao; Effgen, Sieglinde; Huettel, Bruno; Alseekh, Saleh; Usadel, Björn; Underwood, Charles J.</text:p>
          </table:table-cell>
          <table:table-cell office:value-type="string" calcext:value-type="string">
            <text:p>Nature Communications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Development of a Continuous, Uncoupled Fluorescence‐based Assay for Monitoring Methyltransferase Activity: Methylation Going Sour</text:p>
          </table:table-cell>
          <table:table-cell office:value-type="string" calcext:value-type="string">
            <text:p>Benjamin Panagiotis Chapple; Lisa M. Böhmer; Birgit Henssen</text:p>
          </table:table-cell>
          <table:table-cell office:value-type="string" calcext:value-type="string">
            <text:p>ChemCatChem</text:p>
          </table:table-cell>
          <table:table-cell/>
          <table:table-cell office:value-type="string" calcext:value-type="string">
            <text:p>IBG-1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Seed ripening and quinolizidine alkaloid dynamics in Lupinus mutabilis: from gene activity to metabolites</text:p>
          </table:table-cell>
          <table:table-cell office:value-type="string" calcext:value-type="string">
            <text:p>Philipp Sowa; Marco Loehrer; Jochem Gätgens; Mansi Singh; Ashley Beers; Anika Wiese-Klinkenberg; Sebastian Beier; Stephan Noack; Ulrich Schaffrath; Jörg Pietruszka; Thomas Classen</text:p>
          </table:table-cell>
          <table:table-cell office:value-type="string" calcext:value-type="string">
            <text:p>Frontiers in Natural Products</text:p>
          </table:table-cell>
          <table:table-cell/>
          <table:table-cell office:value-type="string" calcext:value-type="string">
            <text:p>IBG-1</text:p>
          </table:table-cell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Template Language for DSI Databases</text:p>
          </table:table-cell>
          <table:table-cell office:value-type="string" calcext:value-type="string">
            <text:p>Débora Raposo; Davide Faggionato; Barbara Ebert; Pablo Orozco; Guy Cochrane; Yīmíng Bào; Masanori Arita; Melania Muñoz García; Jens Freitag; Tim Hirsch; Charles E. Cook; Rutger Vos; L.C. Reimer; Sinclair R. Ratnasingham; Mathieu Rouard; Sarah Brinkley; Matthias Lange; Uwe Scholz; Stéphan Weise; Björn Usadel; ROBERT FINN; Chan-Ho Park; A Haas; David Castle; Colman O’Cathail; Amber Hartman Scholz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emplate Language for DSI Databases</text:p>
          </table:table-cell>
          <table:table-cell office:value-type="string" calcext:value-type="string">
            <text:p>Débora Silva Raposo; Davide Faggionato; Barbara Ebert; Pablo Orozco; Guy Cochrane; Yīmíng Bào; Masanori Arita; Melania Muñoz García; Jens Freitag; Tim Hirsch; Charles E Cook; Rutger Vos; L.C. Reimer; Sinclair Ratnasingham; Mathieu Rouard; Sarah Brinkley; Matthias Lange; Uwe Scholz; Stephan Weise; Björn Usadel; ROBERT FINN; Chan Ho Park; A Haas; David Castle; Colman O’Cathail; Amber Scholz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emplate Language for DSI Databases</text:p>
          </table:table-cell>
          <table:table-cell office:value-type="string" calcext:value-type="string">
            <text:p>Débora Silva Raposo; Davide Faggionato; Barbara Ebert; Pablo Orozco; Guy Cochrane; Yīmíng Bào; Masanori Arita; Melania Muñoz García; Jens Freitag; Tim Hirsch; Charles E Cook; Rutger Vos; L.C. Reimer; Sinclair Ratnasingham; Mathieu Rouard; Sarah Brinkley; Matthias Lange; Uwe Scholz; Stephan Weise; Björn Usadel; ROBERT FINN; Chan Ho Park; A Haas; David Castle; Colman O’Cathail; Amber Scholz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ow can biological databases support the new UN mechanism for benefit-sharing from digital sequence information?</text:p>
          </table:table-cell>
          <table:table-cell office:value-type="string" calcext:value-type="string">
            <text:p>Débora Raposo; Davide Faggionato; Guy Cochrane; Yīmíng Bào; Masanori Arita; Melania Muñoz García; Jens Freitag; Tim Hirsch; Charles E. Cook; L.C. Reimer; Sujeevan Ratnasingham; Mathieu Rouard; Sarah Brinkley; Matthias Lange; Uwe Scholz; Stéphan Weise; Björn Usadel; ROBERT FINN; A Haas; Colman O’Cathail</text:p>
          </table:table-cell>
          <table:table-cell office:value-type="string" calcext:value-type="string">
            <text:p>Scientific Data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CIENCE BFSP CoS | WP4 | D4.2: RDMkit pages updated and cross referenced on relevant websites</text:p>
          </table:table-cell>
          <table:table-cell office:value-type="string" calcext:value-type="string">
            <text:p>Daniel Arend; Sebastian Beier; Timothe Cezard; Cyril Pommi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CIENCE BFSP CoS | WP2 | D 2.3: Prototyping and evaluation of data visualisations to represent pan-genome dynamics</text:p>
          </table:table-cell>
          <table:table-cell office:value-type="string" calcext:value-type="string">
            <text:p>Sebastian Beier; Marc C. Heuermann; Uwe Scholz; Michiel Van Bel; Klaas Vandepoel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CIENCE BFSP CoS | WP4 | D 4.3: Preprint on plant data FAIRification</text:p>
          </table:table-cell>
          <table:table-cell office:value-type="string" calcext:value-type="string">
            <text:p>Daniel Arend; Sebastian Beier; Paul Matthijs Brouwer; Cyril Pommi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CIENCE BFSP CoS | WP4 | D 4.3: Preprint on plant data FAIRification</text:p>
          </table:table-cell>
          <table:table-cell office:value-type="string" calcext:value-type="string">
            <text:p>Daniel Arend; Sebastian Beier; Paul Matthijs Brouwer; Cyril Pommi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CIENCE BFSP CoS | WP4 | D 4.1: Generate exemplary datasets as reference RO-Crates</text:p>
          </table:table-cell>
          <table:table-cell office:value-type="string" calcext:value-type="string">
            <text:p>Daniel Arend; Sebastian Beier; Timothe Cezard; Cyril Pommi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arth-positive futures: adaptive steering of trajectories for Earth-system functions at the wicked intermediate scale</text:p>
          </table:table-cell>
          <table:table-cell office:value-type="string" calcext:value-type="string">
            <text:p>Ulrike Herzschuh; Ingolf Kühn; Susanne Liebner; Andrea Schnepf; Stefan Möckel; Wibke Busch; Antonis Chatzinotas; Daniel Doktor; Niels Hovius; Felix Pohl; Julian Rode; Torsten Sachs; Dirk Sachse; Mechthild Schmitt‐Jansen; Björn Usadel; Carolina Voigt; Markus Weitere</text:p>
          </table:table-cell>
          <table:table-cell table:number-columns-repeated="2"/>
          <table:table-cell office:value-type="string" calcext:value-type="string">
            <text:p>IBG-3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CIENCE BFSP CoS | WP2 | D 2.3: Prototyping and evaluation of data visualisations to represent pan-genome dynamics</text:p>
          </table:table-cell>
          <table:table-cell office:value-type="string" calcext:value-type="string">
            <text:p>Sebastian Beier; Marc C. Heuermann; Uwe Scholz; Michiel Van Bel; Klaas Vandepoel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CIENCE BFSP CoS | WP4 | D4.2: RDMkit pages updated and cross referenced on relevant websites</text:p>
          </table:table-cell>
          <table:table-cell office:value-type="string" calcext:value-type="string">
            <text:p>Daniel Arend; Sebastian Beier; Timothe Cezard; Cyril Pommi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CIENCE BFSP CoS | WP4 | D 4.1: Generate exemplary datasets as reference RO-Crates</text:p>
          </table:table-cell>
          <table:table-cell office:value-type="string" calcext:value-type="string">
            <text:p>Daniel Arend; Sebastian Beier; Timothe Cezard; Cyril Pommi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CIENCE BFSP CoS | WP2 | D2.1 Develop standards for assessment of pan-genome completeness</text:p>
          </table:table-cell>
          <table:table-cell office:value-type="string" calcext:value-type="string">
            <text:p>Jorge Álvarez-Jarreta; Pedro M Barros; Sebastian Beier; Tim Godec; Kristina Gruden; Heidrun Gundlach; Marc C. Heuermann; Anne Fiebig; Patrick König; Nadja Nolte; Marko Petek; Uwe Scholz; Michiel Van Bel; Klaas Vandepoele; Maja Zagorščak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CIENCE BFSP CoS | WP2 | D2.1 Develop standards for assessment of pan-genome completeness</text:p>
          </table:table-cell>
          <table:table-cell office:value-type="string" calcext:value-type="string">
            <text:p>Jorge Álvarez-Jarreta; Pedro M Barros; Sebastian Beier; Tim Godec; Kristina Gruden; Heidrun Gundlach; Marc C. Heuermann; Anne Fiebig; Patrick König; Nadja Nolte; Marko Petek; Uwe Scholz; Michiel Van Bel; Klaas Vandepoele; Maja Zagorščak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doption of Standard Reference SNP Identifiers in Agricultural Genomics for Interoperability and Data Reuse</text:p>
          </table:table-cell>
          <table:table-cell office:value-type="string" calcext:value-type="string">
            <text:p>Timothée Cezard; Sonia Balyan; Nahla Bassil; Sebastian Beier; Jill M. Bushakra; Tao-Ho Chang; Irene Cobo-Simón; Christine G. Elsik; Nicholas Gladman; Raja Sekhar Nandety; Taner Z. Sen; Moira J. Sheehan; Doreen Ware</text:p>
          </table:table-cell>
          <table:table-cell office:value-type="string" calcext:value-type="string">
            <text:p>Scientific Data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DNA-intercalating antiphage molecules trigger abortive infection through ‘mutual destruction’ and synergize with bacterial immunity</text:p>
          </table:table-cell>
          <table:table-cell office:value-type="string" calcext:value-type="string">
            <text:p>Larissa N. Ernst; Bente Rackow; Johannes Seiffarth; Vivien Joisten-Rosenthal; Björn Usadel; Alexander Harms; Julia Frunzke</text:p>
          </table:table-cell>
          <table:table-cell table:number-columns-repeated="2"/>
          <table:table-cell office:value-type="string" calcext:value-type="string">
            <text:p>IBG-1</text:p>
          </table:table-cell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Strengthening bioinformatics education: e-learning initiatives across ELIXIR Nodes and Communities</text:p>
          </table:table-cell>
          <table:table-cell office:value-type="string" calcext:value-type="string">
            <text:p>Minna Ahokas; Bérénice Batut; Sebastian Beier; Alexander Botzki; Alexia Cardona; Kristina Gruden; Brane Leskošek; Bogdan Mirăuță; Ajay Mishra; Krzysztof Poterlowicz; Olivier Sand; Samantha Wittke; Cătălina Zenoaga-Barbăroşie; Marc Anton</text:p>
          </table:table-cell>
          <table:table-cell office:value-type="string" calcext:value-type="string">
            <text:p>F1000Research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hromosome-scale Solanum pennellii and Solanum cheesmaniae genome assemblies reveal structural variants, repeat content and recombination barriers of the tomato clade</text:p>
          </table:table-cell>
          <table:table-cell office:value-type="string" calcext:value-type="string">
            <text:p>Roven Rommel Fuentes; Zahra Zangishei; Elias Primetis; Yazhong Wang; Joiselle Blanche Fernandes; Tamara Susanto; Qichao Lian; Bruno Hüettel; Saleh Alseekh; Björn Usadel; Charles J. Underwood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 fungal root endophyte functionally complements host immunity and mitigates natural immune variation in Arabidopsis</text:p>
          </table:table-cell>
          <table:table-cell office:value-type="string" calcext:value-type="string">
            <text:p>Laura Armbruster; Christopher Stephens; Vivien Joisten-Rosenthal; Tim Thomsen; Nick Dunken; Renan Granado; Stanislav Kopřiva; Juliette de Meaux; Gregor Langen; Anna Kopřivová; Björn Usadel; Alga Zuccaro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White paper: standards for handling and analyzing plant pan-genomes</text:p>
          </table:table-cell>
          <table:table-cell office:value-type="string" calcext:value-type="string">
            <text:p>Marc C. Heuermann; Sebastian Beier; Heidrun Gundlach; Jorge Álvarez-Jarreta; Keywan Hassani‐Pak; Patrick König; Anne Fiebig; Tim Godec; Kristina Gruden; Nadja Nolte; Marko Petek; Uwe Scholz; Maja Zagorščak; Klaas Vandepoele; Michiel Van Bel</text:p>
          </table:table-cell>
          <table:table-cell office:value-type="string" calcext:value-type="string">
            <text:p>F1000Research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eyond the tuber: crafting high-value molecules from potato residues</text:p>
          </table:table-cell>
          <table:table-cell office:value-type="string" calcext:value-type="string">
            <text:p>Marilia Bueno Da Silva; Anika Wiese-Klinkenberg; Florian M. W. Grundler; Björn Usadel; Franziska Genzel; Thomas Classen; Jörg Pietruszka</text:p>
          </table:table-cell>
          <table:table-cell office:value-type="string" calcext:value-type="string">
            <text:p>Phytochemistry Letters</text:p>
          </table:table-cell>
          <table:table-cell/>
          <table:table-cell office:value-type="string" calcext:value-type="string">
            <text:p>IBG-1</text:p>
          </table:table-cell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46" meta:object-count="0"/>
    <meta:generator>LibreOffice/26.2.4.2$Linux_X86_64 LibreOffice_project/620$Build-2</meta:generator>
  </office:meta>
</office:document-meta>
</file>