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224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6429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2.5047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BEL-FRET bridges the timescale gap in single-molecule measurements of the structural dynamics in the A2A adenosine receptor</text:p>
          </table:table-cell>
          <table:table-cell office:value-type="string" calcext:value-type="string">
            <text:p>Maslov, Ivan; Borshchevskiy, Valentin; Pérez, Iván; Cherezov, Vadim; Hofkens, Johan; Hendrix, Jelle; Börsch, Michael; Gensch, Thomas</text:p>
          </table:table-cell>
          <table:table-cell office:value-type="string" calcext:value-type="string">
            <text:p>Communications chemistry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LC26A11 is an atypical solute carrier with dual transport-channel function mediating lysosomal sulfate transport</text:p>
          </table:table-cell>
          <table:table-cell office:value-type="string" calcext:value-type="string">
            <text:p>Kuhn, Benedikt T.; Kovermann, Peter; Haddad, Bassam; Rasmussen, Tim; Hove, Tamsanqa T.; Bungert-Plümke, Stefanie; Böttcher, Bettina; Machtens, Jan-Philipp; Fahlke, Christoph; Geertsma, Eric R.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veractive EAAT1 Cl− channels impair GABAergic tonic inhibition in SLC1A3-associated episodic ataxia</text:p>
          </table:table-cell>
          <table:table-cell office:value-type="string" calcext:value-type="string">
            <text:p>Kostritskaia, Yulia; Bulla-Miely, Daniela; Engels, Miriam; Meyer, Jan; Berns, Juliane L.; Behuet, Sabrina; Bludau, Sebastian; Rose, Christine R.; Becker, Albert; Gensch, Thomas; Hedrich, Ulrike B. S.; Fahlke, Christoph; Kovermann, Peter</text:p>
          </table:table-cell>
          <table:table-cell office:value-type="string" calcext:value-type="string">
            <text:p>Acta Neuropathologica Communication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HRS-BioSoft, INM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rotoxin B from the South American rattlesnake Crotalus vegrandisblocks voltage-gated calcium channels independent of its intrinsiccatalytic activity</text:p>
          </table:table-cell>
          <table:table-cell office:value-type="string" calcext:value-type="string">
            <text:p>Eicheldinger, Markus; Miranda Laferte, Erick; Castilla, Francisco; Jordan, Nadine; Santiago-Schübel, Beatrix; Hidalgo, Patricia</text:p>
          </table:table-cell>
          <table:table-cell office:value-type="string" calcext:value-type="string">
            <text:p>Toxins</text:p>
          </table:table-cell>
          <table:table-cell office:value-type="string" calcext:value-type="string">
            <text:p>5243, 5244</text:p>
          </table:table-cell>
          <table:table-cell office:value-type="string" calcext:value-type="string">
            <text:p>IB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tramolecular energy transfer to S-nitrosylated Cys residues is at the basis of fluorescence sensitivity to nitric oxide in the blue fluorescent protein mTagBFP2</text:p>
          </table:table-cell>
          <table:table-cell office:value-type="string" calcext:value-type="string">
            <text:p>Bellanova, Lucia; Viappiani, Carlotta; Scarano, Antonio; Bruno, Stefano; Morreale, Keren; Franzen, Arne; Santiago-Schübel, Beatrix; Cupellini, Lorenzo; Svensson, Vera; Drepper, Thomas; Abbruzzetti, Stefania; Delcanale, Pietro; Laneri, Francesca; Sortino, Salvatore; Di Fenza, Armida; Nifosì, Riccardo; Viappiani, Cristiano; Gensch, Thomas</text:p>
          </table:table-cell>
          <table:table-cell office:value-type="string" calcext:value-type="string">
            <text:p>International journal of biological macromolecul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rotonation-dependent substrate release in a bacterial homolog of vesicular glutamate</text:p>
          </table:table-cell>
          <table:table-cell office:value-type="string" calcext:value-type="string">
            <text:p>Plate, Charles; Dmitrieva, Natalia; Gholami, Samira; Alfonso-Prieto, Mercedes; Deshmukh, Sanket A.; Mandelli, Davide; Carloni, Paolo; Fahlke, Christoph</text:p>
          </table:table-cell>
          <table:table-cell office:value-type="string" calcext:value-type="string">
            <text:p>Biophysical journal</text:p>
          </table:table-cell>
          <table:table-cell office:value-type="string" calcext:value-type="string">
            <text:p>5241, 5251, 5252</text:p>
          </table:table-cell>
          <table:table-cell office:value-type="string" calcext:value-type="string">
            <text:p>INM-9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dditional file 1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6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7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7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6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1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8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Additional file 8 of 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Figshare</text:p>
          </table:table-cell>
          <table:table-cell table:number-columns-repeated="2"/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The ZBTB16/CUL3/ROC1 ubiquitin ligase drives the degradation of pathogenic pendrin (SLC26A4) protein variants</text:p>
          </table:table-cell>
          <table:table-cell office:value-type="string" calcext:value-type="string">
            <text:p>Florian Huber; Emanuele Bernardinelli; Bassam G. Haddad; Sophie Klaus; Lennart Weitgasser; Sebastian Roesch; Martin Jakab; Robert Konrat; Jan-Philipp Machtens; Dominique Eladari; Silvia Dossena</text:p>
          </table:table-cell>
          <table:table-cell office:value-type="string" calcext:value-type="string">
            <text:p>Journal of Biomedical Science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Additional file 2 of Overactive EAAT1 Cl− channels impair GABAergic tonic inhibition in SLC1A3-associated episodic ataxia</text:p>
          </table:table-cell>
          <table:table-cell office:value-type="string" calcext:value-type="string">
            <text:p>Yulia Kostritskaia; Daniela Miely; Miriam Engels; Jan Meyer; Juliane L. Berns; Sabrina Behuet; Sebastian Bludau; Christine R. Rose; Albert J. Becker; Thomas Gensch; Ulrike B. S. Hedrich; Christoph Fahlke; Peter Kovermann</text:p>
          </table:table-cell>
          <table:table-cell office:value-type="string" calcext:value-type="string">
            <text:p>Figshare</text:p>
          </table:table-cell>
          <table:table-cell/>
          <table:table-cell office:value-type="string" calcext:value-type="string">
            <text:p>I:(DE-Juel1)ICS-2-20110106, INM-1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Additional file 2 of Overactive EAAT1 Cl− channels impair GABAergic tonic inhibition in SLC1A3-associated episodic ataxia</text:p>
          </table:table-cell>
          <table:table-cell office:value-type="string" calcext:value-type="string">
            <text:p>Yulia Kostritskaia; Daniela Miely; Miriam Engels; Jan Meyer; Juliane L. Berns; Sabrina Behuet; Sebastian Bludau; Christine R. Rose; Albert J. Becker; Thomas Gensch; Ulrike B. S. Hedrich; Christoph Fahlke; Peter Kovermann</text:p>
          </table:table-cell>
          <table:table-cell office:value-type="string" calcext:value-type="string">
            <text:p>Figshare</text:p>
          </table:table-cell>
          <table:table-cell/>
          <table:table-cell office:value-type="string" calcext:value-type="string">
            <text:p>I:(DE-Juel1)ICS-2-20110106, INM-1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Evolutionary gene number variation and functional diversification of retinal EAATs are reflected in expression pattern adaptation</text:p>
          </table:table-cell>
          <table:table-cell office:value-type="string" calcext:value-type="string">
            <text:p>André Lehnherr; Peter Kovermann; Christoph Fahlke; Stephan C. F. Neuhauss; Matthias Gesemann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st of contributors</text:p>
          </table:table-cell>
          <table:table-cell office:value-type="string" calcext:value-type="string">
            <text:p>Y. Ajili; Silvia Alessandrini; Małgorzata Biczysko; Silvia Casassa; Luigi Maria Cavallo; Dibyajyoti Chakravarti; Marta Devodier; Sayan Deb Dutta; Christoph Fahlke; C. Gopalakrishnan; Sonja Grubišić; Yafu Guan; Leonardo Guidoni; Hua Guo; Tobias Henkes; M. Hochlaf; Amir Karton; Mohandas Sanjay Kumar; Vanessa Labet; Marco Mendolicchio; Francesca Mocci; Magdalena Pagacz-Kostrzewa; Konrad Patkowski; Fulvio Perrella; Alessio Petrone; Tomislav Piteša; Paul L. A. Popelier; Nadjib Rais; Chiara Ribaldone; Albert Rimola; Zoi Salta; Marin Sapunar; Kaido Sillar; Nicola Tasinato; Anoopa Thomas</text:p>
          </table:table-cell>
          <table:table-cell office:value-type="string" calcext:value-type="string">
            <text:p>Elsevier eBooks</text:p>
          </table:table-cell>
          <table:table-cell/>
          <table:table-cell office:value-type="string" calcext:value-type="string">
            <text:p>INM-9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volutionary optimization of allosteric activation by Cl &lt;sup&gt;-&lt;/sup&gt; and Cl &lt;sup&gt;-&lt;/sup&gt; conduction in vesicular glutamate transporters</text:p>
          </table:table-cell>
          <table:table-cell office:value-type="string" calcext:value-type="string">
            <text:p>Arne Franzen; Sabine Balfanz; A. Baumann</text:p>
          </table:table-cell>
          <table:table-cell table:number-columns-repeated="3"/>
          <table:table-cell office:value-type="date" office:date-value="2026-03-03" calcext:value-type="date">
            <text:p>03/03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01" meta:object-count="0"/>
    <meta:generator>LibreOffice/26.2.4.2$Linux_X86_64 LibreOffice_project/620$Build-2</meta:generator>
  </office:meta>
</office:document-meta>
</file>