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7957in"/>
    </style:style>
    <style:style style:name="co2" style:family="table-column">
      <style:table-column-properties fo:break-before="auto" style:column-width="7.2083in"/>
    </style:style>
    <style:style style:name="co3" style:family="table-column">
      <style:table-column-properties fo:break-before="auto" style:column-width="3.256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lectric response of multiarm protein crystals</text:p>
          </table:table-cell>
          <table:table-cell office:value-type="string" calcext:value-type="string">
            <text:p>Kang, Kyongok; Platten, Florian; Ray, Debes</text:p>
          </table:table-cell>
          <table:table-cell office:value-type="string" calcext:value-type="string">
            <text:p>Physical review / 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3D-manufactured non-isothermal glass cell for thermophoretic measurements</text:p>
          </table:table-cell>
          <table:table-cell office:value-type="string" calcext:value-type="string">
            <text:p>Lee, Namkyu; Wiegand, Simone</text:p>
          </table:table-cell>
          <table:table-cell office:value-type="string" calcext:value-type="string">
            <text:p>Applied thermal engineering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ydrophilicity controls thermodiffusion in alkylammonium chlorides</text:p>
          </table:table-cell>
          <table:table-cell office:value-type="string" calcext:value-type="string">
            <text:p>Rudani, Binny A.; Kriegs, Hartmut; Wiegand, Simone</text:p>
          </table:table-cell>
          <table:table-cell office:value-type="string" calcext:value-type="string">
            <text:p>The European physical journal / 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semimicroscopic model to describe nonmonotonic stress relaxation of associative polymer networks</text:p>
          </table:table-cell>
          <table:table-cell office:value-type="string" calcext:value-type="string">
            <text:p>Briels, Willem; Dhont, Jan K.G.</text:p>
          </table:table-cell>
          <table:table-cell office:value-type="string" calcext:value-type="string">
            <text:p>Journal of rheology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odeling crossflow filtration: Effect of shear on particle-enriched polarization and cake layers</text:p>
          </table:table-cell>
          <table:table-cell office:value-type="string" calcext:value-type="string">
            <text:p>Park, Gunwoo; Dhont, Jan K. G.; Nägele, Gerhard</text:p>
          </table:table-cell>
          <table:table-cell office:value-type="string" calcext:value-type="string">
            <text:p>The journal of chemical physics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heology of rod-like chains in the isotropic phase</text:p>
          </table:table-cell>
          <table:table-cell office:value-type="string" calcext:value-type="string">
            <text:p>Yan, Zhi-Chao; Xie, Jiyun; Tian, Xiaofei; Liu, Qinhang; Lettinga, M.P.</text:p>
          </table:table-cell>
          <table:table-cell office:value-type="string" calcext:value-type="string">
            <text:p>Current opinion in colloid &amp; interface science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lectrochemically Tunable 3 ω Platform for Thermal Characterization and Composition Sensing in Liquids</text:p>
          </table:table-cell>
          <table:table-cell office:value-type="string" calcext:value-type="string">
            <text:p>Csongor Tibor Urbán; Soroush Bakhshi Sichani; Christ Glorieux; M.P. Lettinga; Patrick Wagner</text:p>
          </table:table-cell>
          <table:table-cell office:value-type="string" calcext:value-type="string">
            <text:p>physica status solidi (a)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pontaneous Cell Detachment from Temperature Gradients: Getting the Method Ready for Antimicrobial Drug Testing at Cell Culture Level</text:p>
          </table:table-cell>
          <table:table-cell office:value-type="string" calcext:value-type="string">
            <text:p>Soroush Bakhshi Sichani; Christ Glorieux; Jonas Gruber; Derick Yongabi; M.P. Lettinga; Patrick Wagner</text:p>
          </table:table-cell>
          <table:table-cell office:value-type="string" calcext:value-type="string">
            <text:p>Senso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6" meta:object-count="0"/>
    <meta:generator>LibreOffice/26.2.4.2$Linux_X86_64 LibreOffice_project/620$Build-2</meta:generator>
  </office:meta>
</office:document-meta>
</file>