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1.9862in"/>
    </style:style>
    <style:style style:name="co2" style:family="table-column">
      <style:table-column-properties fo:break-before="auto" style:column-width="17.5165in"/>
    </style:style>
    <style:style style:name="co3" style:family="table-column">
      <style:table-column-properties fo:break-before="auto" style:column-width="5.3075in"/>
    </style:style>
    <style:style style:name="co4" style:family="table-column">
      <style:table-column-properties fo:break-before="auto" style:column-width="1.323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CE-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Optimisation of district heating network separation: An extended approach for partial transformation of large-scale network structures</text:p>
          </table:table-cell>
          <table:table-cell office:value-type="string" calcext:value-type="string">
            <text:p>Stock, Jan; Xhonneux, André; Müller, Dirk</text:p>
          </table:table-cell>
          <table:table-cell office:value-type="string" calcext:value-type="string">
            <text:p>Energy</text:p>
          </table:table-cell>
          <table:table-cell table:style-name="ce1" office:value-type="string" calcext:value-type="string">
            <text:p>1122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Predicting the equivalent alkane carbon number of oils using graph neural networks and quantum mechanical descriptors</text:p>
          </table:table-cell>
          <table:table-cell office:value-type="string" calcext:value-type="string">
            <text:p>Brozos, Christoforos; Bhattacharya, Sandip; Rittig, Jan G.; Akanny, Elie; Eiden, Philipp; Mitsos, Alexander</text:p>
          </table:table-cell>
          <table:table-cell office:value-type="string" calcext:value-type="string">
            <text:p>Computers &amp; chemical engineering</text:p>
          </table:table-cell>
          <table:table-cell table:style-name="ce1" office:value-type="string" calcext:value-type="string">
            <text:p>899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MPC-Based Multifunctional V2G Operation in Multienergy Systems</text:p>
          </table:table-cell>
          <table:table-cell office:value-type="string" calcext:value-type="string">
            <text:p>Li, Chuan; Carta, Daniele; De Din, Edoardo; Benigni, Andrea</text:p>
          </table:table-cell>
          <table:table-cell office:value-type="string" calcext:value-type="string">
            <text:p>IEEE open journal of the Industrial Electronics Society</text:p>
          </table:table-cell>
          <table:table-cell office:value-type="string" calcext:value-type="string">
            <text:p>1121, 1122, 1123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Integrated Recycling of Polylactide using Biomass into Renewable Fuels: A Combined Experimental and Computational Design Approach</text:p>
          </table:table-cell>
          <table:table-cell office:value-type="string" calcext:value-type="string">
            <text:p>Ascani, Moreno; Burkart, Lisa; Ackermann, Philipp; Becker, Tabea; Panofen, Marian; Mitsos, Alexander; Herres-Pawlis, Sonja</text:p>
          </table:table-cell>
          <table:table-cell office:value-type="string" calcext:value-type="string">
            <text:p>Sustainable energy &amp; fuels</text:p>
          </table:table-cell>
          <table:table-cell table:style-name="ce1" office:value-type="string" calcext:value-type="string">
            <text:p>899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Optimal experimental design for guaranteed parameter estimation with rigorous formulation of the embedded liquid-liquid equilibrium</text:p>
          </table:table-cell>
          <table:table-cell office:value-type="string" calcext:value-type="string">
            <text:p>Jungen, Daniel; Laub, Jan-Frederic; Mitsos, Alexander</text:p>
          </table:table-cell>
          <table:table-cell office:value-type="string" calcext:value-type="string">
            <text:p>Chemical engineering science</text:p>
          </table:table-cell>
          <table:table-cell table:style-name="ce1" office:value-type="string" calcext:value-type="string">
            <text:p>899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Nonlinear model order reduction of dynamical systems in process engineering: review and comparison</text:p>
          </table:table-cell>
          <table:table-cell office:value-type="string" calcext:value-type="string">
            <text:p>Schulze, Jan C.; Mitsos, Alexander</text:p>
          </table:table-cell>
          <table:table-cell office:value-type="string" calcext:value-type="string">
            <text:p>Nonlinear dynamics</text:p>
          </table:table-cell>
          <table:table-cell table:style-name="ce1" office:value-type="string" calcext:value-type="string">
            <text:p>899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Clapeyron neural networks for single-species vapor–liquid equilibria</text:p>
          </table:table-cell>
          <table:table-cell office:value-type="string" calcext:value-type="string">
            <text:p>Pavšek, Jan; Mitsos, Alexander; Sim, Elvis J.; Rittig, Jan G.</text:p>
          </table:table-cell>
          <table:table-cell office:value-type="string" calcext:value-type="string">
            <text:p>Computers &amp; chemical engineering</text:p>
          </table:table-cell>
          <table:table-cell table:style-name="ce1" office:value-type="string" calcext:value-type="string">
            <text:p>899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End-to-end reinforcement learning of Koopman models for eNMPC of an air separation unit</text:p>
          </table:table-cell>
          <table:table-cell office:value-type="string" calcext:value-type="string">
            <text:p>Mayfrank, Daniel; Dernek, Kayra; Lang, Laura; Mitsos, Alexander; Dahmen, Manuel</text:p>
          </table:table-cell>
          <table:table-cell office:value-type="string" calcext:value-type="string">
            <text:p>Computers &amp; chemical engineering</text:p>
          </table:table-cell>
          <table:table-cell table:style-name="ce1" office:value-type="string" calcext:value-type="string">
            <text:p>1121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Robust energy system design via semi-infinite programming</text:p>
          </table:table-cell>
          <table:table-cell office:value-type="string" calcext:value-type="string">
            <text:p>Wedemeyer, Moritz; Cramer, Eike; Mitsos, Alexander; Dahmen, Manuel</text:p>
          </table:table-cell>
          <table:table-cell office:value-type="string" calcext:value-type="string">
            <text:p>Optimization and engineering</text:p>
          </table:table-cell>
          <table:table-cell table:style-name="ce1" office:value-type="string" calcext:value-type="string">
            <text:p>1121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Gas crossover in PEM electrolyzers: Experimental validation and improved oxygen crossover model</text:p>
          </table:table-cell>
          <table:table-cell office:value-type="string" calcext:value-type="string">
            <text:p>Dörner, Sven; Mitsos, Alexander; Bongartz, Dominik</text:p>
          </table:table-cell>
          <table:table-cell office:value-type="string" calcext:value-type="string">
            <text:p>Chemical engineering science</text:p>
          </table:table-cell>
          <table:table-cell table:style-name="ce1" office:value-type="string" calcext:value-type="string">
            <text:p>899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Simultaneous design of microbe and bioreactor</text:p>
          </table:table-cell>
          <table:table-cell office:value-type="string" calcext:value-type="string">
            <text:p>Ziegler, Anita L.; Stumm, Marc-Daniel; Prömper, Tim; Steimann, Thomas; Magnus, Jørgen; Mitsos, Alexander</text:p>
          </table:table-cell>
          <table:table-cell office:value-type="string" calcext:value-type="string">
            <text:p>Computers &amp; chemical engineering</text:p>
          </table:table-cell>
          <table:table-cell table:style-name="ce1" office:value-type="string" calcext:value-type="string">
            <text:p>899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Working fluid screening for ORC-based Carnot batteries by deterministic global optimization of design and nominal operation</text:p>
          </table:table-cell>
          <table:table-cell office:value-type="string" calcext:value-type="string">
            <text:p>Lüthje, Jannik T.; Langiu, Marco; Mitsos, Alexander</text:p>
          </table:table-cell>
          <table:table-cell office:value-type="string" calcext:value-type="string">
            <text:p>Optimization and engineering</text:p>
          </table:table-cell>
          <table:table-cell table:style-name="ce1" office:value-type="string" calcext:value-type="string">
            <text:p>899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Uncertainty-aware design assessment of local multi-energy system under joint energy and reserve market participation</text:p>
          </table:table-cell>
          <table:table-cell office:value-type="string" calcext:value-type="string">
            <text:p>Glücker, Philipp; Mhanna, Sleiman; Pesch, Thiemo; Mancarella, Pierluigi; Benigni, Andrea</text:p>
          </table:table-cell>
          <table:table-cell office:value-type="string" calcext:value-type="string">
            <text:p>Sustainable energy, grids and networks</text:p>
          </table:table-cell>
          <table:table-cell table:style-name="ce1" office:value-type="string" calcext:value-type="string">
            <text:p>1122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Environmental Potential Of Co-Transporting Hydrogen In Natural Gas Pipelines Followed By Electrochemical Hydrogen Compression</text:p>
          </table:table-cell>
          <table:table-cell office:value-type="string" calcext:value-type="string">
            <text:p>Anand, Karan; Prokopou, Georgia Ioanna; Zängler, Wibke; Nguyen, Vu Phong; Pötting, Hendrik; Keller, Robert; Mitsos, Alexander; Wessling, Matthias; von der Assen, Niklas</text:p>
          </table:table-cell>
          <table:table-cell office:value-type="string" calcext:value-type="string">
            <text:p>International journal of hydrogen energy</text:p>
          </table:table-cell>
          <table:table-cell table:style-name="ce1" office:value-type="string" calcext:value-type="string">
            <text:p>899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Molecular machine learning in chemical process design</text:p>
          </table:table-cell>
          <table:table-cell office:value-type="string" calcext:value-type="string">
            <text:p>Rittig, Jan G; Dahmen, Manuel; Grohe, Martin; Schwaller, Philippe; Mitsos, Alexander</text:p>
          </table:table-cell>
          <table:table-cell office:value-type="string" calcext:value-type="string">
            <text:p>Current opinion in chemical engineering</text:p>
          </table:table-cell>
          <table:table-cell table:style-name="ce1" office:value-type="string" calcext:value-type="string">
            <text:p>1121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Unlocking reactive power potential of industrial processes for voltage support through scheduling optimization</text:p>
          </table:table-cell>
          <table:table-cell office:value-type="string" calcext:value-type="string">
            <text:p>Glücker, Philipp; Germscheid, Sonja H. M.; Ojeda, Ariana; Benigni, Andrea; Dahmen, Manuel; Pesch, Thiemo</text:p>
          </table:table-cell>
          <table:table-cell office:value-type="string" calcext:value-type="string">
            <text:p>Computers &amp; chemical engineering</text:p>
          </table:table-cell>
          <table:table-cell office:value-type="string" calcext:value-type="string">
            <text:p>1121, 1122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Impact of heat demand integration on optimal design and operation of renewable-based electrolyzer system</text:p>
          </table:table-cell>
          <table:table-cell office:value-type="string" calcext:value-type="string">
            <text:p>Dibos, Sina; Pesch, Thiemo; Benigni, Andrea</text:p>
          </table:table-cell>
          <table:table-cell office:value-type="string" calcext:value-type="string">
            <text:p>Energy</text:p>
          </table:table-cell>
          <table:table-cell office:value-type="string" calcext:value-type="string">
            <text:p>1122, 1123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Well-to-Wheel Design of Renewable Fuels for Future Spark-Ignition Engines</text:p>
          </table:table-cell>
          <table:table-cell office:value-type="string" calcext:value-type="string">
            <text:p>Ackermann, Philipp; Panofen, Marian; Burkardt, Patrick; Lehrheuer, Bastian; Viell, Jörn; Pischinger, Stefan; Mitsos, Alexander; Dahmen, Manuel</text:p>
          </table:table-cell>
          <table:table-cell office:value-type="string" calcext:value-type="string">
            <text:p>Energy &amp; fuels</text:p>
          </table:table-cell>
          <table:table-cell table:style-name="ce1" office:value-type="string" calcext:value-type="string">
            <text:p>1121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Low-Latency QKD Protection of Synchrophasor Data Using a Low-Cost PMU</text:p>
          </table:table-cell>
          <table:table-cell office:value-type="string" calcext:value-type="string">
            <text:p>Albanese, Mario; Hamila, Roua; Carta, Daniele; Ponci, Ferdinanda; Benigni, Andrea</text:p>
          </table:table-cell>
          <table:table-cell office:value-type="string" calcext:value-type="string">
            <text:p>2026 8th Global Power, Energy and Communication Conference (GPECOM)</text:p>
          </table:table-cell>
          <table:table-cell office:value-type="string" calcext:value-type="string">
            <text:p>1121, 1122, 1123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Model-Based Design and Operational Optimization of HPC Waste Heat Recovery and High-Temperature Aquifer Thermal Energy Storage in Existing Energy Infrastructures</text:p>
          </table:table-cell>
          <table:table-cell office:value-type="string" calcext:value-type="string">
            <text:p>Hampel, Niclas; Xhonneux, André; Müller, Dirk</text:p>
          </table:table-cell>
          <table:table-cell/>
          <table:table-cell table:style-name="ce1" office:value-type="string" calcext:value-type="string">
            <text:p>1122</text:p>
          </table:table-cell>
          <table:table-cell/>
          <table:table-cell office:value-type="date" office:date-value="2026-08-25" calcext:value-type="date">
            <text:p>08/25/26</text:p>
          </table:table-cell>
        </table:table-row>
        <table:table-row table:style-name="ro1">
          <table:table-cell office:value-type="string" calcext:value-type="string">
            <text:p>A consistent use of the Lee–Kesler model</text:p>
          </table:table-cell>
          <table:table-cell office:value-type="string" calcext:value-type="string">
            <text:p>Maik Gentsch; Moreno Ascani; Steffi Knorn; Alexander Mitsos</text:p>
          </table:table-cell>
          <table:table-cell office:value-type="string" calcext:value-type="string">
            <text:p>Fluid Phase Equilibria</text:p>
          </table:table-cell>
          <table:table-cell table:number-columns-repeated="2"/>
          <table:table-cell office:value-type="date" office:date-value="2026-08-11" calcext:value-type="date">
            <text:p>08/11/26</text:p>
          </table:table-cell>
        </table:table-row>
        <table:table-row table:style-name="ro1">
          <table:table-cell office:value-type="string" calcext:value-type="string">
            <text:p>Neural-based Closed-loop Framework for Pseudo-Measurements Generation in Distribution System State Estimation</text:p>
          </table:table-cell>
          <table:table-cell office:value-type="string" calcext:value-type="string">
            <text:p>Manuela Pasella; Andrea Benigni; B. Cannas; Daniele Carta; Carlo Muscas; Paolo Attilio Pegoraro; F. Pisano; Carlo Sitzia</text:p>
          </table:table-cell>
          <table:table-cell office:value-type="string" calcext:value-type="string">
            <text:p>IEEE Open Journal of Instrumentation and Measurement</text:p>
          </table:table-cell>
          <table:table-cell table:number-columns-repeated="2"/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Understanding the European energy crisis through structural causal models</text:p>
          </table:table-cell>
          <table:table-cell office:value-type="string" calcext:value-type="string">
            <text:p>Sarah Schreyer; A. Tausendfreund; Florian Immig; Ulrich Oberhofer; Julius Trebbien; Aaron Praktiknjo; Benjamin Schäfer; Dirk Witthaut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wo-Stage Stochastic Integrated Product and Process Design for Conceptual Design of Flexible Sustainable Production Plants</text:p>
          </table:table-cell>
          <table:table-cell office:value-type="string" calcext:value-type="string">
            <text:p>Marian Panofen; Jakob Hoch; Bo Li; Alexander Mitsos; Manuel Dahmen</text:p>
          </table:table-cell>
          <table:table-cell office:value-type="string" calcext:value-type="string">
            <text:p>Industrial &amp; Engineering Chemistry Research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stimating dense-packed zone height in liquid–liquid separation: A physics-informed neural network approach</text:p>
          </table:table-cell>
          <table:table-cell office:value-type="string" calcext:value-type="string">
            <text:p>Mehmet Velioglu; Song Zhai; Alexander Mitsos; Adel Mhamdi; Andreas Jupke; Manuel Dahmen</text:p>
          </table:table-cell>
          <table:table-cell office:value-type="string" calcext:value-type="string">
            <text:p>Chemical Engineering Journal</text:p>
          </table:table-cell>
          <table:table-cell/>
          <table:table-cell office:value-type="string" calcext:value-type="string">
            <text:p>IBG-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istribution System State Estimation by Correlated Gaussian Processes</text:p>
          </table:table-cell>
          <table:table-cell office:value-type="string" calcext:value-type="string">
            <text:p>Maximilian Buechel; Marcel Zimmer; Daniele Carta; Andrea Benigni</text:p>
          </table:table-cell>
          <table:table-cell office:value-type="string" calcext:value-type="string">
            <text:p>IEEE Transactions on Instrumentation and Measurement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ata-driven conditional flexibility index</text:p>
          </table:table-cell>
          <table:table-cell office:value-type="string" calcext:value-type="string">
            <text:p>Moritz Wedemeyer; Eike Cramer; Alexander Mitsos; Manuel Dahmen</text:p>
          </table:table-cell>
          <table:table-cell office:value-type="string" calcext:value-type="string">
            <text:p>Computers &amp; Chemical Engineering</text:p>
          </table:table-cell>
          <table:table-cell/>
          <table:table-cell office:value-type="string" calcext:value-type="string">
            <text:p>IEK-10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DeepEOSNet: Capturing the dependency on thermodynamic state in property prediction tasks</text:p>
          </table:table-cell>
          <table:table-cell office:value-type="string" calcext:value-type="string">
            <text:p>Jan Pavšek; Alexander Mitsos; Manuel Dahmen; Tai Xuan Tan; Jan G. Rittig</text:p>
          </table:table-cell>
          <table:table-cell office:value-type="string" calcext:value-type="string">
            <text:p>Computers &amp; Chemical Engineering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arameter Estimation of Power Electronic Converter by Affine Physics-Informed Gaussian Processes</text:p>
          </table:table-cell>
          <table:table-cell office:value-type="string" calcext:value-type="string">
            <text:p>Marcel Zimmer; Matthew Milton; D. Cucak; Thiemo Pesch; Herbert L. Ginn; Andrea Benigni</text:p>
          </table:table-cell>
          <table:table-cell office:value-type="string" calcext:value-type="string">
            <text:p>IEEE Transactions on Power Electron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hase locking and multistability in the topological Kuramoto model on cell complexes</text:p>
          </table:table-cell>
          <table:table-cell office:value-type="string" calcext:value-type="string">
            <text:p>Iva Bačić; Michael T. Schaub; Jürgen Kurths; Dirk Witthaut</text:p>
          </table:table-cell>
          <table:table-cell office:value-type="string" calcext:value-type="string">
            <text:p>Nature Communications</text:p>
          </table:table-cell>
          <table:table-cell table:number-columns-repeated="2"/>
          <table:table-cell office:value-type="date" office:date-value="2026-07-27" calcext:value-type="date">
            <text:p>07/27/26</text:p>
          </table:table-cell>
        </table:table-row>
        <table:table-row table:style-name="ro1">
          <table:table-cell office:value-type="string" calcext:value-type="string">
            <text:p>Hierarchical Operation of Large-Scale Multi-Energy Systems with Real-Time V2G and Heat Pump Control</text:p>
          </table:table-cell>
          <table:table-cell office:value-type="string" calcext:value-type="string">
            <text:p>Chuan Li; Daniele Carta; Edoardo De Din; Andrea Benigni</text:p>
          </table:table-cell>
          <table:table-cell office:value-type="string" calcext:value-type="string">
            <text:p>IEEE Transactions on Smart Grid</text:p>
          </table:table-cell>
          <table:table-cell table:number-columns-repeated="2"/>
          <table:table-cell office:value-type="date" office:date-value="2026-07-21" calcext:value-type="date">
            <text:p>07/21/26</text:p>
          </table:table-cell>
        </table:table-row>
        <table:table-row table:style-name="ro1">
          <table:table-cell office:value-type="string" calcext:value-type="string">
            <text:p>New formulations for linear optimal power flow with topology optimization</text:p>
          </table:table-cell>
          <table:table-cell office:value-type="string" calcext:value-type="string">
            <text:p>Dirk Witthaut; Lars Schew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ttributing the Effects of Multiple Line Outages Via Shapley Values</text:p>
          </table:table-cell>
          <table:table-cell office:value-type="string" calcext:value-type="string">
            <text:p>Iva Bačić; Philipp Böttcher; Dirk Witthaut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Comparative Life Cycle Assessment of Electrochemical and Conventional Regeneration Pathways in KOH-Based Direct Air Capture Systems</text:p>
          </table:table-cell>
          <table:table-cell office:value-type="string" calcext:value-type="string">
            <text:p>Zoi Drakopoulou; Dominik Bongartz; Alexander Mitsos</text:p>
          </table:table-cell>
          <table:table-cell office:value-type="string" calcext:value-type="string">
            <text:p>Systems and Control Transaction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libDIPS: An Open-Source Platform for Global Optimization of Hierarchical Optimization Problems</text:p>
          </table:table-cell>
          <table:table-cell office:value-type="string" calcext:value-type="string">
            <text:p>Adrian W. Lipow; Aron Zingler; Alexander Mitsos</text:p>
          </table:table-cell>
          <table:table-cell office:value-type="string" calcext:value-type="string">
            <text:p>Systems and Control Transaction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Towards PowerMarketSim - A Tight and Compact Unit Commitment Formulation for Europe’s 15-Minute Day-Ahead Electricity Market</text:p>
          </table:table-cell>
          <table:table-cell office:value-type="string" calcext:value-type="string">
            <text:p>Andrea Benigni; Thiemo Pesch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Benchmark Test Grids for Coupled Power and Gas Systems Studies</text:p>
          </table:table-cell>
          <table:table-cell office:value-type="string" calcext:value-type="string">
            <text:p>Junjie Zhang; Marcel Zimmer; Thiemo Pesch; Andrea Benigni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 GPU-based Newton–Raphson Algorithm for Power Flow under Topology Changes</text:p>
          </table:table-cell>
          <table:table-cell office:value-type="string" calcext:value-type="string">
            <text:p>Dirk Witthaut; Lars Schewe</text:p>
          </table:table-cell>
          <table:table-cell table:number-columns-repeated="3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Adaptive blind control using deep learning methods</text:p>
          </table:table-cell>
          <table:table-cell office:value-type="string" calcext:value-type="string">
            <text:p>Ghadeer Derbas; André Xhonneux; Dirk Müller</text:p>
          </table:table-cell>
          <table:table-cell office:value-type="string" calcext:value-type="string">
            <text:p>Journal of Physics Conference Series</text:p>
          </table:table-cell>
          <table:table-cell/>
          <table:table-cell office:value-type="string" calcext:value-type="string">
            <text:p>IAS-7</text:p>
          </table:table-cell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Sensor network metrology: Current state and future directions</text:p>
          </table:table-cell>
          <table:table-cell office:value-type="string" calcext:value-type="string">
            <text:p>Shahin Tabandeh; Sara Pourjamal; Peter Harris; Maximilian Gruber; Peter Friis Østergaard; Martha Arbayani Zaidan; Tuukka Petäjä; Maitane Iturrate‐Garcia; M. Davidović; Marcel van Dijk; André Xhonneux; Andrea Merlone; J. A. Sousa; Jonathan Pearce</text:p>
          </table:table-cell>
          <table:table-cell office:value-type="string" calcext:value-type="string">
            <text:p>Measurement Sensors</text:p>
          </table:table-cell>
          <table:table-cell table:number-columns-repeated="2"/>
          <table:table-cell office:value-type="date" office:date-value="2026-02-22" calcext:value-type="date">
            <text:p>02/22/26</text:p>
          </table:table-cell>
        </table:table-row>
        <table:table-row table:style-name="ro1">
          <table:table-cell office:value-type="string" calcext:value-type="string">
            <text:p>D5.3 – Report on evaluation of use cases and KPIs evaluation</text:p>
          </table:table-cell>
          <table:table-cell office:value-type="string" calcext:value-type="string">
            <text:p>Daniele Carta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Guidelines for data quality, measurement uncertainty, and traceability in sensor networks</text:p>
          </table:table-cell>
          <table:table-cell office:value-type="string" calcext:value-type="string">
            <text:p>Johansen, Mads; Tabandeh, Shahin; Pearce, Jonathan; Tucker, Declan; Vedurmudi, Anupam Prasad; Iturrate-Garcia, Maitane; Zaidan, Martha Arbayani; Davidovic, Milos; Alexander Holtwerth; André Xhonneux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Guidelines for data quality, measurement uncertainty, and traceability in sensor networks</text:p>
          </table:table-cell>
          <table:table-cell office:value-type="string" calcext:value-type="string">
            <text:p>Johansen, Mads; Tabandeh, Shahin; Pearce, Jonathan; Tucker, Declan; Vedurmudi, Anupam Prasad; Iturrate-Garcia, Maitane; Zaidan, Martha Arbayani; Davidovic, Milos; Alexander Holtwerth; André Xhonneux</text:p>
          </table:table-cell>
          <table:table-cell office:value-type="string" calcext:value-type="string">
            <text:p>Zenodo (CERN European Organization for Nuclear Research)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Best Practice in der Nachhaltigkeit: Forschungszentrum Jülich</text:p>
          </table:table-cell>
          <table:table-cell office:value-type="string" calcext:value-type="string">
            <text:p>André Xhonneux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Automation in sensor network metrology: An overview of methods and their implementations</text:p>
          </table:table-cell>
          <table:table-cell office:value-type="string" calcext:value-type="string">
            <text:p>Liming Xu; Zheng Ge; Alexandra Brintrup; Maximilian Gruber; Shahin Tabandeh; Martha Arbayani Zaidan; André Xhonneux; Jonathan Pearce</text:p>
          </table:table-cell>
          <table:table-cell office:value-type="string" calcext:value-type="string">
            <text:p>Measurement Sensor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5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04" meta:object-count="0"/>
    <meta:generator>LibreOffice/26.2.4.2$Linux_X86_64 LibreOffice_project/620$Build-2</meta:generator>
  </office:meta>
</office:document-meta>
</file>