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4.5744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4.2661in"/>
    </style:style>
    <style:style style:name="co4" style:family="table-column">
      <style:table-column-properties fo:break-before="auto" style:column-width="0.4646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CE-3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tmospheric Simulation Chambers in the ACTRIS Research Infrastructure</text:p>
          </table:table-cell>
          <table:table-cell office:value-type="string" calcext:value-type="string">
            <text:p>Fuchs, Hendrik; Illmann, Niklas; Muñoz, Amalia; Ródenas, Mila; Picquet-Varrault, Bénédicte; Alfarra, M. Rami; Arsene, Cecilia; Bejan, Iustinian G.; Bell, David M.; Bilde, Merete; Böhmländer, Alexander; Campos-Pineda, Mixtli; Cazaunau, Mathieu; Coll, Patrice; Daële, Véronique; Di Biagio, Claudia; Flynn, Michael; Formenti, Paola; Herrmann, Hartmut; Höhler, Kristina; Hohaus, Thorsten; Johnson, Matthew S.; Juurola, Eija; Kivekäs, Niku; Kaiser, Jan; Kaltsonoudis, Christos; Laj, Paolo; Massabò, Dario; Mazzei, Federico; McFiggans, Gordon; McGillen, Max R.; Mellouki, Abdelwahid; Mettke, Peter; Möhler, Ottmar; Mothes, Falk; Niedermeier, Dennis; Novelli, Anna; Olariu, Romeo I.; Pandis, Spyros N.; Patroescu-Klotz, Iulia; Petracca Altieri, Rosa Maria; Prati, Paolo; Roman, Claudiu; Ruth, Albert A.; Saathoff, Harald; Schmalfuß, Silvio; Stratmann, Frank; Vernocchi, Virginia; Voliotis, Aristeidis; Voigtländer, Jens; Virtanen, Annele; Wahner, Andreas; Wagner, Robert; Wenger, John; Zorn, Sören; Wiesen, Peter; Doussin, Jean-Francois</text:p>
          </table:table-cell>
          <table:table-cell office:value-type="string" calcext:value-type="string">
            <text:p>Atmospheric measurement techniques</text:p>
          </table:table-cell>
          <table:table-cell table:style-name="ce1" office:value-type="string" calcext:value-type="string">
            <text:p>2111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High-resolution source apportionment and health risks of PM2.5-bound trace elements across a major Indian city: Seasonal and diurnal insights from a multi-site campaign using a mobile laboratory platform</text:p>
          </table:table-cell>
          <table:table-cell office:value-type="string" calcext:value-type="string">
            <text:p>Lakra, Akanksha; Kumar, Ambasht; Sethi, Davender; Bhowmik, Himadri Sekhar; Jain, Vaishali; Tripathi, Sachchida Nand</text:p>
          </table:table-cell>
          <table:table-cell office:value-type="string" calcext:value-type="string">
            <text:p>Atmospheric environment</text:p>
          </table:table-cell>
          <table:table-cell table:style-name="ce1" office:value-type="string" calcext:value-type="string">
            <text:p>2111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Gas-particle partitioning, molecular weight, and yield of organic nitrate under different urban VOC, NO x , and oxidation conditions during SAPHIR-CHANEL campaign</text:p>
          </table:table-cell>
          <table:table-cell office:value-type="string" calcext:value-type="string">
            <text:p>Nursanto, Farhan R.; He, Quanfu; van de Wouw, Sophia; Zanders, Annika; Hohaus, Thorsten; Kroese, Willem S. J.; Wegener, Robert; Adam, Max Gerrit; Winter, Benjamin; Dubus, René; Kesper, Lukas; Rohrer, Franz; Wang, Yuwei; Matthews, Emily; Voliotis, Aristeidis; Bannan, Thomas J.; McFiggans, Gordon; Coe, Hugh; Wu, Yizhen; Roska, Milan; Canagaratna, Manjula; Alton, Mitch; Coggon, Matthew M.; Stockwell, Chelsea E.; Bates, Kelvin H.; Pfannerstill, Eva Y.; Zorn, Sören R.; Wang, Hui; Riva, Matthieu; Perrier, Sebastien; Yang, Boxing; Liu, Lu; Novelli, Anna; Färber, Michelle; Fuchs, Hendrik; Marcillo Lara, Andrea Carolina; Grasse, Achim; Wesolek, Christian; Tillmann, Ralf; Holzinger, Rupert; Krol, Maarten C.; Gkatzelis, Georgios; Fry, Juliane</text:p>
          </table:table-cell>
          <table:table-cell office:value-type="string" calcext:value-type="string">
            <text:p>Atmospheric chemistry and physics</text:p>
          </table:table-cell>
          <table:table-cell table:style-name="ce1" office:value-type="string" calcext:value-type="string">
            <text:p>2111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Pollution transport and transformation over the Po Plain as revealed by airborne and ground-based measurements in July 2017 during EMeRGe</text:p>
          </table:table-cell>
          <table:table-cell office:value-type="string" calcext:value-type="string">
            <text:p>Civale, Costanza; Andrés Hernández, Maria Dolores; Putaud, Jean-Philippe; Barnaba, Francesca; Diémoz, Henri; Schneider, Johannes; Ziereis, Helmut; Kaiser, Katharina; Schmidt, Jörg; Krüger, Ovid Oktavian; Holanda, Bruna; Baumann, Robert; Weyland, Benjamin; Förster, Eric; George, Midhun; Liu, Yangzhuoran; Sauer, Daniel; Wolf, Jennifer; Bellini, Annachiara; Bohn, Birger; Pfeilsticker, Klaus; Burrows, John Philip</text:p>
          </table:table-cell>
          <table:table-cell office:value-type="string" calcext:value-type="string">
            <text:p>Atmospheric chemistry and physics</text:p>
          </table:table-cell>
          <table:table-cell table:style-name="ce1" office:value-type="string" calcext:value-type="string">
            <text:p>2111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A year-long observational analysis of atmospheric trace gases and particulate matter in Kathmandu</text:p>
          </table:table-cell>
          <table:table-cell office:value-type="string" calcext:value-type="string">
            <text:p>Bajgai, Dikra Prasad; Adhikari, Sagar; Saikia, Arshini; Bessagnet, Bertrand; Pokhrel, Suresh; Lamichhane, Govinda; Gyawali, Deepak; Sahu, Ravi; Zhang, Qianggong</text:p>
          </table:table-cell>
          <table:table-cell office:value-type="string" calcext:value-type="string">
            <text:p>Atmospheric environment</text:p>
          </table:table-cell>
          <table:table-cell table:style-name="ce1" office:value-type="string" calcext:value-type="string">
            <text:p>2111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Global perspectives on nitrate aerosol dynamics: a comprehensive sensitivity analysis</text:p>
          </table:table-cell>
          <table:table-cell office:value-type="string" calcext:value-type="string">
            <text:p>Milousis, Alexandros; Scholz, Susanne M. C.; Fuchs, Hendrik; Tsimpidi, Alexandra P.; Karydis, Vlassis A.</text:p>
          </table:table-cell>
          <table:table-cell office:value-type="string" calcext:value-type="string">
            <text:p>Atmospheric chemistry and physics</text:p>
          </table:table-cell>
          <table:table-cell table:style-name="ce1" office:value-type="string" calcext:value-type="string">
            <text:p>2111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Uncertainty estimation of aerosol properties from a Vaisala CT25k ceilometer based on in situ aerosol measurements</text:p>
          </table:table-cell>
          <table:table-cell office:value-type="string" calcext:value-type="string">
            <text:p>Müller, Marcus G.; Bohn, Birger; Löhnert, Ulrich</text:p>
          </table:table-cell>
          <table:table-cell office:value-type="string" calcext:value-type="string">
            <text:p>Atmospheric measurement techniques</text:p>
          </table:table-cell>
          <table:table-cell table:style-name="ce1" office:value-type="string" calcext:value-type="string">
            <text:p>2111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Multi-stress interaction effects on BVOC emission fingerprints from Oak and Beech: A cross-investigation using Machine Learning and Positive Matrix Factorization</text:p>
          </table:table-cell>
          <table:table-cell office:value-type="string" calcext:value-type="string">
            <text:p>Dey, Biplob; Sjøgren, Toke Due; Khare, Peeyush; Gkatzelis, Georgios; Wu, Yizhen; Vasireddy, Sindhu; Schultz, Martin; Knohl, Alexander; Rinnan, Riikka; Hohaus, Thorsten; Pfannerstill, Eva Y.</text:p>
          </table:table-cell>
          <table:table-cell office:value-type="string" calcext:value-type="string">
            <text:p>Biogeosciences</text:p>
          </table:table-cell>
          <table:table-cell table:style-name="ce1" office:value-type="string" calcext:value-type="string">
            <text:p>2111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Governing atmospheric oxidation capacity is the key to synergistic air quality and climate gains</text:p>
          </table:table-cell>
          <table:table-cell office:value-type="string" calcext:value-type="string">
            <text:p>Tan, Zhaofeng; Ma, Xuefei; Lu, Keding; Li, Xuan; Zhu, Qindan; Rohrer, Franz; Novelli, Anna; Fuchs, Hendrik; Wahner, Andreas; Whalley, Lisa; Heard, Dwayne; Brown, Steven; Zhang, Xin; Zhang, Yuanhang</text:p>
          </table:table-cell>
          <table:table-cell office:value-type="string" calcext:value-type="string">
            <text:p>One earth</text:p>
          </table:table-cell>
          <table:table-cell table:style-name="ce1" office:value-type="string" calcext:value-type="string">
            <text:p>2111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Voltage scanning to calibrate Multi-Reagent Chemical Ionization Mass Spectrometers (MR-CIMS): from signal to sensitivity</text:p>
          </table:table-cell>
          <table:table-cell office:value-type="string" calcext:value-type="string">
            <text:p>Wang, Yuwei; Voliotis, Aristeidis; Matthews, Emily; Wu, Rongrong; Roska, Milan; Adam, Max Gerrit; Dubus, René; Kesper, Lukas; Rohrer, Franz; Wegener, Robert; Winter, Benjamin; Bates, Kelvin H.; He, Quanfu; Hohaus, Thorsten; Grasse, Achim; Tillmann, Ralf; Wahner, Andreas; Wang, Hui; Wesolek, Christian; Wedel, Sergej; Wu, Yizhen; Zorn, Sören R.; Canagaratna, Manjula; Worsnop, Douglas; Lopez-Hilfiker, Felipe; Gkatzelis, Georgios; Coe, Hugh; Bannan, Thomas J.</text:p>
          </table:table-cell>
          <table:table-cell office:value-type="string" calcext:value-type="string">
            <text:p>Atmospheric measurement techniques</text:p>
          </table:table-cell>
          <table:table-cell table:style-name="ce1" office:value-type="string" calcext:value-type="string">
            <text:p>2111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Atmospheric black carbon in the climate system</text:p>
          </table:table-cell>
          <table:table-cell office:value-type="string" calcext:value-type="string">
            <text:p>Gustafsson, Örjan; Budhavant, Krishnakant; Chimurkar, Navinya; Clarke, Sean; Dreyfus, Gabrielle; Gong, Xin; Klimont, Zbigniew; Klingmüller, Klaus; Kim, Sang-Woo; Lelieveld, Jos; Myhre, Gunnar; Nair, H. R. C. R.; Peng, Jianfei; Ramanathan, V.; Rana, Archita; Manoj, M. R.; Satheesh, S. K.; Venkataraman, Chandra; Zhang, Yongqiang</text:p>
          </table:table-cell>
          <table:table-cell office:value-type="string" calcext:value-type="string">
            <text:p>Nature reviews / Earth &amp; environment</text:p>
          </table:table-cell>
          <table:table-cell table:style-name="ce1" office:value-type="string" calcext:value-type="string">
            <text:p>2111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Treatment of Key Aerosol and Cloud Processes in Earth System Models – Recommendations from the FORCeS Project</text:p>
          </table:table-cell>
          <table:table-cell office:value-type="string" calcext:value-type="string">
            <text:p>Riipinen, Ilona; Talvinen, Sini; Chassaing, Anouck; Georgakaki, Paraskevi; Li, Xinyang; García-Pando, Carlos Pérez; Bergman, Tommi; Kommula, Snehitha M.; Proske, Ulrike; Gkouvousis, Angelos; Tsimpidi, Alexandra P.; Chatziparaschos, Marios; Neuberger, Almuth; Karydis, Vlassis A.; Calderón, Silvia M.; Romakkaniemi, Sami; Partridge, Daniel G.; Khadir, Théodore; Dada, Lubna; van Noije, Twan; Decesari, Stefano; Seland, Øyvind; Zieger, Paul; Bender, Frida; Carslaw, Ken; Cermak, Jan; Costa-Surós, Montserrat; Gonçalves Ageitos, Maria; Gramlich, Yvette; Haugvaldstad, Ove W.; Holopainen, Eemeli; Hoose, Corinna; Jorba, Oriol; Kakavas, Stylianos; Kanakidou, Maria; Kokkola, Harri; Krejci, Radovan; Kühn, Thomas; Kulmala, Markku; Le Sager, Philippe; Makkonen, Risto; Manavi, Stella E. I.; Mentel, Thomas F.; Milousis, Alexandros; Myriokefalitakis, Stelios; Nenes, Athanasios; Nieminen, Tuomo; Pandis, Spyros N.; Patoulias, David; Petäjä, Tuukka; Quaas, Johannes; Regayre, Leighton; Scholz, Susanne M. C.; Schulz, Michael; Skyllakou, Ksakousti; Sousse, Ruben; Stier, Philip; Thomas, Manu Anna; Villinger, Julie T.; Virtanen, Annele; Wyser, Klaus; Ekman, Annica M. L.</text:p>
          </table:table-cell>
          <table:table-cell office:value-type="string" calcext:value-type="string">
            <text:p>Tellus / Series B</text:p>
          </table:table-cell>
          <table:table-cell table:style-name="ce1" office:value-type="string" calcext:value-type="string">
            <text:p>2111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About the Variability of Tire and Road Wear Marker Components in Air: From Emissions to Atmospheric Deposition</text:p>
          </table:table-cell>
          <table:table-cell office:value-type="string" calcext:value-type="string">
            <text:p>Eckenberger, Elisabeth; Younes, Myriam; Mayer, Tobias; Loeber, Manuel; Bondorf, Linda; Schripp, Tobias; Kernchen, Sarmite; Laforsch, Christian; Nölscher, Anke C.</text:p>
          </table:table-cell>
          <table:table-cell office:value-type="string" calcext:value-type="string">
            <text:p>Environmental science &amp; technology</text:p>
          </table:table-cell>
          <table:table-cell table:style-name="ce1" office:value-type="string" calcext:value-type="string">
            <text:p>2111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Assessing the severe urban pollution crisis in Sarajevo, Bosnia and Herzegovina: mobile measurements and source characterization</text:p>
          </table:table-cell>
          <table:table-cell office:value-type="string" calcext:value-type="string">
            <text:p>Bauer, Michael; Slowik, Jay G.; Via, Marta; Khare, Peeyush; Chazeau, Benjamin; Glojek, Kristina; Manousakas, Manousos; Decker, Zachary C. J.; Gregorič, Asta; Bijedić, Almir; Krečinić, Enis; Močnik, Griša; Džepina, Katja; Prévôt, André S. H.</text:p>
          </table:table-cell>
          <table:table-cell office:value-type="string" calcext:value-type="string">
            <text:p>Environment international</text:p>
          </table:table-cell>
          <table:table-cell table:style-name="ce1" office:value-type="string" calcext:value-type="string">
            <text:p>2111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Sodium thiosulfate-coated ceramic denuders for ozone removal in ultrafine particle sampling</text:p>
          </table:table-cell>
          <table:table-cell office:value-type="string" calcext:value-type="string">
            <text:p>Eckenberger, Elisabeth; Mittereder, Andreas; Gawlitta, Nadine; Sklorz, Martin; Brüggemann, Dieter; Zimmermann, Ralf; Nölscher, Anke</text:p>
          </table:table-cell>
          <table:table-cell office:value-type="string" calcext:value-type="string">
            <text:p>Atmospheric measurement techniques</text:p>
          </table:table-cell>
          <table:table-cell table:style-name="ce1" office:value-type="string" calcext:value-type="string">
            <text:p>2111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Airborne remote sensing of nitrous acid in the troposphere: potential sources of excess HONO</text:p>
          </table:table-cell>
          <table:table-cell office:value-type="string" calcext:value-type="string">
            <text:p>Weyland, Benjamin; Rosanka, Simon; Taraborrelli, Domenico; Bohn, Birger; Zahn, Andreas; Obersteiner, Florian; Förster, Eric; Mertens, Mariano; Jöckel, Patrick; Ziereis, Helmut; Kaiser, Katharina; Fischer, Horst; Crowley, John N.; Wang, Nijing; Edtbauer, Achim; Williams, Jonathan; Andrés Hernández, Maria Dolores; Burrows, John P.; Kluge, Flora; Rotermund, Meike K.; Butz, Andre; Pfeilsticker, Klaus</text:p>
          </table:table-cell>
          <table:table-cell office:value-type="string" calcext:value-type="string">
            <text:p>Atmospheric chemistry and physics</text:p>
          </table:table-cell>
          <table:table-cell table:style-name="ce1" office:value-type="string" calcext:value-type="string">
            <text:p>2111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Fate of isoprene peroxy radical constrains the urban photochemical regime</text:p>
          </table:table-cell>
          <table:table-cell office:value-type="string" calcext:value-type="string">
            <text:p>Robinson, Michael A.; Coggon, Matthew M.; Bates, Kelvin H.; Peischl, Jeff; Jernigan, Christopher M.; Novak, Gordon; Thakali, Subi; Roberts, James M.; Neuman, J. Andrew; Veres, Patrick R.; Zuraski, Kristen; Waxman, Eleanor M.; Chace, Wyndom S.; Rollins, Andrew W.; Treadaway, Victoria; Selby, Morgan; Francoeur, Colby; Gilman, Jessica B.; Liu, Shang; Delaria, Erin R.; Sebol, Abby E.; Desai, Nidhi S.; Kaiser, Jennifer; Kautzman, Kathryn E.; St. Clair, Jason M.; Wolfe, Glenn M.; Xu, Lu; Stockwell, Chelsea E.; Warneke, Carsten; Huynh, Han N.; Lyu, Ming; Ahern, Adam; Brock, Charles A.; Piasecki, Alison; Albertin, Sarah; Middlebrook, Ann M.; Sullivan, Amy P.; Mohan, Magesh Kumaran; Weber, Rodney; Lill, Emily; Pollack, Ilana; Ball, Katherine; Crounse, John D.; Wennberg, Paul O.; Novelli, Anna; Stainsby, Aaron; Fuchs, Hendrik; Bohn, Birger; Gkatzelis, Georgios; DiGangi, Joshua P.; Diskin, Glenn S.; Acdan, J. Jerrold M.; Pierce, R. Bradley; Hsu, Chia-Hua; Wang, Siyuan; Schwantes, Rebecca; Abad, Gonzalo González; Nowlan, Caroline R.; Liu, Xiong; Howard, Nathan; Brown, Steven S.</text:p>
          </table:table-cell>
          <table:table-cell office:value-type="string" calcext:value-type="string">
            <text:p>Science advances</text:p>
          </table:table-cell>
          <table:table-cell table:style-name="ce1" office:value-type="string" calcext:value-type="string">
            <text:p>2111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Changes in Secondary Organic Aerosol Composition and Volatility Going from a Low to a High HO 2 /RO 2 Regime in α-Pinene Photooxidation</text:p>
          </table:table-cell>
          <table:table-cell office:value-type="string" calcext:value-type="string">
            <text:p>Geretti, Veronica; Baker, Yarê; Bannan, Thomas; Voliotis, Aristeidis; He, Quanfu; Hohaus, Thorsten; Kang, Sungah; Priestley, Michael; Tsiligiannis, Epameinondas; Wang, Hui; Wu, Rongrong; Zanders, Annika; Zorn, Sören R.; McFiggans, Gordon; Wu, Cheng; Mentel, Thomas F.; Hallquist, Mattias</text:p>
          </table:table-cell>
          <table:table-cell office:value-type="string" calcext:value-type="string">
            <text:p>ACS ES &amp; T air</text:p>
          </table:table-cell>
          <table:table-cell table:style-name="ce1" office:value-type="string" calcext:value-type="string">
            <text:p>2111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Improving reanalysis weather for contrail validation by incorporating satellite observations</text:p>
          </table:table-cell>
          <table:table-cell office:value-type="string" calcext:value-type="string">
            <text:p>Geraedts, Scott; Sarna, Aaron; Rohs, Susanne; Teoh, Roger; McCloskey, Kevin</text:p>
          </table:table-cell>
          <table:table-cell office:value-type="string" calcext:value-type="string">
            <text:p>Journal of environmentally compatible air transport system</text:p>
          </table:table-cell>
          <table:table-cell table:style-name="ce1" office:value-type="string" calcext:value-type="string">
            <text:p>2111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From seeding to detachment: leveraging deep learning to quantify the transport of tyre wear microplastics in a wind tunnel</text:p>
          </table:table-cell>
          <table:table-cell office:value-type="string" calcext:value-type="string">
            <text:p>Ayinde, Bashir Olasunkanmi; Babel, Wolfgang; Olesch, Johannes; Wagner, Daniel; Agarwal, Seema; Laforsch, Christian; Brehm, Julian; Nölscher, Anke; Thomas, Christoph Karl</text:p>
          </table:table-cell>
          <table:table-cell office:value-type="string" calcext:value-type="string">
            <text:p>Aerosol research</text:p>
          </table:table-cell>
          <table:table-cell table:style-name="ce1" office:value-type="string" calcext:value-type="string">
            <text:p>2111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Beyond Targeted Calibrations: Comprehensive Quantification of Oxygenated Organic Compounds in Urban Atmospheres</text:p>
          </table:table-cell>
          <table:table-cell office:value-type="string" calcext:value-type="string">
            <text:p>Milan Roska; Chelsea E. Stockwell; Matthew M. Coggon; Kelvin H. Bates; Lu Xu; Caroline C. Womack; W. S. Chace; Rose D. Taylor; Yizhen Wu; Ralf Tillmann; Christian Wesolek; Eva Pfannerstill; Franz Rohrer; Alexandra Tsimpidi; Vlassis Karydis; Hendrik Fuchs; Anna Novelli; Aaron Stansby; Manjula Canagaratna; Mitchell W. Alton; C. Warneke; Steven S. Brown; Andreas Wahner; Georgios Gkatzelis</text:p>
          </table:table-cell>
          <table:table-cell office:value-type="string" calcext:value-type="string">
            <text:p>Environmental Science &amp; Technology</text:p>
          </table:table-cell>
          <table:table-cell/>
          <table:table-cell office:value-type="string" calcext:value-type="string">
            <text:p>IEK-8</text:p>
          </table:table-cell>
          <table:table-cell office:value-type="date" office:date-value="2026-08-24" calcext:value-type="date">
            <text:p>08/24/26</text:p>
          </table:table-cell>
        </table:table-row>
        <table:table-row table:style-name="ro1">
          <table:table-cell office:value-type="string" calcext:value-type="string">
            <text:p>Rate coefficients of the H-migration in aldehydic peroxy radicals, and the reaction of the hydroxyl radical (OH) with unsaturated aldehydes</text:p>
          </table:table-cell>
          <table:table-cell office:value-type="string" calcext:value-type="string">
            <text:p>Hendrik Fuchs; Florian Berg; Luc Vereecken; Anna Novelli; Matthew Coggon; Chelsea Stockwell; Carsten Warneke</text:p>
          </table:table-cell>
          <table:table-cell office:value-type="string" calcext:value-type="string">
            <text:p>Physical Chemistry Chemical Physics</text:p>
          </table:table-cell>
          <table:table-cell/>
          <table:table-cell office:value-type="string" calcext:value-type="string">
            <text:p>IEK-8</text:p>
          </table:table-cell>
          <table:table-cell office:value-type="date" office:date-value="2026-08-22" calcext:value-type="date">
            <text:p>08/22/26</text:p>
          </table:table-cell>
        </table:table-row>
        <table:table-row table:style-name="ro1">
          <table:table-cell office:value-type="string" calcext:value-type="string">
            <text:p>Enabling access to ECV-related observation datasets from environmental Research Infrastructures</text:p>
          </table:table-cell>
          <table:table-cell office:value-type="string" calcext:value-type="string">
            <text:p>Tjerk Krijger; Peter Thijsse; Marta Gutierrez David; Delphine Dobler; Ulrich Bundke; Alexandra Kokkinaki; Gwenaëlle Moncoiffé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Exploring the hydrogen abstraction pathway in HOM formation from α -pinene photooxidation systems under varying NO conditions</text:p>
          </table:table-cell>
          <table:table-cell office:value-type="string" calcext:value-type="string">
            <text:p>Hui Wang; Hongru Shen; Defeng Zhao; Sungah Kang; Rongrong Wu; Yarê Baker; Quanfu He; Annika Zanders; Mathias Bachner; Douglas R. Worsnop; Thorsten Hohaus; Thomas F. Mentel; Sören Zorn</text:p>
          </table:table-cell>
          <table:table-cell office:value-type="string" calcext:value-type="string">
            <text:p>Atmospheric chemistry and physics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Enabling access to ECV-related observation datasets from environmental Research Infrastructures</text:p>
          </table:table-cell>
          <table:table-cell office:value-type="string" calcext:value-type="string">
            <text:p>Tjerk Krijger; Peter Thijsse; Marta Gutierrez David; Delphine Dobler; Ulrich Bundke; Alexandra Kokkinaki; Gwenaëlle Moncoiffé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Enhancing Virtual Research Environments for Environmental Research Using Advanced AI</text:p>
          </table:table-cell>
          <table:table-cell office:value-type="string" calcext:value-type="string">
            <text:p>Zhiming Zhao; Federico Drago; Marta Gutierrez David; Delphine Dobler; Ulrich Bundke; Nafis Tanveer Islam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Enhancing Virtual Research Environments for Environmental Research Using Advanced AI</text:p>
          </table:table-cell>
          <table:table-cell office:value-type="string" calcext:value-type="string">
            <text:p>Zhiming Zhao; Federico Drago; Marta Gutierrez David; Delphine Dobler; Ulrich Bundke; Nafis Tanveer Islam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Heating to the Flash Point: Achieving Ultra-High Supersaturations with DMSO in a Condensation Particle Counter</text:p>
          </table:table-cell>
          <table:table-cell office:value-type="string" calcext:value-type="string">
            <text:p>Sarah Kirchhoff; Patrick Weber; Viktoria Miranda Fruhmann; Alexander Bergmann; Oliver Bischof; Andreas Petzold; Ulrich Bundke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Heating to the Flash Point: Achieving Ultra-High Supersaturations with DMSO in a Condensation Particle Counter</text:p>
          </table:table-cell>
          <table:table-cell office:value-type="string" calcext:value-type="string">
            <text:p>Sarah Kirchhoff; Patrick Weber; Viktoria Miranda Fruhmann; Alexander Bergmann; Oliver Bischof; Andreas Petzold; Ulrich Bundke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Evaluation of DMSO as working fluid in condensation particle counters</text:p>
          </table:table-cell>
          <table:table-cell office:value-type="string" calcext:value-type="string">
            <text:p>Sarah Kirchhoff; Patrick Weber; Oliver Bischof; Gerhard Steiner; C. Kunath; Lothar Keck; Viktoria Miranda Fruhmann; Helmut Krasa; Alexander Bergmann; Andreas Petzold; Ulrich Bundke</text:p>
          </table:table-cell>
          <table:table-cell office:value-type="string" calcext:value-type="string">
            <text:p>Atmospheric measurement techniques</text:p>
          </table:table-cell>
          <table:table-cell table:number-columns-repeated="2"/>
          <table:table-cell office:value-type="date" office:date-value="2026-08-13" calcext:value-type="date">
            <text:p>08/13/26</text:p>
          </table:table-cell>
        </table:table-row>
        <table:table-row table:style-name="ro1">
          <table:table-cell office:value-type="string" calcext:value-type="string">
            <text:p>Ozone photochemistry in fresh biomass burning smoke over the United States</text:p>
          </table:table-cell>
          <table:table-cell office:value-type="string" calcext:value-type="string">
            <text:p>Lixu Jin; Matthew M. Coggon; Wade Permar; Julieta F. Juncosa Calahorrano; Brett B. Palm; Georgios Gkatzelis; Michael Robinson; Ilann Bourgeois; Samuel R. Hall; Jeff Peischl; Kirk Ullmann; Joel A. Thornton; Carsten Warneke; Frank Flocke; Emily V. Fischer; Robert J. Yokelson; Lu Hu</text:p>
          </table:table-cell>
          <table:table-cell office:value-type="string" calcext:value-type="string">
            <text:p>Science Advances</text:p>
          </table:table-cell>
          <table:table-cell/>
          <table:table-cell office:value-type="string" calcext:value-type="string">
            <text:p>IEK-8</text:p>
          </table:table-cell>
          <table:table-cell office:value-type="date" office:date-value="2026-08-07" calcext:value-type="date">
            <text:p>08/07/26</text:p>
          </table:table-cell>
        </table:table-row>
        <table:table-row table:style-name="ro1">
          <table:table-cell office:value-type="string" calcext:value-type="string">
            <text:p>The Influence of Aged Smoke on Urban Ozone: Aircraft Measurements in Chicago During the 2023 Canadian Wildfires</text:p>
          </table:table-cell>
          <table:table-cell office:value-type="string" calcext:value-type="string">
            <text:p>W. S. Chace; Caroline C. Womack; Adam T. Ahern; K. Ball; K. H. Bates; Birger Bohn; C. A. Brock; Matthew M. Coggon; John D. Crounse; Nicole Desai; Hendrik Fuchs; J. B. Gilman; Jake J. Gristey; Han N. Huynh; Robert Jackson; C. M. Jernigan; Jennifer Kaiser; Meiyun Lin; Ming Lyu; A. M. Middlebrook; G. A. Novak; A. Novelli; Jeff Peischl; A. Piasecki; Michael Robinson; Andrew W. Rollins; Nell B. Schafer; Morgan Selby; Christoph J. Senff; A. Stainsby; Chelsea E. Stockwell; Scott Taylor; Subi Thakali; V. Treadaway; P. R. Veres; C. Warneke; Eleanor M. Waxman; P. O. Wennberg; Glenn M. Wolfe; L. XU; K. Zuraski; Steven S. Brown</text:p>
          </table:table-cell>
          <table:table-cell office:value-type="string" calcext:value-type="string">
            <text:p>Journal of Geophysical Research Atmosphere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Reconciling observed and modeled estimates of urban terpenoid emissions</text:p>
          </table:table-cell>
          <table:table-cell office:value-type="string" calcext:value-type="string">
            <text:p>Yingnan Zhang; Kai Wu; Hui Wang; Eva Pfannerstill; Sanjeevi Nagalingam; Matthew M. Coggon; Chelsea Stockwell; Viridiana M. Ruiz; Christina Ho; Ye Yu; Jared Novelly; Camille Pawlak; Saewung Kim; Carsten Warneke; Allen H. Goldstein; Alex B. Guenther</text:p>
          </table:table-cell>
          <table:table-cell office:value-type="string" calcext:value-type="string">
            <text:p>Nature Communication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easurement report: Spatial variability of VOCs, ozone, and carbonaceous aerosols during the 2022 European summer heatwave</text:p>
          </table:table-cell>
          <table:table-cell office:value-type="string" calcext:value-type="string">
            <text:p>Wenche Aas; Thérèse Salameh; Robert Wegener; Heidi Hellén; Jean-Luc Jaffrezo; Pontus Roldin; Elisabeth Alonso‐Blanco; Andrés Alástuey; Crist Amelynck; Jgor Arduini; Benjamin Bergmans; Marie Bertrand; Agnès Borbon; Efstratios Bourtsoukidis; Laëtitia Bouvier; David Butterfield; Iris Buxbaum; Darius Čeburnis; Anja Claude; Augustin Colette; Aurélie Colomb; Sophie Darfeuil; James Dernie; Maximilien Desservettaz; Elías Díaz-Ramiro; Marvin Dufresne; René Dubus; Mario Duval; Marie Dury; Anna Font; Kirsten N. Fossum; Evelyn Freney; Gotzon Gangoiti; Yao Ge; M.C. Gómez; Francisco J. Gómez‐Moreno; Marie Gohy; Valérie Gros; Paul Hamer; Bryan Hellack; Hartmut Herrmann; Robert Holla; Adéla Holubová; Niels R. Jensen; Tuija Jokinen; Matthew Jones; Uwe Käfer; Lukas Kesper; Dieter Klemp; Dagmar Kubistin; Angela Marinoni; M. Mazzini; Vy Ngoc Thuy Dinh; Jurgita Ovadnevaite; Tuukka Petäjä; Miguel Portillo-Estrada; Jitka Privoznikova; Jean-Philippe Putaud; Stefan Reimann; Laura Renzi; Véronique Riffault; Stuart Ritchie; C Robins; Begoña Artiñano Rodríguez de Torres; Laurent Poulain; Julian Rüdiger; Agnieszka Sanocka; E. Sáez De Cámara; Niels Schoon; Roger Seco; Ivan Simmons; Leïla Simon; David Simpson; Sverre Solberg; Emmanuel Tison; August Thomasson; Svetlana Tsyro; Marsailidh Twigg; Toni Tykkä; Bert Verreyken; Ågot Watne; K Williams; Ana Maria Yañez-Serrano; Karen Yeung; Ilona Ylivinkka; Karl Espen Yttri</text:p>
          </table:table-cell>
          <table:table-cell office:value-type="string" calcext:value-type="string">
            <text:p>Atmospheric chemistry and physic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easurements of the OH + Octanal and OH, Cl, and Br + Nonanal Reaction Rate Coefficients and the Nonanal Aldehydic Site Branching Ratio</text:p>
          </table:table-cell>
          <table:table-cell office:value-type="string" calcext:value-type="string">
            <text:p>Maria-Areti I. Spanoudaki; Anna Novelli; John J. Orlando; Vassileios C. Papadimitriou; James B. Burkholder</text:p>
          </table:table-cell>
          <table:table-cell office:value-type="string" calcext:value-type="string">
            <text:p>The Journal of Physical Chemistry A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Implementation of the ORACLE (v1.0) organic aerosol composition and evolution module into the EC-Earth3-AerChem model</text:p>
          </table:table-cell>
          <table:table-cell office:value-type="string" calcext:value-type="string">
            <text:p>Stylianos Kakavas; Stelios Myriokefalitakis; Alexandra Tsimpidi; Vlassis Karydis; Spyros N. Pandis</text:p>
          </table:table-cell>
          <table:table-cell office:value-type="string" calcext:value-type="string">
            <text:p>Geoscientific model development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ensorik und künstliche Intelligenz in Citizen Science</text:p>
          </table:table-cell>
          <table:table-cell office:value-type="string" calcext:value-type="string">
            <text:p>Natalie Kille; Robert Wegener; Thorsten Kluß; Diren Senger; Carolin Johannsen; Peter Dietrich</text:p>
          </table:table-cell>
          <table:table-cell table:number-columns-repeated="2"/>
          <table:table-cell office:value-type="string" calcext:value-type="string">
            <text:p>IEK-8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NVRI-Hub Webinar: ENVRI-Hub NEXT Project and ENVRI-Hub Platform Overview</text:p>
          </table:table-cell>
          <table:table-cell office:value-type="string" calcext:value-type="string">
            <text:p>Marta Gutierrez David; Ulrich Bundke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NVRI-Hub Webinar: ENVRI-Hub NEXT Project and ENVRI-Hub Platform Overview</text:p>
          </table:table-cell>
          <table:table-cell office:value-type="string" calcext:value-type="string">
            <text:p>Marta Gutierrez David; Ulrich Bundke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Highly light-absorbing particle emissions from low-sulfur marine fuels</text:p>
          </table:table-cell>
          <table:table-cell office:value-type="string" calcext:value-type="string">
            <text:p>T Kokkola; Timothy A. Sipkens; Andreas Paul; Deeksha Shukla; Mika Ihalainen; Anusmita Das; Jason Scott; Johannes Passig; Aleksandrs Kalamašņikovs; Uwe Etzien; Zheng Fang; Santtu Mikkonen; Anni Hartikainen; Viljami Luostari; Arya Mukherjee; Hendryk Czech; Martin Sklorz; Bert Buchholz; Thorsten Streibel; Thorsten Hohaus; Yinon Rudich; Johan Øvrevik; R. Zimmermann; Joel Christopher Corbin; Olli Sippula</text:p>
          </table:table-cell>
          <table:table-cell office:value-type="string" calcext:value-type="string">
            <text:p>npj Climate and Atmospheric Scienc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erminalia arjuna Switches from Adaptive to Survival Strategy Under Severe Water Stress</text:p>
          </table:table-cell>
          <table:table-cell office:value-type="string" calcext:value-type="string">
            <text:p>Lumat Afrin Jui; Tahsin Chowdhury; Md. Ahosan Habib Ador; Rahela Khatun; Mohammed Masum Ul Haque; Biplob Dey; Romel Ahmed</text:p>
          </table:table-cell>
          <table:table-cell office:value-type="string" calcext:value-type="string">
            <text:p>Plant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etrology of Nanoparticles</text:p>
          </table:table-cell>
          <table:table-cell office:value-type="string" calcext:value-type="string">
            <text:p>Oliver Bischof; H. Burtscher; Martin Fierz</text:p>
          </table:table-cell>
          <table:table-cell office:value-type="string" calcext:value-type="string">
            <text:p>CHIMIA International Journal for Chemistr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haracterization and operation of a multi-channel Condensation Particle Counter (mc-CPC) for aircraft-based measurements</text:p>
          </table:table-cell>
          <table:table-cell office:value-type="string" calcext:value-type="string">
            <text:p>Sarah Richter; Timo Keber; Martin Heinritzi; Lisa Beck; Laurin Merkel; Sarah Kirchhoff; Jann Schrod; Patrick Weber; Joachim Curtius</text:p>
          </table:table-cell>
          <table:table-cell office:value-type="string" calcext:value-type="string">
            <text:p>Atmospheric measurement technique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C-FLUX White paper</text:p>
          </table:table-cell>
          <table:table-cell office:value-type="string" calcext:value-type="string">
            <text:p>Georgios Gkatzelis; Eva Pfannerstill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15" calcext:value-type="date">
            <text:p>07/15/26</text:p>
          </table:table-cell>
        </table:table-row>
        <table:table-row table:style-name="ro1">
          <table:table-cell office:value-type="string" calcext:value-type="string">
            <text:p>CC-FLUX White paper</text:p>
          </table:table-cell>
          <table:table-cell office:value-type="string" calcext:value-type="string">
            <text:p>Georgios Gkatzelis; Eva Pfannerstill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15" calcext:value-type="date">
            <text:p>07/15/26</text:p>
          </table:table-cell>
        </table:table-row>
        <table:table-row table:style-name="ro1">
          <table:table-cell office:value-type="string" calcext:value-type="string">
            <text:p>Global atmospheric aerosol distributions and composition from the Earth's surface to the stratosphere</text:p>
          </table:table-cell>
          <table:table-cell office:value-type="string" calcext:value-type="string">
            <text:p>Matthias Kohl; Holger Tost; Christos Xenofontos; T. Christoudias; Sergey Gromov; Oliver Appel; Stephan Borrmann; Pedro Campuzano‐Jost; Yafang Cheng; Oliver Eppers; K. D. Froyd; J. L. Jiménez; Patrick Jöckel; Philipp Joppe; Katharina Kaiser; Joseph M. Katich; Klaus Klingmüller; Franziska Köllner; Anna Martin; Ulrich Pöschl; Landon Rieger; Samuel Ruhl; Gregory P. Schill; Johannes Schneider; Christiane Schulz; Joshua P. Schwarz; Alexandra Tsimpidi; Ryan Vella; Christina Williamson; Yifan Yang; Jos Lelieveld; Andrea Pozzer</text:p>
          </table:table-cell>
          <table:table-cell table:number-columns-repeated="2"/>
          <table:table-cell office:value-type="string" calcext:value-type="string">
            <text:p>IEK-8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Observing formation and early evolution of contrails formed by IAGOS aircraft using high-resolution LEO satellite imagery</text:p>
          </table:table-cell>
          <table:table-cell office:value-type="string" calcext:value-type="string">
            <text:p>Susanne Rohs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Global budgets of atmospheric primary and secondary organic aerosols constrained by full-volatility-range organic emissions</text:p>
          </table:table-cell>
          <table:table-cell office:value-type="string" calcext:value-type="string">
            <text:p>Ruqian Miao; Shan Huang; Yan Zheng; Siyi Liu; Li J; Guannan Geng; Manish Shrivastava; Guy Brasseur; Vlassis Karydis; Alexandra Tsimpidi; Jianhui Jiang; Imad El Haddad; Qi Chen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GECKO-A v1.0: Exploring VOC Oxidation Trajectories Through Comparison with the Master Chemical Mechanism</text:p>
          </table:table-cell>
          <table:table-cell office:value-type="string" calcext:value-type="string">
            <text:p>Bernard Aumont; John Orlando; S. Madronich; Luc Vereecken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Improving reanalysis weather for contrail validation by incorporating satellite observations</text:p>
          </table:table-cell>
          <table:table-cell office:value-type="string" calcext:value-type="string">
            <text:p>Scott Geraedts; Aaron Sarna; Susanne Rohs; Kevin McCloskey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The Influence of Aged Smoke on Urban Ozone: Aircraft Measurements in Chicago during the 2023 Canadian Wildfires</text:p>
          </table:table-cell>
          <table:table-cell office:value-type="string" calcext:value-type="string">
            <text:p>Caroline C. Womack; Adam T. Ahern; Birger Bohn; Matthew Mitchell Coggon; John D. Crounse; Nidhi Sunil Desai; Hendrik Fuchs; Jake J. Gristey; Han N. Huynh; Robert Jackson; Christopher M. Jernigan; Jennifer Kaiser; Meiyun Lin; Ming Lyu; A. M. Middlebrook; Gordon A. Novak; Anna Novelli; Jeff Peischl; Alison Piasecki; Michael Robinson; Andrew W. Rollins; Nell B. Schafer; Morgan Selby; Christoph J. Senff; Aaron Stainsby; Chelsea E. Stockwell; Samuel Taylor; Subi Thakali; Victoria Treadaway; C. Warneke; Eleanor M. Waxman; P. O. Wennberg; Glenn M. Wolfe; Li Xu; Kristen Zuraski; Steven S. Brown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Exploring the Hydrogen Abstraction Pathway in HOM Formation from α-pinene Photooxidation Systems under Varying NO Conditions</text:p>
          </table:table-cell>
          <table:table-cell office:value-type="string" calcext:value-type="string">
            <text:p>Hongru Shen; Sungah Kang; Yarê Baker; Thorsten Hohaus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Benefits and challenges of assimilating Sentinel-5P TROPOMI retrievals into the regional CAMS analysis with EURAD-IM</text:p>
          </table:table-cell>
          <table:table-cell office:value-type="string" calcext:value-type="string">
            <text:p>Anne Caroline Lange; Philipp Franke; Elmar Friese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Atmospheric HO2/RO2 Ratios Weaken NOₓ Suppression of α-Pinene SOA</text:p>
          </table:table-cell>
          <table:table-cell office:value-type="string" calcext:value-type="string">
            <text:p>Yarê Baker; Thomas J. Bannan; Aristeidis Voliotis; Thorsten Hohaus; Sungah Kang; Michael Priestley; Mattias Hallquist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Heterogeneous oxidation shapes inorganic aerosol composition and acidity in East Asia</text:p>
          </table:table-cell>
          <table:table-cell office:value-type="string" calcext:value-type="string">
            <text:p>Alexandra Tsimpidi; Astrid Kerkweg; Vlassis Karydis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Organic aerosol source characterization in Paris using an online chemical ionization mass spectrometer </text:p>
          </table:table-cell>
          <table:table-cell office:value-type="string" calcext:value-type="string">
            <text:p>Imad Zgheib; Milan Roska; François Gaie-Levrel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Global Health Map: Coupling EMAC and KM-SUB-ELF to estimate air pollution health effects using accurate iron soluble fractions</text:p>
          </table:table-cell>
          <table:table-cell office:value-type="string" calcext:value-type="string">
            <text:p>Matteo Krüger; Simon Rosanka; Jos Lelieveld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Estimation of secondary organic aerosol from biomass burning using observations of formaldehyde, NO2 and AOD</text:p>
          </table:table-cell>
          <table:table-cell office:value-type="string" calcext:value-type="string">
            <text:p>Betty Croft; Alexandra Tsimpidi; Twan van Noije; Ryan Vella; Nick Schutgens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Organic aerosol volatility and its drivers in realistic urban air replicas</text:p>
          </table:table-cell>
          <table:table-cell office:value-type="string" calcext:value-type="string">
            <text:p>Angela Buchholz; Eka Dian Pusfitasari; Lu Liu; Milan Roska; Matthew M. Coggon; Juliane L. Fry; Eva Pfannerstill; Peeyush Khare; Georgios Gkatzelis</text:p>
          </table:table-cell>
          <table:table-cell table:number-columns-repeated="2"/>
          <table:table-cell office:value-type="string" calcext:value-type="string">
            <text:p>IEK-8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The vertical distribution of NOx and its variability above metropolitan areas in America, Europe, and Asia, as observed by IAGOS</text:p>
          </table:table-cell>
          <table:table-cell office:value-type="string" calcext:value-type="string">
            <text:p>Christoph Mahnke; Ulrich Bundke; Chris Schleiermacher; Susanne Rohs; Philippe Nédélec; Hannah Clark; Hiroshi Tanimoto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High-Time-Resolution Analysis of Organic and Inorganic Trace Gases and Particles in a Major European Port Using Mobile and Stationary Measurements</text:p>
          </table:table-cell>
          <table:table-cell office:value-type="string" calcext:value-type="string">
            <text:p>Himadri Sekhar Bhowmik; Max Gerrit Adam; Felix Schweiger; Robert Wegener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Emissions in transition: Exploring air quality-climate links from cities to forests </text:p>
          </table:table-cell>
          <table:table-cell office:value-type="string" calcext:value-type="string">
            <text:p>Eva Pfannerstill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Insights into Potential Contrail Cirrus Regions During Surface Temperature Extremes from Three Decades of Airborne Measurements</text:p>
          </table:table-cell>
          <table:table-cell office:value-type="string" calcext:value-type="string">
            <text:p>Susanne Rohs; Ulrich Bundke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BVOC measurements in the Amazon rainforest: Results from vertically resolved long term measurements</text:p>
          </table:table-cell>
          <table:table-cell office:value-type="string" calcext:value-type="string">
            <text:p>Achim Edtbauer; Akima Ringsdorf; Eva Pfannerstill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Cirrus cloud origin classification for seven years of IAGOS flights including a new origin category</text:p>
          </table:table-cell>
          <table:table-cell office:value-type="string" calcext:value-type="string">
            <text:p>Susanne Rohs; Irene Bartolome</text:p>
          </table:table-cell>
          <table:table-cell table:number-columns-repeated="2"/>
          <table:table-cell office:value-type="string" calcext:value-type="string">
            <text:p>IEK-7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On the cause of climate model wet biases in the lowermost stratosphere</text:p>
          </table:table-cell>
          <table:table-cell office:value-type="string" calcext:value-type="string">
            <text:p>Astrid Kerkweg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Long-lived contrails in cirrus clouds underestimated with uncertain climate impact</text:p>
          </table:table-cell>
          <table:table-cell office:value-type="string" calcext:value-type="string">
            <text:p>Neelam Firdous Khan; Peter Spichtinger; Susanne Rohs; Andreas Wahner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Why are there gaps in your measurements? Sharing the stories behind the missing datapoints</text:p>
          </table:table-cell>
          <table:table-cell office:value-type="string" calcext:value-type="string">
            <text:p>Eva Pfannerstill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Potential sources of excess nitrous acid in the troposphere inferred from airborne remote sensing</text:p>
          </table:table-cell>
          <table:table-cell office:value-type="string" calcext:value-type="string">
            <text:p>Benjamin Weyland; Simon Rosanka; Domenico Taraborrelli; Florian Obersteiner; Mariano Mertens; Helmut Ziereis; Katharina Kaiser; Nijing Wang; Achim Edtbauer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Improving global simulations of biomass-burning SOA through IVOC-focused sensitivity studies</text:p>
          </table:table-cell>
          <table:table-cell office:value-type="string" calcext:value-type="string">
            <text:p>Peeyush Khare; Georgios Gkatzelis; Vlassis Karydis; Alexandra Tsimpidi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Improved simulation of atmospheric hydrogen using Eulerian and Lagrangian models</text:p>
          </table:table-cell>
          <table:table-cell office:value-type="string" calcext:value-type="string">
            <text:p>Astrid Kerkweg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An Improved Representation of Organic Aerosol Composition in the ECMWF IFS-COMPO</text:p>
          </table:table-cell>
          <table:table-cell office:value-type="string" calcext:value-type="string">
            <text:p>Vincent Huijnen; Alexandra Tsimpidi; Vlassis Karydis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Characterizing urban traffic emissions across Europe: Insights from canister sampling in Net4Cities</text:p>
          </table:table-cell>
          <table:table-cell office:value-type="string" calcext:value-type="string">
            <text:p>Robert Wegener; Max Gerrit Adam; Seán Schmitz; Giorgi Jibuti; Martine Van Poppel; Erika von Schneidemesser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Upper tropospheric composition during Iberian cut-off lows as seen by IAGOS and CAMS</text:p>
          </table:table-cell>
          <table:table-cell office:value-type="string" calcext:value-type="string">
            <text:p>Hannah Clark; Bastien Sauvage; Christoph Mahnke; Susanne Rohs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Stress is in the air: BVOC emissions from beech and oak trees under combined heat stress and herbivory feeding</text:p>
          </table:table-cell>
          <table:table-cell office:value-type="string" calcext:value-type="string">
            <text:p>Biplob Dey; Anna Novelli; Thorsten Hohaus; Eva Pfannerstill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Impact of iron-containing dust on atmospheric oxidation processes</text:p>
          </table:table-cell>
          <table:table-cell office:value-type="string" calcext:value-type="string">
            <text:p>Simon Rosanka; Domenico Taraborrelli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Enabling access to harmonised ECV-related observation datasets from environmental Research Infrastructures</text:p>
          </table:table-cell>
          <table:table-cell office:value-type="string" calcext:value-type="string">
            <text:p>Alexandra Kokkinaki; Peter Thijsse; Ulrich Bundke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The ENVRI-Hub: A Platform for Advancing Environmental and Earth Sciences through Integrated Virtual Research Environments</text:p>
          </table:table-cell>
          <table:table-cell office:value-type="string" calcext:value-type="string">
            <text:p>Ulrich Bundke; Daniele Bailo; Anca Hienola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The Real Bottleneck in Earth System Science Is Not Data but Federation</text:p>
          </table:table-cell>
          <table:table-cell office:value-type="string" calcext:value-type="string">
            <text:p>Anca Hienola; Ulrich Bundke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Global budgets of atmospheric primary and secondary organic aerosols based on the simulation for full-volatility-range organic precursors</text:p>
          </table:table-cell>
          <table:table-cell office:value-type="string" calcext:value-type="string">
            <text:p>Ruqian Miao; Hao Wang; Siyi Liu; Vlassis Karydis; Alexandra Tsimpidi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Ozone alters heat-driven Biogenic VOC responses: evidence from forest and urban tree species under sequential stress</text:p>
          </table:table-cell>
          <table:table-cell office:value-type="string" calcext:value-type="string">
            <text:p>Biplob Dey; Peeyush Khare; Yizhen Wu; Sindhu Vasireddy; Riikka Rinnan; Anna Novelli; Thorsten Hohaus; Eva Pfannerstill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Combined heat and ozone stress impacts on SOA formation and OH reactivity from oak emissions</text:p>
          </table:table-cell>
          <table:table-cell office:value-type="string" calcext:value-type="string">
            <text:p>Eva Pfannerstill; Biplob Dey; Yizhen Wu; Georgios Gkatzelis; Riikka Rinnan; Anna Novelli; Thorsten Hohaus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How the global health burden changes due to heatwaves and air pollution in a warmer world</text:p>
          </table:table-cell>
          <table:table-cell office:value-type="string" calcext:value-type="string">
            <text:p>Fuzhen Shen; Michaela Imelda Hegglin; Tamara Emmerichs; Domenico Taraborrelli</text:p>
          </table:table-cell>
          <table:table-cell table:number-columns-repeated="2"/>
          <table:table-cell office:value-type="string" calcext:value-type="string">
            <text:p>ICE-4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Supplementary material to "ORACLE-lite (v3.0): A reduced-complexity module for simulating organic aerosol formation and evolution in long term chemistry-climate simulations"</text:p>
          </table:table-cell>
          <table:table-cell office:value-type="string" calcext:value-type="string">
            <text:p>Alexandra Tsimpidi; Vlassis Karydis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Comparison of the results of hydrocarbon oxidation experiments in an indoor and an outdoor atmospheric simulation chamber</text:p>
          </table:table-cell>
          <table:table-cell office:value-type="string" calcext:value-type="string">
            <text:p>Shogo Saito; Claudiu Roman; Anna Novelli; Robert Wegener; Max Gerrit Adam; Albert A. Ruth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Evaluation of DMSO as Working Fluid in Condensation Particle Counters</text:p>
          </table:table-cell>
          <table:table-cell office:value-type="string" calcext:value-type="string">
            <text:p>Patrick Weber; Oliver Bischof; Gerhard Steiner; Helmut Krasa; Alexander Bergmann; Andreas Petzold; Ulrich Bundke</text:p>
          </table:table-cell>
          <table:table-cell table:number-columns-repeated="3"/>
          <table:table-cell office:value-type="date" office:date-value="2026-03-03" calcext:value-type="date">
            <text:p>03/03/26</text:p>
          </table:table-cell>
        </table:table-row>
        <table:table-row table:style-name="ro1">
          <table:table-cell office:value-type="string" calcext:value-type="string">
            <text:p>Implementation of the ORACLE (v1.0) organic aerosol composition and evolution module into the EC-Earth3-AerChem model</text:p>
          </table:table-cell>
          <table:table-cell office:value-type="string" calcext:value-type="string">
            <text:p>Stylianos Kakavas; Alexandra Tsimpidi; Vlassis Karydis</text:p>
          </table:table-cell>
          <table:table-cell table:number-columns-repeated="3"/>
          <table:table-cell office:value-type="date" office:date-value="2026-02-28" calcext:value-type="date">
            <text:p>02/28/26</text:p>
          </table:table-cell>
        </table:table-row>
        <table:table-row table:style-name="ro1">
          <table:table-cell office:value-type="string" calcext:value-type="string">
            <text:p>Technical test procedure for approving integrated IRISCC digital services</text:p>
          </table:table-cell>
          <table:table-cell office:value-type="string" calcext:value-type="string">
            <text:p>Ulrich Bundke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Technical test procedure for approving integrated IRISCC digital services</text:p>
          </table:table-cell>
          <table:table-cell office:value-type="string" calcext:value-type="string">
            <text:p>Ulrich Bundke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patial variability of VOCs, ozone, and carbonaceous aerosols during the 2022 European summer heatwave</text:p>
          </table:table-cell>
          <table:table-cell office:value-type="string" calcext:value-type="string">
            <text:p>Robert Wegener; Heidi Hellén; Elisabeth Alonso‐Blanco; Jgor Arduini; Benjamin Bergmans; Efstratios Bourtsoukidis; Darius Čeburnis; Sophie Darfeuil; Maximilien Desservettaz; Elías Díaz-Ramiro; Marvin Dufresne; Anna Font; Evelyn Freney; M.C. Gómez; Francisco J. Gómez‐Moreno; Marie Gohy; Robert Holla; Tuija Jokinen; Dagmar Kubistin; Jurgita Ovadnevaitė; Véronique Riffault; Stuart J. Ritchie; Laurent Poulain; Julian Rüdiger; E. Sáez De Cámara; Niels Schoon; Roger Seco; Leïla Simon; August Thomasson; Svetlana Tsyro; Bert Verreyken; Sverre Solberg; Karen Yeung; Ilona Ylivinkka; Karl Espen Yttri; Ågot K. Watne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Impact of cirrus on extratropical tropopause structure</text:p>
          </table:table-cell>
          <table:table-cell office:value-type="string" calcext:value-type="string">
            <text:p>Nicolas Emig; Annette Miltenberger; Peter Hoor; Andreas Petzold</text:p>
          </table:table-cell>
          <table:table-cell office:value-type="string" calcext:value-type="string">
            <text:p>Atmospheric chemistry and physic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0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356" meta:object-count="0"/>
    <meta:generator>LibreOffice/26.2.4.2$Linux_X86_64 LibreOffice_project/620$Build-2</meta:generator>
  </office:meta>
</office:document-meta>
</file>