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5.7555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4.3193in"/>
    </style:style>
    <style:style style:name="co4" style:family="table-column">
      <style:table-column-properties fo:break-before="auto" style:column-width="0.8945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CE-4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dentifying orographic gravity waves in 3D observations via backward ray tracing</text:p>
          </table:table-cell>
          <table:table-cell office:value-type="string" calcext:value-type="string">
            <text:p>Rhode, Sebastian; Preusse, Peter; Ungermann, Jörn</text:p>
          </table:table-cell>
          <table:table-cell office:value-type="string" calcext:value-type="string">
            <text:p>Atmospheric chemistry and physics</text:p>
          </table:table-cell>
          <table:table-cell table:style-name="ce1" office:value-type="string" calcext:value-type="string">
            <text:p>2112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Tropical Cyclones Drive Enhanced Inorganic Iodine in the Mid‐Latitude Upper Troposphere</text:p>
          </table:table-cell>
          <table:table-cell office:value-type="string" calcext:value-type="string">
            <text:p>Voss, Karolin; Vogel, Bärbel; Diederich, Thorsten; Engel, Andreas; Grooß, Jens-Uwe; Keber, Timo; Kluge, Flora; Rotermund, Meike K.; Schuck, Tanja; Weyland, Benjamin; Butz, André; Pfeilsticker, Klaus</text:p>
          </table:table-cell>
          <table:table-cell office:value-type="string" calcext:value-type="string">
            <text:p>Geophysical research letters</text:p>
          </table:table-cell>
          <table:table-cell table:style-name="ce1" office:value-type="string" calcext:value-type="string">
            <text:p>2112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Development and validation of a new ozone dataset using Complete Data Fusion of MIPAS and IASI observations: a step towards understanding stratospheric ozone intrusions</text:p>
          </table:table-cell>
          <table:table-cell office:value-type="string" calcext:value-type="string">
            <text:p>Guidetti, Liliana; Brattich, Erika; Ceccherini, Simone; Hegglin, Michaela I.; Raspollini, Piera; Tirelli, Cecilia; Zoppetti, Nicola; Cortesi, Ugo</text:p>
          </table:table-cell>
          <table:table-cell office:value-type="string" calcext:value-type="string">
            <text:p>Atmospheric measurement techniques</text:p>
          </table:table-cell>
          <table:table-cell table:style-name="ce1" office:value-type="string" calcext:value-type="string">
            <text:p>2112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Evaluation of upper-tropospheric lower-stratospheric properties over the Asian monsoon region in a storm-resolving model</text:p>
          </table:table-cell>
          <table:table-cell office:value-type="string" calcext:value-type="string">
            <text:p>Sullivan, Sylvia C.; Voigt, Aiko; Sepúlveda Araya, Edgardo; Bucci, Silvia; Miltenberger, Annette; Kupinski, Meredith K.; Rolf, Christian; Krämer, Martina</text:p>
          </table:table-cell>
          <table:table-cell office:value-type="string" calcext:value-type="string">
            <text:p>Atmospheric chemistry and physics</text:p>
          </table:table-cell>
          <table:table-cell table:style-name="ce1" office:value-type="string" calcext:value-type="string">
            <text:p>2112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Toward healthy air quality under CMIP6 scenarios: insights into the compliance with the new WHO guidelines in China</text:p>
          </table:table-cell>
          <table:table-cell office:value-type="string" calcext:value-type="string">
            <text:p>Jia, Ziqi; Yuan, Yue; Wang, Xurong; Shen, Fuzhen</text:p>
          </table:table-cell>
          <table:table-cell office:value-type="string" calcext:value-type="string">
            <text:p>Frontiers in Public Health</text:p>
          </table:table-cell>
          <table:table-cell table:style-name="ce1" office:value-type="string" calcext:value-type="string">
            <text:p>2112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Possible solar cycle influence on midlatitude mesosphere/lower thermosphere horizontal winds over Germany</text:p>
          </table:table-cell>
          <table:table-cell office:value-type="string" calcext:value-type="string">
            <text:p>Jacobi, Christoph; Kuchar, Ales; Ern, Manfred; Renkwitz, Toralf; Latteck, Ralph; Chau, Jorge L.</text:p>
          </table:table-cell>
          <table:table-cell office:value-type="string" calcext:value-type="string">
            <text:p>Advances in radio science</text:p>
          </table:table-cell>
          <table:table-cell table:style-name="ce1" office:value-type="string" calcext:value-type="string">
            <text:p>2112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Overview: The Network for the Detection of Atmospheric Composition Change at 35 years: achievements and future strategy</text:p>
          </table:table-cell>
          <table:table-cell office:value-type="string" calcext:value-type="string">
            <text:p>Petropavlovskikh, Irina; De Mazière, Martine; Thompson, Anne M.; Wild, Jeannette D.; Hannigan, James W.; Selkirk, Henry B.; Hannun, Reem A.; Steinbrecht, Wolfgang; Lambert, Jean-Christopher; Van Malderen, Roeland; Asher, Elizabeth; Cordero, Raul R.; Godin-Beekmann, Sophie; Hubert, Daan; Khaykin, Sergey; Kreher, Karin; Leblanc, Thierry; Mahieu, Emmanuel; Maillard Barras, Eliane; McConville, Glen; Nedoluha, Gerald; Ortega, Ivan; Redondas Marrero, Alberto; Seckmeyer, Gunther; Stauffer, Ryan M.; Strode, Sarah A.; Strong, Kim; Sugita, Takafumi; Van Roozendael, Michel; Velazco, Voltaire; Vigouroux, Corinne; Vogel, Bärbel</text:p>
          </table:table-cell>
          <table:table-cell office:value-type="string" calcext:value-type="string">
            <text:p>Atmospheric chemistry and physics</text:p>
          </table:table-cell>
          <table:table-cell table:style-name="ce1" office:value-type="string" calcext:value-type="string">
            <text:p>2112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Quantification of inmixing of Asian Monsoon air by multi-species classification in a match flight experiment</text:p>
          </table:table-cell>
          <table:table-cell office:value-type="string" calcext:value-type="string">
            <text:p>Kaumanns, Jan; Ungermann, Jörn; Vogel, Bärbel; Johansson, Sören; Kretschmer, Erik; Plöger, Felix; Preuße, Peter; Woiwode, Wolfgang; Riese, Martin</text:p>
          </table:table-cell>
          <table:table-cell office:value-type="string" calcext:value-type="string">
            <text:p>Atmospheric chemistry and physics</text:p>
          </table:table-cell>
          <table:table-cell table:style-name="ce1" office:value-type="string" calcext:value-type="string">
            <text:p>2112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GLOFI – A methodology and toolbox for scale-separation of satellite observations for analysis of gravity waves</text:p>
          </table:table-cell>
          <table:table-cell office:value-type="string" calcext:value-type="string">
            <text:p>Mathew, Arun Jo; Rhode, Sebastian; Ern, Manfred; Pramitha, Maniyatt; Preusse, Peter</text:p>
          </table:table-cell>
          <table:table-cell office:value-type="string" calcext:value-type="string">
            <text:p>Atmospheric measurement techniques</text:p>
          </table:table-cell>
          <table:table-cell table:style-name="ce1" office:value-type="string" calcext:value-type="string">
            <text:p>2112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Large ozone enhancement over South Asia triggered by sudden stratospheric warming under westerly QBO phase: implications on ozone radiative forcing</text:p>
          </table:table-cell>
          <table:table-cell office:value-type="string" calcext:value-type="string">
            <text:p>Roy, Shubhajyoti; Chandran, Satheesh P. R.; Fadnavis, Suvarna; Sagar, Vijay; Hegglin, Michaela I.; Müller, Rolf; Chavan, Prashant</text:p>
          </table:table-cell>
          <table:table-cell office:value-type="string" calcext:value-type="string">
            <text:p>Atmospheric chemistry and physics</text:p>
          </table:table-cell>
          <table:table-cell table:style-name="ce1" office:value-type="string" calcext:value-type="string">
            <text:p>2112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Enhancement of ammonium nitrate aerosol in the Northern Hemisphere lower stratosphere linked to Asian summer monsoon outflow</text:p>
          </table:table-cell>
          <table:table-cell office:value-type="string" calcext:value-type="string">
            <text:p>Ekinci, Fatih; Eppers, Oliver; Appel, Oliver; Ploeger, Felix; Dragoneas, Antonis; Molleker, Sergej; Brauner, Philipp; Lachnitt, Hans-Christoph; Weyland, Franziska; Ort, Linda; Emig, Nicolas; Clemen, Hans-Christian; Tomsche, Laura; Ebert, Martin; Hoor, Peter; Vogel, Bärbel; Cheng, Yafang; Schneider, Johannes; Borrmann, Stephan; Köllner, Franziska</text:p>
          </table:table-cell>
          <table:table-cell office:value-type="string" calcext:value-type="string">
            <text:p>Atmospheric chemistry and physics</text:p>
          </table:table-cell>
          <table:table-cell table:style-name="ce1" office:value-type="string" calcext:value-type="string">
            <text:p>2112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The lapse rate and the cold point tropopause in the Asian Summer Monsoon anticyclone</text:p>
          </table:table-cell>
          <table:table-cell office:value-type="string" calcext:value-type="string">
            <text:p>Müller, Rolf; Vogel, Bärbel; Krämer, Martina; Rolf, Christian; Spelten, Nicole; Ravegnani, Fabrizio</text:p>
          </table:table-cell>
          <table:table-cell office:value-type="string" calcext:value-type="string">
            <text:p>Atmospheric chemistry and physics</text:p>
          </table:table-cell>
          <table:table-cell table:style-name="ce1" office:value-type="string" calcext:value-type="string">
            <text:p>2112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Stratospheric gravity waves in three high-resolution models and AIRS satellite observations</text:p>
          </table:table-cell>
          <table:table-cell office:value-type="string" calcext:value-type="string">
            <text:p>Noble, Phoebe; Okui, Haruka; Alexander, Joan; Ern, Manfred; Hindley, Neil P.; Hoffmann, Lars; Holt, Laura; van Niekerk, Annelize; Plougonven, Riwal; Polichtchouk, Inna; Stephan, Claudia C.; Bramberger, Martina; Corcos, Milena; Putnam, William; Kruse, Christopher; Wright, Corwin J.</text:p>
          </table:table-cell>
          <table:table-cell office:value-type="string" calcext:value-type="string">
            <text:p>Atmospheric chemistry and physics</text:p>
          </table:table-cell>
          <table:table-cell office:value-type="string" calcext:value-type="string">
            <text:p>2112, 5111</text:p>
          </table:table-cell>
          <table:table-cell office:value-type="string" calcext:value-type="string">
            <text:p>JSC</text:p>
          </table:table-cell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Airborne Observations Reveal Underestimated Riverine Methane Emissions Across the Amazon</text:p>
          </table:table-cell>
          <table:table-cell office:value-type="string" calcext:value-type="string">
            <text:p>Ort, Linda; Frankenberg, Christian; Dadheech, Nikhil; Yoon, James; Turner, Alexander J.; Bloom, A. Anthony; Konopka, Paul; Lachnitt, Hans-Christoph; Hoor, Peter; Lelieveld, Jos; Kort, Eric A.; Fischer, Horst</text:p>
          </table:table-cell>
          <table:table-cell office:value-type="string" calcext:value-type="string">
            <text:p>Geophysical research letters</text:p>
          </table:table-cell>
          <table:table-cell table:style-name="ce1" office:value-type="string" calcext:value-type="string">
            <text:p>2112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Cross-hemispheric transport of the Hunga aerosol plume: in situ evidence and radiative effects from the northern hemisphere</text:p>
          </table:table-cell>
          <table:table-cell office:value-type="string" calcext:value-type="string">
            <text:p>Kloss, Corinna; Berthet, Gwenaël; Sellitto, Pasquale; Bartolome Garcia, Irene; Briaud, Emmanuel; Das, Rubel Chandra; Chevrier, Stéphane; Dumelié, Nicolas; Joly, Lilian; Lecas, Thomas; Marbach, Pauline; Ploeger, Felix; Renard, Jean-Baptiste; Vernier, Jean-Paul; Wienhold, Frank G.; Hegglin, Michaela Imelda</text:p>
          </table:table-cell>
          <table:table-cell office:value-type="string" calcext:value-type="string">
            <text:p>Atmospheric chemistry and physics</text:p>
          </table:table-cell>
          <table:table-cell table:style-name="ce1" office:value-type="string" calcext:value-type="string">
            <text:p>2112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Observationally-derived Fractional Release Factors, Ozone Depletion Potentials, and Stratospheric Lifetimes of Four Long-Lived CFCs: CFC-13 (CClF 3 ), CFC-114 (C 2 Cl 2 F 4 ), CFC-114a (CF 3 CCl 2 F), and CFC-115 (C 2 ClF 5 )</text:p>
          </table:table-cell>
          <table:table-cell office:value-type="string" calcext:value-type="string">
            <text:p>Tuffnell, Elinor C.; Leedham-Elvidge, Emma; Sturges, William T.; Bönisch, Harald; Adcock, Karina E.; Fraser, Paul J.; Krummel, Paul B.; Oram, David E.; Langenfelds, Ray L.; Röckmann, Thomas; Western, Luke M.; Mühle, Jens; Laube, Johannes C.</text:p>
          </table:table-cell>
          <table:table-cell office:value-type="string" calcext:value-type="string">
            <text:p>Atmospheric chemistry and physics</text:p>
          </table:table-cell>
          <table:table-cell table:style-name="ce1" office:value-type="string" calcext:value-type="string">
            <text:p>2112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Transport of volcanic aerosol from the Raikoke eruption in 2019 through the Northern Hemisphere</text:p>
          </table:table-cell>
          <table:table-cell office:value-type="string" calcext:value-type="string">
            <text:p>Yang, Zhen; Vogel, Bärbel; Ploeger, Felix; Bai, Zhixuan; Li, Dan; Griessbach, Sabine; Hoffmann, Lars; Wienhold, Frank G.; Asher, Elizabeth; Baron, Alexandre A.; Smith, Katie R.; Thornberry, Troy; Bian, Jianchun; Hegglin, Michaela I.</text:p>
          </table:table-cell>
          <table:table-cell office:value-type="string" calcext:value-type="string">
            <text:p>Atmospheric chemistry and physics</text:p>
          </table:table-cell>
          <table:table-cell table:style-name="ce1" office:value-type="string" calcext:value-type="string">
            <text:p>2112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Continental and marine source regions contributing to the outflow of the Asian summer monsoon anticyclone during the PHILEAS campaign in summer 2023</text:p>
          </table:table-cell>
          <table:table-cell office:value-type="string" calcext:value-type="string">
            <text:p>Vogel, Bärbel; Lauther, Valentin; Köllner, Franziska; Ekinci, Fatih; Rolf, Christian; Strobel, Johannes; van Luijt, Ronja; Volk, C. Michael; Borrmann, Stephan; Dragoneas, Antonis; Eppers, Oliver; Molleker, Sergej; Hoor, Peter; Ort, Linda; Weyland, Franziska; Zahn, Andreas; Clemens, Jan; Günther, Gebhard; Kachula, Oleh; Müller, Rolf; Ploeger, Felix; Riese, Martin</text:p>
          </table:table-cell>
          <table:table-cell office:value-type="string" calcext:value-type="string">
            <text:p>Atmospheric chemistry and physics</text:p>
          </table:table-cell>
          <table:table-cell table:style-name="ce1" office:value-type="string" calcext:value-type="string">
            <text:p>2112</text:p>
          </table:table-cell>
          <table:table-cell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Lab in a box: A build-your- own-open-lab software toolkit</text:p>
          </table:table-cell>
          <table:table-cell office:value-type="string" calcext:value-type="string">
            <text:p>Michael Hanke; Stephan Heunis; Christian Mönch; Alexander Waite; Venkatesh Hariharapura Shivashankar; Laura Waite; Adina Svenja Wagner; Matthias Risse</text:p>
          </table:table-cell>
          <table:table-cell office:value-type="string" calcext:value-type="string">
            <text:p>Zenodo (CERN European Organization for Nuclear Research)</text:p>
          </table:table-cell>
          <table:table-cell/>
          <table:table-cell office:value-type="string" calcext:value-type="string">
            <text:p>INM-7</text:p>
          </table:table-cell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Earth Observation Satellites: From scientific discovery to knowledge for advancing education, serving society, and understanding the Earth system [Education in Remote Sensing]</text:p>
          </table:table-cell>
          <table:table-cell office:value-type="string" calcext:value-type="string">
            <text:p>M. Borgeaud; Jonathan Bamber; Anny Cazenave; V. Dehant; Yann H. Kerr; Michaela Imelda Hegglin; Marta Marcos; Christian Massari; Johanna Tamminen; C. G. Rapley; J. L’Haridon; Courtney Allison</text:p>
          </table:table-cell>
          <table:table-cell office:value-type="string" calcext:value-type="string">
            <text:p>IEEE Geoscience and Remote Sensing Magazine</text:p>
          </table:table-cell>
          <table:table-cell table:number-columns-repeated="2"/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office:value-type="string" calcext:value-type="string">
            <text:p>The Arctic</text:p>
          </table:table-cell>
          <table:table-cell office:value-type="string" calcext:value-type="string">
            <text:p>Liss M. Andreassen; Thomas G. Askjaer; Thomas J. Ballinger; Logan T. Berner; G. Bernhard; U. P. BHATT; Siiri Bigalke; Jarle W. Bjerke; Angela Bliss; Jason E. Box; Brian Brettschneider; D. Burgess; Amy H. Butler; Hanne H. Christiansen; Alex Crawford; Bertrand Decharme; Chris Derksen; Dmitry Divine; Matthew L. Druckenmiller; Chereque Elias; Howard E. Epstein; Sinead Farrell; Robert S. Fausto; Xavier Fettweis; Vitali Fioletov; Caitlyn Florentine; Bruce C. Forbes; Gerald V. Frost; Sebastian Gerland; Jens-Uwe Grooss; Edward Hanna; Stefan Hendricks; Iolanda Ialongo; Ketil Isaksen; Gensuo Jia; Bjørn Johnsen; Lars Kaleschke; Seong-Joong Kim; J. Kohler; Zachary M. Labe; Rick Lader; Kaisa Lakkala; Mark J. Lara; Simon H. Lee; Bryant D. Loomis; B. Luks; Kari Luojus; E. López-Blanco; Matthew J. Macander; Rúna Í. Magnússon; Ken D. Mankoff; Brooke Medley; Walter N. Meier; Paul Montesano; Twila A. Moon; Thomas L. Mote; Gjelten. Motrøen; Lawrence Mudryk; Rolf Müller; S. M. Natali; C. S. R. Neigh; Kelsey E. Nyland; K. M. Orndahl; James E. Overland; Donald K. Perovich; Alek Petty; Gareth K. Phoenix; Kristin Poinar; F. Pálsson; Robert Ricker; V. E. Romanovsky; L. Sass; E.A.G. Schuur; Mark C. Serreze; B. E. Smith; Sharon L. Smith; D. A. Streletskiy; T. Svendby; Richard L. Thoman; L. Thomson; T. Thorsteinsson; Xiangshan Tian-Kunze; Mary-Louise Timmermans; Hans Tømmervik; Christine F. Waigl; Donald (Skip) A. Walker; John E. Walsh; Muyin Wang; Melinda Webster; G. Wolken; B. Wouters; Dedi Yang; Jessicca Allen; Amy V. Camper; Lauren Carroll; Jacquelyn Crossman; Bridgette O. Haley; Lukas Noguchi; Laura Ohlmann; Sara W. Veasey</text:p>
          </table:table-cell>
          <table:table-cell office:value-type="string" calcext:value-type="string">
            <text:p>Bulletin of the American Meteorological Society</text:p>
          </table:table-cell>
          <table:table-cell table:number-columns-repeated="2"/>
          <table:table-cell office:value-type="date" office:date-value="2026-08-08" calcext:value-type="date">
            <text:p>08/08/26</text:p>
          </table:table-cell>
        </table:table-row>
        <table:table-row table:style-name="ro1">
          <table:table-cell office:value-type="string" calcext:value-type="string">
            <text:p>A new data set of nighttime chemical heating rates in the upper mesosphere and lower thermosphere derived from SCIAMACHY OH (9–6) emissions and SABER profiles</text:p>
          </table:table-cell>
          <table:table-cell office:value-type="string" calcext:value-type="string">
            <text:p>Xiaolin Wu; Yajun Zhu; Anne K. Smith; Martin Kaufmann; Guoying Jiang; Shuai Liu; Xiwei Xu</text:p>
          </table:table-cell>
          <table:table-cell office:value-type="string" calcext:value-type="string">
            <text:p>Atmospheric chemistry and physics</text:p>
          </table:table-cell>
          <table:table-cell/>
          <table:table-cell office:value-type="string" calcext:value-type="string">
            <text:p>IEK-7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patial Heterogeneity and Inhomogeneity of Cirrus Microphysical Properties on Kilometer Spatial Scales</text:p>
          </table:table-cell>
          <table:table-cell office:value-type="string" calcext:value-type="string">
            <text:p>John Dalessandro; Odran Sourdeval; Martina Krämer</text:p>
          </table:table-cell>
          <table:table-cell office:value-type="string" calcext:value-type="string">
            <text:p>Geophysical Research Letter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Observation of Mountain Waves and Secondary Gravity Waves in the Mesosphere Lower Thermosphere Above Patagonia</text:p>
          </table:table-cell>
          <table:table-cell office:value-type="string" calcext:value-type="string">
            <text:p>Robert Reichert; Pierre‐Dominique Pautet; Bernd Kaifler; Sebastian Rhode; Jörn Ungermann; K. Sato; Diego Janches; S. M. Smith</text:p>
          </table:table-cell>
          <table:table-cell office:value-type="string" calcext:value-type="string">
            <text:p>Journal of Geophysical Research Atmosphere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xperimental protocol for phase 1 of the APARC QUOCA (QUasibiennial oscillation and Ozone Chemistry interactions in the Atmosphere) working group</text:p>
          </table:table-cell>
          <table:table-cell office:value-type="string" calcext:value-type="string">
            <text:p>Clara Orbe; Alison Ming; Gabriel Chiodo; Michael Prather; Mohamadou Abdoulaye Diallo; Qi Tang; Andreas Chrysanthou; Hiroaki Naoe; Xin Zhou; Irina Thaler; Dillon Elsbury; Ewa Bednarz; Jonathon S. Wright; Aaron Match; Shingo Watanabe; James Anstey; Tobias Kerzenmacher; Stefan Versick; Marion Marchand; Feng Li; James Keeble</text:p>
          </table:table-cell>
          <table:table-cell office:value-type="string" calcext:value-type="string">
            <text:p>Geoscientific model development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Interference of Gravity Waves Above the Antarctic Peninsula Studied Using a Spectral Rotary Method During the SOUTHTRAC Campaign</text:p>
          </table:table-cell>
          <table:table-cell office:value-type="string" calcext:value-type="string">
            <text:p>Tomás Marcos; A. de la Torre; P. Alexander; Markus Geldenhuys; R. Hierro</text:p>
          </table:table-cell>
          <table:table-cell office:value-type="string" calcext:value-type="string">
            <text:p>Journal of Geophysical Research Atmospheres</text:p>
          </table:table-cell>
          <table:table-cell table:number-columns-repeated="2"/>
          <table:table-cell office:value-type="date" office:date-value="2026-07-15" calcext:value-type="date">
            <text:p>07/15/26</text:p>
          </table:table-cell>
        </table:table-row>
        <table:table-row table:style-name="ro1">
          <table:table-cell office:value-type="string" calcext:value-type="string">
            <text:p>Mineral dust concentration controlling convective cirrus structure and persistence: a large-eddy simulation study with observational constraints</text:p>
          </table:table-cell>
          <table:table-cell office:value-type="string" calcext:value-type="string">
            <text:p>Kasper Juurikkala; Tomi Raatikainen; Martina Krämer; Christina Williamson; Ari Laaksonen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Origin and evolution of satellite-observed cirrus clouds using Lagrangian microphysical modeling – Part 2: Evaluation and sensitivity analysis</text:p>
          </table:table-cell>
          <table:table-cell office:value-type="string" calcext:value-type="string">
            <text:p>Athulya Saiprakash; Martina Krämer; Christian Rolf; Jérôme Riedi; Odran Sourdeval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Origin and evolution of satellite-observed cirrus clouds using Lagrangian microphysical modeling – Part 1: Method and case studies</text:p>
          </table:table-cell>
          <table:table-cell office:value-type="string" calcext:value-type="string">
            <text:p>Athulya Saiprakash; Martina Krämer; Christian Rolf; Jérôme Riedi; Odran Sourdeval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The enhanced capabilities of mid-infrared limb emission sounding to observe stratospheric aerosol injection geoengineering interventions</text:p>
          </table:table-cell>
          <table:table-cell office:value-type="string" calcext:value-type="string">
            <text:p>Pasquale Sellitto; Mona Kosary; M. Höpfner; B. Funke; Sandra Stein; Simone Tilmes; Björn‐Martin Sinnhuber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Mountain-wave influence on polar stratospheric ice clouds: evidence from MIPAS–ERA5 analysis</text:p>
          </table:table-cell>
          <table:table-cell office:value-type="string" calcext:value-type="string">
            <text:p>Ling Zou; Reinhold Spang; Farahnaz Khosrawi; Ines Tritscher</text:p>
          </table:table-cell>
          <table:table-cell table:number-columns-repeated="2"/>
          <table:table-cell office:value-type="string" calcext:value-type="string">
            <text:p>JSC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Cloud microphysical properties over the Southern Ocean: First results from the HALO-South airborne campaign</text:p>
          </table:table-cell>
          <table:table-cell office:value-type="string" calcext:value-type="string">
            <text:p>Simon Kirschler; Daniel Sauer; Elena De La Torre Castro; Armin Afchine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Empirical air mass budgets in the winter-spring lower stratosphere from in-situ measurements during ASCCI, SouthTRAC and POLSTRACC missions</text:p>
          </table:table-cell>
          <table:table-cell office:value-type="string" calcext:value-type="string">
            <text:p>Heiko Bozem; Daniel Kunkel; Hans‐Christoph Lachnitt; Philipp Joppe; Helmut Ziereis; Martin Riese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MPTRAC: Domain-decomposed Massively-Parallel Trajectory Calculations</text:p>
          </table:table-cell>
          <table:table-cell office:value-type="string" calcext:value-type="string">
            <text:p>Rolf Müller; Sabine Griessbach; Catrin Meyer</text:p>
          </table:table-cell>
          <table:table-cell table:number-columns-repeated="2"/>
          <table:table-cell office:value-type="string" calcext:value-type="string">
            <text:p>JSC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Biomass burning in Australia: No evidence for carbonyl sulfide (OCS) enhancement in fire plumes from in-situ measurements during SouthTRAC</text:p>
          </table:table-cell>
          <table:table-cell office:value-type="string" calcext:value-type="string">
            <text:p>Hans‐Christoph Lachnitt; Daniel Kunkel; Heiko Bozem; Philipp Joppe; Thorsten Kaluza; Helmut Ziereis; Martin Riese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In situ observations of turbulent cross-tropopause mixing of cirrus particles at the jet stream over the North Sea</text:p>
          </table:table-cell>
          <table:table-cell office:value-type="string" calcext:value-type="string">
            <text:p>Armin Afchine; Heiko Bozem; Hans‐Christoph Lachnitt; Annette Miltenberger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How the global health burden changes due to heatwaves and air pollution in a warmer world</text:p>
          </table:table-cell>
          <table:table-cell office:value-type="string" calcext:value-type="string">
            <text:p>Fuzhen Shen; Michaela Imelda Hegglin; Tamara Emmerichs; Domenico Taraborrelli</text:p>
          </table:table-cell>
          <table:table-cell table:number-columns-repeated="2"/>
          <table:table-cell office:value-type="string" calcext:value-type="string">
            <text:p>ICE-3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Quantification of inmixing of Asian Monsoon air by multi-species classification in a match flight experiment</text:p>
          </table:table-cell>
          <table:table-cell office:value-type="string" calcext:value-type="string">
            <text:p>Erik Kretschmer; Martin Riese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Uncertainties in recent tropical stratospheric and tropospheric ozone changes restrict our understanding of future total column ozone change</text:p>
          </table:table-cell>
          <table:table-cell office:value-type="string" calcext:value-type="string">
            <text:p>Sean Davis; William T. Ball; Gabriel Chiodo; Justin Alsing; James Keeble; Hideharu Akiyoshi; Carlo Arosio; Andreas Chrysanthou; Melanie Coldewey‐Egbers; Robert Damadeo; Mohamadou Diallo; Roland Eichinger; Birgit Haßler; N. A. Kramarova; Diego Loyola; Eliane Maillard Barras; Olaf Morgenstern; R. W. Portmann; Viktoria Sofieva; Krzysztof Wargan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Mission concept and implementation status for the detection of gravity waves in the upper atmosphere</text:p>
          </table:table-cell>
          <table:table-cell office:value-type="string" calcext:value-type="string">
            <text:p>Martin Kaufmann; Manfred Ern; Peter Preusse; Qiuyu Chen; Lukas Krasauskas; Tom Neubert; Martin Riese</text:p>
          </table:table-cell>
          <table:table-cell table:number-columns-repeated="2"/>
          <table:table-cell office:value-type="string" calcext:value-type="string">
            <text:p>IEK-7, ITE</text:p>
          </table:table-cell>
          <table:table-cell office:value-type="date" office:date-value="2026-02-21" calcext:value-type="date">
            <text:p>02/21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0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79" meta:object-count="0"/>
    <meta:generator>LibreOffice/26.2.4.2$Linux_X86_64 LibreOffice_project/620$Build-2</meta:generator>
  </office:meta>
</office:document-meta>
</file>