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5.8764in"/>
    </style:style>
    <style:style style:name="co2" style:family="table-column">
      <style:table-column-properties fo:break-before="auto" style:column-width="18.6654in"/>
    </style:style>
    <style:style style:name="co3" style:family="table-column">
      <style:table-column-properties fo:break-before="auto" style:column-width="1.356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EK-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Bridging the lab-to-fab gap in non-fullerene organic solar cells via gravure printing</text:p>
          </table:table-cell>
          <table:table-cell office:value-type="string" calcext:value-type="string">
            <text:p>Svitlana Taranenko; Chen Wang; David Holzner; Robert Eland; Christopher Wöpke; Toni Seiler; Paul Weitz; Alexander Ehm; Fabio Le Piane; Roderick MacKenzie; Dietrich RT Zahn; Thomas Heumüller; Christoph J Brabec; Carsten Deibel; Arved C. Hübler; Maria Saladina</text:p>
          </table:table-cell>
          <table:table-cell office:value-type="string" calcext:value-type="string">
            <text:p>EES solar.</text:p>
          </table:table-cell>
          <table:table-cell table:number-columns-repeated="2"/>
          <table:table-cell table:style-name="ce1" office:value-type="date" office:date-value="2026-08-26" calcext:value-type="date">
            <text:p>08/26/26</text:p>
          </table:table-cell>
        </table:table-row>
        <table:table-row table:style-name="ro1">
          <table:table-cell office:value-type="string" calcext:value-type="string">
            <text:p>A Ceramic Network for Hybrid Solid Electrolyte Lithium Metal Batteries</text:p>
          </table:table-cell>
          <table:table-cell office:value-type="string" calcext:value-type="string">
            <text:p>Luca Guido Weckelmann; Jeong Seop Yoon; Jehad Ahmed; Krzysztof Dzięcioł; Anna Windmüller; Luc Raijmakers; Sanja Tepavcevic; Hans Kungl; Venkat Srinivasan; Chih-Long Tsai; Rüdiger-A. Eichel</text:p>
          </table:table-cell>
          <table:table-cell office:value-type="string" calcext:value-type="string">
            <text:p>Advanced Science</text:p>
          </table:table-cell>
          <table:table-cell/>
          <table:table-cell office:value-type="string" calcext:value-type="string">
            <text:p>IET-1</text:p>
          </table:table-cell>
          <table:table-cell table:style-name="ce1" office:value-type="date" office:date-value="2026-08-06" calcext:value-type="date">
            <text:p>08/06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7" meta:object-count="0"/>
    <meta:generator>LibreOffice/26.2.4.2$Linux_X86_64 LibreOffice_project/620$Build-2</meta:generator>
  </office:meta>
</office:document-meta>
</file>