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7811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0201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1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 table:number-rows-repeated="2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nvestigation of Phase‐Pure Paramelaconite Cu 4 O 3 as an Efficient Catalyst for CO 2 RR and CORR</text:p>
          </table:table-cell>
          <table:table-cell office:value-type="string" calcext:value-type="string">
            <text:p>Nemanja Martić; Urban Sajevic; Walter Agustin Parada; Mario Löffler; Christian Reller; Chandra Macauley; Karl J. J. Mayrhofer; G. Schmid</text:p>
          </table:table-cell>
          <table:table-cell office:value-type="string" calcext:value-type="string">
            <text:p>Advanced Sustainable System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Comparison of Industrially Relevant Fischer–Tropsch Cobalt Catalysts Supported on Alumina and Modified Silica with Complementary In-Situ and Operando Characterization Methods</text:p>
          </table:table-cell>
          <table:table-cell office:value-type="string" calcext:value-type="string">
            <text:p>Anna Zimina; Mohamed I. Fadlalla; Jana Potgieter; Catalina Jiménez; Rabia Ilica; Enrico Sireci; Dmitry I. Sharapa; Dominic de Oliveira; Cherie Hsu; Erisa Saraçi; Moritz Wolf; Pinar Sakoglu; Athanasios Skaltsogiannis; Tianli Zhong; Marcus Bär; Thys Botha; D.J. Moodley; Michael Claeys; Felix Studt; Jan-Dierk Grunwaldt</text:p>
          </table:table-cell>
          <table:table-cell office:value-type="string" calcext:value-type="string">
            <text:p>The Journal of Physical Chemistry C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Performance of Pt-based catalysts in perhydro benzyltoluene dehydrogenation: from semi-batch screening to continuous operation</text:p>
          </table:table-cell>
          <table:table-cell office:value-type="string" calcext:value-type="string">
            <text:p>Elisabeth Herzinger; J. Berger; Nicolas Patrick Johner; Franziska Auer; Moritz Wolf</text:p>
          </table:table-cell>
          <table:table-cell office:value-type="string" calcext:value-type="string">
            <text:p>Reaction Chemistry &amp; Engineer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coupling Competing Roles of Energetic Disorder and Molecular Structural Order in Organic Photovoltaics</text:p>
          </table:table-cell>
          <table:table-cell office:value-type="string" calcext:value-type="string">
            <text:p>Xingwang Kang; Rong Wang; Jialin Wu; Kang An; Zhipeng Yin; Feiyue Lu; Zhisheng Zhou; Qin Wang; Larry Lüer; Hongbin Wu; Shi‐Jian Su; Lei Ying; Christoph Brabec; Ning Li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rom activity to durability: Structural evolution of amorphous and crystalline iridium oxides in PEM water electrolyzers</text:p>
          </table:table-cell>
          <table:table-cell office:value-type="string" calcext:value-type="string">
            <text:p>Obeen Kwon; Juhyun Oh; Lahiru Pasikku Hannadige; Patrick Yang; Gabriel da Silva; Yu Morimoto; Serhiy Cherevko; Carol Korzeniewski; Michael J. Zachman; Iryna V. Zenyuk</text:p>
          </table:table-cell>
          <table:table-cell office:value-type="string" calcext:value-type="string">
            <text:p>Applied Catalysis B: Environmental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nveiling the Microscopic Origin of Non-Radiative Voltage Loss in Organic Solar Cells through a Controlled Multi-Interface Architecture</text:p>
          </table:table-cell>
          <table:table-cell office:value-type="string" calcext:value-type="string">
            <text:p>Jialin Wu; Rong Wang; Xingwang Kang; Zhipeng Yin; Zhisheng Zhou; Jingyan Qi; Feiyue Lu; Xujie Hui; Kang An; Shi‐Jian Su; Lei Ying; Christoph J. Brabec; Ning Li</text:p>
          </table:table-cell>
          <table:table-cell office:value-type="string" calcext:value-type="string">
            <text:p>ACS Nano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anipulating drying‐induced carbon nanotube assemblies through substrate surface engineering</text:p>
          </table:table-cell>
          <table:table-cell office:value-type="string" calcext:value-type="string">
            <text:p>Ke Shui; Deng Pan; Tongtong Qin; Wenxin Xiao; Li X; Hao Yang; Jian Lin; Qingguang Xie; Jens Harting; Song Qiu; Chang‐Qi Ma</text:p>
          </table:table-cell>
          <table:table-cell office:value-type="string" calcext:value-type="string">
            <text:p>Droplet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Kinetic–Energetic Bottleneck of Charge‐Transfer Injection Governs Energy Loss in Organic Solar Cells</text:p>
          </table:table-cell>
          <table:table-cell office:value-type="string" calcext:value-type="string">
            <text:p>Rong Wang; Tobias Osterrieder; Atul Shukla; Christos L. Chochos; Vasilis G. Gregoriou; Yakun He; Hua Tang; Julian Haffner-Schirmer; Karen Forberich; Ning Li; Thomas Heumueller; Frédéric Laquai; Jens Hauch; Safa Shoaee; Dieter Neher; Larry Lüer; Christoph J. Brabec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IET-2, IMD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ffect of Alloying and Phase Segregation on the Stability of High-Entropy Alloys: A Case Study on the Dissolution of Os–Ru–Rh–Ir–Pt Nanoparticles</text:p>
          </table:table-cell>
          <table:table-cell office:value-type="string" calcext:value-type="string">
            <text:p>Tatiana Priamushko; Rebecca K. Pittkowski; Maria Minichova; Attila Kormanyos; Valentin Briega; Luis A. Cipriano; Nicolas Schlegel; Rasmus Rohde; Espen Drath Bøjesen; Kirsten M. Ø. Jensen; Jan Rossmeisl; Matthias Arenz; Serhiy Cherevko</text:p>
          </table:table-cell>
          <table:table-cell office:value-type="string" calcext:value-type="string">
            <text:p>ACS Applied Engineering Materials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Universal Interfacial Dipole Strategy for Defect Suppression in Inverted Perovskite Solar Cells With Tunable Bandgaps</text:p>
          </table:table-cell>
          <table:table-cell office:value-type="string" calcext:value-type="string">
            <text:p>Chaohui Li; Hyoungwon Park; Fabian Streller; Klaus Götz; Jiwon Byun; Shudi Qiu; Zhangyu Yuan; Jonas Englhard; Á. Vincze; Zijian Peng; Lirong Dong; Yanxue Wang; Chao Liu; Jingjing Tian; Mingjie Feng; Peichun Liao; Fu Yang; Andreas Späth; Andres Osvet; Thomas Heumueller; Marcus Halik; Silke H. Christiansen; Tobias Unruh; Julien Bachmann; R. Fink; Ning Li; Larry Lüer; Christoph Brabec</text:p>
          </table:table-cell>
          <table:table-cell office:value-type="string" calcext:value-type="string">
            <text:p>Advanced Functional Materials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ree-energy analysis of bubble nucleation on electrocatalytic surfaces</text:p>
          </table:table-cell>
          <table:table-cell office:value-type="string" calcext:value-type="string">
            <text:p>Qingguang Xie; Paolo Malgaretti; Othmane Aouane; Simon Thiele; Jens Harting</text:p>
          </table:table-cell>
          <table:table-cell office:value-type="string" calcext:value-type="string">
            <text:p>Physical Chemistry Chemical Physics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elf-Assembled Filament Layers in Drying Sessile Droplets: From Morphology to Electrical Conductivity</text:p>
          </table:table-cell>
          <table:table-cell office:value-type="string" calcext:value-type="string">
            <text:p>Johannes Schöttner; Qingguang Xie; Gaurav Nath; Jens Harting</text:p>
          </table:table-cell>
          <table:table-cell office:value-type="string" calcext:value-type="string">
            <text:p>Langmuir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ow much platinum is enough? Stability of Pt-coated titanium films for porous transport layers (PTLs) in acidic and fluoride-containing electrolyte</text:p>
          </table:table-cell>
          <table:table-cell office:value-type="string" calcext:value-type="string">
            <text:p>Gabriel da Silva; Xianxian Xie; Michael Vorochta; Ivan Khalakhan; Serhiy Cherevko</text:p>
          </table:table-cell>
          <table:table-cell office:value-type="string" calcext:value-type="string">
            <text:p>Electrochimica Acta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Composite Interlayer Reconciling Mechanical and Electrical Stability in Perovskite Solar Cells</text:p>
          </table:table-cell>
          <table:table-cell office:value-type="string" calcext:value-type="string">
            <text:p>Zhangyu Yuan; Haoran Tang; Wei Meng; Chaohui Li; Zhisheng Zhou; Zhipeng Yin; S Li; Zhuo Feng; Kang An; Christoph Brabec; Fei Huang; Ning Li</text:p>
          </table:table-cell>
          <table:table-cell office:value-type="string" calcext:value-type="string">
            <text:p>Advanced Materials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ognostics and Health Management in Polymer Electrolyte Fuel Cells: Current Trends, Challenges, and Future Directions</text:p>
          </table:table-cell>
          <table:table-cell office:value-type="string" calcext:value-type="string">
            <text:p>Farideh Abdollahi; Kourosh Malek; Thomas Kadyk; Nadiia Kulyk; Christophe Gerling; Michael H. Eikerling</text:p>
          </table:table-cell>
          <table:table-cell office:value-type="string" calcext:value-type="string">
            <text:p>Fuel Cells</text:p>
          </table:table-cell>
          <table:table-cell/>
          <table:table-cell office:value-type="string" calcext:value-type="string">
            <text:p>IET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icroenvironment Matters: Destabilization of Iridium Anode Catalyst by CO Reduction Products</text:p>
          </table:table-cell>
          <table:table-cell office:value-type="string" calcext:value-type="string">
            <text:p>Attila Kormanyos; Mohd Monis Ayyub; Bence Kutus; Monaza Rashid; Tatiana Priamushko; Gergely F. Samu; Serhiy Cherevko; Balázs Endrődi; Csaba Janáky</text:p>
          </table:table-cell>
          <table:table-cell office:value-type="string" calcext:value-type="string">
            <text:p>Journal of the American Chemical Society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aying the Foundation for Digital Material Design of Porous Transport Electrodes for PEM Water Electrolysis With Multiscale Tomography</text:p>
          </table:table-cell>
          <table:table-cell office:value-type="string" calcext:value-type="string">
            <text:p>Markus Bierling; David McLaughlin; Andreas Hutzler; Mingjian Wu; Darius Hoffmeister; Dennis Chalupczok; Erdmann Spiecker; Thomas Böhm; Simon Thiele</text:p>
          </table:table-cell>
          <table:table-cell office:value-type="string" calcext:value-type="string">
            <text:p>Small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imulations of inertial liquid-lens coalescence with the pseudopotential lattice Boltzmann method</text:p>
          </table:table-cell>
          <table:table-cell office:value-type="string" calcext:value-type="string">
            <text:p>Qingguang Xie; Jens Harting</text:p>
          </table:table-cell>
          <table:table-cell office:value-type="string" calcext:value-type="string">
            <text:p>Capillarit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ccelerating the Development of Organic Solar Cells: A Standardized Protocol with Machine Learning Integration</text:p>
          </table:table-cell>
          <table:table-cell office:value-type="string" calcext:value-type="string">
            <text:p>Jonas Wortmann; Larry Luer; Chao Liu; Jerrit Wagner; Tobias Osterrieder; Simon Arnold; Jens Hauch; Thomas Heumüller; Christoph J. Brabec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ydrogen carrier with ring dehydrogenation and lactonization in the same molecule: A thermodynamic perspective</text:p>
          </table:table-cell>
          <table:table-cell office:value-type="string" calcext:value-type="string">
            <text:p>Karsten Müller; Peter Wasserscheid; Sergey P. Verevkin</text:p>
          </table:table-cell>
          <table:table-cell office:value-type="string" calcext:value-type="string">
            <text:p>Fuel</text:p>
          </table:table-cell>
          <table:table-cell/>
          <table:table-cell office:value-type="string" calcext:value-type="string">
            <text:p>INW</text:p>
          </table:table-cell>
          <table:table-cell office:value-type="date" office:date-value="2026-07-25" calcext:value-type="date">
            <text:p>07/25/26</text:p>
          </table:table-cell>
        </table:table-row>
        <table:table-row table:style-name="ro1">
          <table:table-cell office:value-type="string" calcext:value-type="string">
            <text:p>Setting the Record Straight: A Systematic Study on Fe and Ni Dissolution in NiFe-Based Oxygen Evolution Reaction Catalysts</text:p>
          </table:table-cell>
          <table:table-cell office:value-type="string" calcext:value-type="string">
            <text:p>Gabriel da Silva; Carolin S. Igel; Serhiy Cherevko</text:p>
          </table:table-cell>
          <table:table-cell office:value-type="string" calcext:value-type="string">
            <text:p>ACS Catalysis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DX Array Tomography: 3D Imaging With Chemical Sensitivity and Submicron Resolution Through Ultramicrotomy and SEM-EDX Mapping</text:p>
          </table:table-cell>
          <table:table-cell office:value-type="string" calcext:value-type="string">
            <text:p>David McLaughlin; Markus Bierling; Colin P. O’Brien; David Sinton; Simon Thiele; Thomas Böhm</text:p>
          </table:table-cell>
          <table:table-cell office:value-type="string" calcext:value-type="string">
            <text:p>Microscopy and Microanalysis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aying the foundation for digital material design of porous transport electrodes for PEM water electrolysis with multiscale tomography</text:p>
          </table:table-cell>
          <table:table-cell office:value-type="string" calcext:value-type="string">
            <text:p>Markus Bierling; David McLaughlin; Andreas Hutzler; Mingjian Wu; Darius Hoffmeister; Erdmann Spiecker; Thomas Böhm; Simon Thiele</text:p>
          </table:table-cell>
          <table:table-cell table:number-columns-repeated="2"/>
          <table:table-cell office:value-type="string" calcext:value-type="string">
            <text:p>IET-2</text:p>
          </table:table-cell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15" meta:object-count="0"/>
    <meta:generator>LibreOffice/26.2.4.2$Linux_X86_64 LibreOffice_project/620$Build-2</meta:generator>
  </office:meta>
</office:document-meta>
</file>