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4in"/>
    </style:style>
    <style:style style:name="co2" style:family="table-column">
      <style:table-column-properties fo:break-before="auto" style:column-width="8.2709in"/>
    </style:style>
    <style:style style:name="co3" style:family="table-column">
      <style:table-column-properties fo:break-before="auto" style:column-width="2.3547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1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Effects of Electrochemical Parameters on the Evaluation of Nickel-Based OER Catalysts under Alkaline RDE Conditions</text:p>
          </table:table-cell>
          <table:table-cell office:value-type="string" calcext:value-type="string">
            <text:p>Wulyu Jiang; Werner Lehnert; Marcelo Carmo; Meital Shviro</text:p>
          </table:table-cell>
          <table:table-cell office:value-type="string" calcext:value-type="string">
            <text:p>ACS electrochemistry.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adiation safety and fuel performance of pebble-bed modular high-temperature gas-cooled reactors</text:p>
          </table:table-cell>
          <table:table-cell office:value-type="string" calcext:value-type="string">
            <text:p>Yu Wang; Jianzhu Cao; Feng Xie; Fu Li; Haitao Wang; Jiejuan Tong; Yujie Dong; Karl Verfondern; Sudarshan K. Loyalka</text:p>
          </table:table-cell>
          <table:table-cell office:value-type="string" calcext:value-type="string">
            <text:p>Nuclear Engineering and Design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6" meta:object-count="0"/>
    <meta:generator>LibreOffice/26.2.4.2$Linux_X86_64 LibreOffice_project/620$Build-2</meta:generator>
  </office:meta>
</office:document-meta>
</file>