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2272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2.7626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2.4618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EK-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 table:number-rows-repeated="2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Development of tungsten actively cooled divertor target plasma facing components for W7–X and JT-60SA fusion devices</text:p>
          </table:table-cell>
          <table:table-cell office:value-type="string" calcext:value-type="string">
            <text:p>M. Richou; Mehdi Firdaouss; Joris Fellinger; Thierry Baffie; B. Böswirth; M. Di Bartolomeo; Diogo Dias Alexio; Daniel Dickes; Daniel Dorow-Gerspach; Martin Draksler; A. Durif; G. Ehrke; P.E. Frayssines; Aljoša Gajšek; S. Garitta; Hervé Gleyzes; H Greuner; J.P. Gunn; Guillaume Kermouche; Boštjan Končar; F. Kunkel; Matthieu Lenci; R. Neu; J.Y. Pastor; gabriel Peyron; J. Riesch; S. Roccella; Hélène Roche; E. Tejado; Matej Tekavčič; Alizée Thomas; Q. Tichit; V. Tomarchio; Joerg Tretter; Zhongwei Wang; Marius Wirtz; J H You</text:p>
          </table:table-cell>
          <table:table-cell office:value-type="string" calcext:value-type="string">
            <text:p>Nuclear Fusion</text:p>
          </table:table-cell>
          <table:table-cell/>
          <table:table-cell office:value-type="string" calcext:value-type="string">
            <text:p>IFN-1</text:p>
          </table:table-cell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office:value-type="string" calcext:value-type="string">
            <text:p>Ex situ investigation of boron, hydrogen, and oxygen distributions on W7-X divertor surfaces using picosecond-LIBS under vacuum</text:p>
          </table:table-cell>
          <table:table-cell office:value-type="string" calcext:value-type="string">
            <text:p>Huace Wu; C. Kawan; Erik Wüst; Sebastijan Brezinsek; Rui Ding; Rongxing Yi; Timo Dittmar; Marcin Rasinski; Gennady Sergienko; the W7-X Team</text:p>
          </table:table-cell>
          <table:table-cell office:value-type="string" calcext:value-type="string">
            <text:p>Nuclear Fusion</text:p>
          </table:table-cell>
          <table:table-cell/>
          <table:table-cell office:value-type="string" calcext:value-type="string">
            <text:p>IFN-1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Overview of EXL-50U experiments: addressing key physics issues for future spherical torus reactors</text:p>
          </table:table-cell>
          <table:table-cell office:value-type="string" calcext:value-type="string">
            <text:p>Yuejiang Shi; Dong Guo; Yunfeng Liang; Xianming Song; Xiang Gu; Yong Liu; X C Jiang; Shaodong Song; Yumin Wang; Hongyue Li; Ao Wang; Jia Li; Xuxu Zhang; Guang Yang; Xianli Huang; Songjian Li; Renyi Tao; Kun Han; Cong Zhang; Yujin LI; Fan Gao; Yihang Zhao; Yupeng Zhang; Qifeng Xie; Qi Wu; Yan Yu; Lei Li; Jianguo Chen; Zhengyuan Chen; Jianqing Cai; Yongqin Wang; Lili Dong; Ying Yuan; Yanan Xu; Yuanjing An; Ji Qi; Xiaobing Xie; Jianghong Cao; Dan Zhao; R. Lombroni; Wenjun Liu; Xuerun Wang; Huasheng Xie; Bing Liu; Hanyue Zhao; Tianyuan Liu; Enwu YANG; Yuanming Yang; Yu Wang; Lei Han; Bo Xing; Hanqing Wang; Yupeng Guan; Zhenxing Wang; Peihai Zhou; Wenwu Luo; Chao Wu; Xin Zhao; Hongda He; Dong Li; Linge 临阁 ZANG 臧; Jinwei Yang; Haiqing Liu; Xiaoming Wang; Hang Si; Fudi Wang; Bin Wu; Chengyue Liu; Yonghua Ding; Zhongyong Chen; Nengchao Wang; Songfen Liu; 郭宪; Z. X. Wang; Lai Wei; Feng Wang; Shuyu Dai; Tong Liu; Minyou Ye; Li Li; Fuqing Wang; Zhiwei Ma; Mingyuan Wang; Ruibo Zhang; Yahui Wang; Jixin Yang; Haojie Ma; Jingchun Li; Guanghui Zhu; Juanquan Lin; Dan Du; Pingwei Zheng; Yanli Peng; Di Hu; Zhaokun Wang; Xianmei Zhang; Zhuo Huang; Y.Q. Huang; Kai Li; Zhe Gao</text:p>
          </table:table-cell>
          <table:table-cell office:value-type="string" calcext:value-type="string">
            <text:p>Nuclear Fusion</text:p>
          </table:table-cell>
          <table:table-cell/>
          <table:table-cell office:value-type="string" calcext:value-type="string">
            <text:p>IFN-1</text:p>
          </table:table-cell>
          <table:table-cell office:value-type="date" office:date-value="2026-08-15" calcext:value-type="date">
            <text:p>08/15/26</text:p>
          </table:table-cell>
        </table:table-row>
        <table:table-row table:style-name="ro1">
          <table:table-cell office:value-type="string" calcext:value-type="string">
            <text:p>B:D layer preparation, characterization and hydrogen isotope permeability for fusion application</text:p>
          </table:table-cell>
          <table:table-cell office:value-type="string" calcext:value-type="string">
            <text:p>Anne Houben; E. Warkentin; M. Rasiński; T. Dittmar; Hans Rudolf Koslowski; S. Möller; Tom Wauters; B. Unterberg; Ch. Linsmeier</text:p>
          </table:table-cell>
          <table:table-cell office:value-type="string" calcext:value-type="string">
            <text:p>Nuclear Materials and Energy</text:p>
          </table:table-cell>
          <table:table-cell/>
          <table:table-cell office:value-type="string" calcext:value-type="string">
            <text:p>IFN-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distributed computation library for common modeling tasks in magnetic confinement fusion</text:p>
          </table:table-cell>
          <table:table-cell office:value-type="string" calcext:value-type="string">
            <text:p>Alexander Knieps; D. Böckenhoff; Dieter Boeyaert; S. Bozhenkov; M. Endler; Y. Feng; Yu Gao; J. Geiger; Y. Liang; Liang Liao; Y. Suzuki</text:p>
          </table:table-cell>
          <table:table-cell office:value-type="string" calcext:value-type="string">
            <text:p>Fusion Engineering and Design</text:p>
          </table:table-cell>
          <table:table-cell/>
          <table:table-cell office:value-type="string" calcext:value-type="string">
            <text:p>IFN-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ecent advances in physics and applications of 3D magnetic fields on the J-TEXT tokamak</text:p>
          </table:table-cell>
          <table:table-cell office:value-type="string" calcext:value-type="string">
            <text:p>Nengchao Wang; Yong Hua Ding; Zhongyong Chen; Donghui Xia; Zhoujun Yang; Zhipeng Chen; Wei Zheng; W. Yan; Da Li; Song Zhou; Chengshuo Shen; Zhengkang Ren; Feiyue Mao; Yangbo Li; Xixuan Chen; Chuanxu Zhao; Qinghu Yang; Qinlin Tao; Changyu Lei; 耿文涛; Zhangsheng Huang; Hanhui Li; Jie Yang; Yutong Yang; Jiankun Hua; Zhangrong Hou; W. Xie; Jiangang Fang; Shengyang Xiao; Y.L. Yu; Fanxi Liu; Keze Li; Hai Liu; X H Xu; Peng Shi; Ting Long; Jinlong Guo; Fengming Xue; Xinkun Ai; Yu Zhong; Junli ZHANG; Zhonghe Jiang; Li Gao; X M Zhang; Bo Rao; Lu Wang; Weixin Guo; Shiyong Zeng; Ping Zhu; Minghai Liu; Tao Xu; Shaoxiang Ma; Yong Yang; Chuan Li; Zhijiang Wang; Ming Zhang; Kexun Yu; Xiwei Hu; Yunfeng Liang; Q. Yu; K. W. Gentle; Yuan Pan; the J-TEXT Team</text:p>
          </table:table-cell>
          <table:table-cell office:value-type="string" calcext:value-type="string">
            <text:p>Nuclear Fusion</text:p>
          </table:table-cell>
          <table:table-cell/>
          <table:table-cell office:value-type="string" calcext:value-type="string">
            <text:p>IFN-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easurements and Modeling of the Hydrogen Balmer Radiation Intensities in the Linear Plasma Device PSI-2</text:p>
          </table:table-cell>
          <table:table-cell office:value-type="string" calcext:value-type="string">
            <text:p>Frank Römer; Marc Sackers; O. Marchuk; M. Reinhart; G. Sergienko; Arkadi Kreter; Mauricio Gago; Bernhard Unterberg; Sebastijan Brezinsek</text:p>
          </table:table-cell>
          <table:table-cell office:value-type="string" calcext:value-type="string">
            <text:p>Plasma</text:p>
          </table:table-cell>
          <table:table-cell/>
          <table:table-cell office:value-type="string" calcext:value-type="string">
            <text:p>I:(DE-Juel1)ICS-2-20110106, IFN-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outes to high-performance operation in Wendelstein 7-X: turbulence suppression with shaping of the density profile</text:p>
          </table:table-cell>
          <table:table-cell office:value-type="string" calcext:value-type="string">
            <text:p>S. Bozhenkov; O. Ford; Markus Wappl; S. Bannmann; T. Romba; V. Perseo; K. Aleynikova; D. Zhang; I Amri; Jan-Peter Bäehner; Jürgen Baldzuhn; Larry R Baylor; Y Boumendjel; C. Brandt; K. J. Brunner; C. Büschel; D. Carralero; A. Dinklage; T. Estrada; G. Fuchert; Yu Gao; J. Geiger; Tomie Gonda Tomas; Dorothea Gradic; K. Hammond; D. Hartmann; Matthias Hirsch; M. Jakubowski; Jens P Knauer; Alexander Knieps; D. M. Kriete; M. Krychowiak; A. Langenberg; Heinrich Laqua; R. Lopez-Cansino; J Louwe; Emmanouil Maragkoudakis; Paul McNeely; Ameer Mohammed; D. Moseev; D. Naujoks; N. Pablant; N. Panadero; Ekkehard Pasch; Peter Zsolt Poloskei; J. H. E. Proll; K. Rahbarnia; Felix Reimold; Norbert Rust; G L Schmidt; M Foisal Siddiki; H. M. Smith; T. Stange; N. Tamura; H. Thomsen; Anastasios Tsikouras; M. Vécsei; E. Viezzer; E Villalobos Granados; A. von Stechow; Jannik Wagner; P. Xanthopoulos; M. Zanini; R. C. Wolf; the W7-X Team</text:p>
          </table:table-cell>
          <table:table-cell office:value-type="string" calcext:value-type="string">
            <text:p>Plasma Physics and Controlled Fusion</text:p>
          </table:table-cell>
          <table:table-cell/>
          <table:table-cell office:value-type="string" calcext:value-type="string">
            <text:p>IFN-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rosion and impurity migration modelling in neon-seeded plasma discharges in ITER with a full-tungsten wall</text:p>
          </table:table-cell>
          <table:table-cell office:value-type="string" calcext:value-type="string">
            <text:p>Christoph Baumann; Henri Kumpulainen; Juri Romazanov; Sebastian Rode; Feyzullah Aktas; Sebastijan Brezinsek; Tom Wauters; R.A. Pitts; A. Loarte</text:p>
          </table:table-cell>
          <table:table-cell office:value-type="string" calcext:value-type="string">
            <text:p>Nuclear Fusion</text:p>
          </table:table-cell>
          <table:table-cell/>
          <table:table-cell office:value-type="string" calcext:value-type="string">
            <text:p>IFN-1, P-B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haracterization of a microwave reflectometer for edge density profile measurements at the ICRH antenna on Wendelstein 7-X</text:p>
          </table:table-cell>
          <table:table-cell office:value-type="string" calcext:value-type="string">
            <text:p>D. López-Rodríguez; Andreas Krämer-Flecken; Haoming Xiang; Xiang Han; Kristel Crombe; Jozef Ongena; A. Adriaens; Maja Verstraeten; T. Schröder; D. Hartmann; M. Vergote</text:p>
          </table:table-cell>
          <table:table-cell office:value-type="string" calcext:value-type="string">
            <text:p>Plasma Physics and Controlled Fusion</text:p>
          </table:table-cell>
          <table:table-cell/>
          <table:table-cell office:value-type="string" calcext:value-type="string">
            <text:p>IFN-1</text:p>
          </table:table-cell>
          <table:table-cell office:value-type="date" office:date-value="2026-07-10" calcext:value-type="date">
            <text:p>07/10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58" meta:object-count="0"/>
    <meta:generator>LibreOffice/26.2.4.2$Linux_X86_64 LibreOffice_project/620$Build-2</meta:generator>
  </office:meta>
</office:document-meta>
</file>