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9.5484in"/>
    </style:style>
    <style:style style:name="co2" style:family="table-column">
      <style:table-column-properties fo:break-before="auto" style:column-width="16.8827in"/>
    </style:style>
    <style:style style:name="co3" style:family="table-column">
      <style:table-column-properties fo:break-before="auto" style:column-width="1.3563in"/>
    </style:style>
    <style:style style:name="co4" style:family="table-column">
      <style:table-column-properties fo:break-before="auto" style:column-width="0.3898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EK-5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 table:number-rows-repeated="2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Nature of the difference in cutting-induced performance loss between SHJ and TOPCon solar cells: hydrogen kinetics-driven divergence</text:p>
          </table:table-cell>
          <table:table-cell office:value-type="string" calcext:value-type="string">
            <text:p>Ziqi Zhao; Yanxin Liu; Zhaoming Zhang; Xianpeng Meng; Bobo Ma; Benedikt Fischer; Jianfang Dai; Lingzhi Li; Xingxing Xu; Jing Guo; Qing Gao; Jingwei Chen; Dehua Yang; Jinchao Shi; Dengyuan Song; Kaining Ding; Xuning Zhang; Jianhui Chen</text:p>
          </table:table-cell>
          <table:table-cell office:value-type="string" calcext:value-type="string">
            <text:p>Solar Energy</text:p>
          </table:table-cell>
          <table:table-cell table:number-columns-repeated="2"/>
          <table:table-cell table:style-name="ce1" office:value-type="date" office:date-value="2026-08-06" calcext:value-type="date">
            <text:p>08/06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8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12" meta:object-count="0"/>
    <meta:generator>LibreOffice/26.2.4.2$Linux_X86_64 LibreOffice_project/620$Build-2</meta:generator>
  </office:meta>
</office:document-meta>
</file>