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8252in"/>
    </style:style>
    <style:style style:name="co2" style:family="table-column">
      <style:table-column-properties fo:break-before="auto" style:column-width="7.4764in"/>
    </style:style>
    <style:style style:name="co3" style:family="table-column">
      <style:table-column-properties fo:break-before="auto" style:column-width="2.6126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K-7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 new data set of nighttime chemical heating rates in the upper mesosphere and lower thermosphere derived from SCIAMACHY OH (9–6) emissions and SABER profiles</text:p>
          </table:table-cell>
          <table:table-cell office:value-type="string" calcext:value-type="string">
            <text:p>Xiaolin Wu; Yajun Zhu; Anne K. Smith; Martin Kaufmann; Guoying Jiang; Shuai Liu; Xiwei Xu</text:p>
          </table:table-cell>
          <table:table-cell office:value-type="string" calcext:value-type="string">
            <text:p>Atmospheric chemistry and physics</text:p>
          </table:table-cell>
          <table:table-cell/>
          <table:table-cell office:value-type="string" calcext:value-type="string">
            <text:p>ICE-4</text:p>
          </table:table-cell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irrus cloud origin classification for seven years of IAGOS flights including a new origin category</text:p>
          </table:table-cell>
          <table:table-cell office:value-type="string" calcext:value-type="string">
            <text:p>Susanne Rohs; Irene Bartolome</text:p>
          </table:table-cell>
          <table:table-cell table:number-columns-repeated="2"/>
          <table:table-cell office:value-type="string" calcext:value-type="string">
            <text:p>ICE-3</text:p>
          </table:table-cell>
          <table:table-cell table:style-name="ce1"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ission concept and implementation status for the detection of gravity waves in the upper atmosphere</text:p>
          </table:table-cell>
          <table:table-cell office:value-type="string" calcext:value-type="string">
            <text:p>Martin Kaufmann; Manfred Ern; Peter Preusse; Qiuyu Chen; Lukas Krasauskas; Tom Neubert; Martin Riese</text:p>
          </table:table-cell>
          <table:table-cell table:number-columns-repeated="2"/>
          <table:table-cell office:value-type="string" calcext:value-type="string">
            <text:p>ICE-4, ITE</text:p>
          </table:table-cell>
          <table:table-cell table:style-name="ce1" office:value-type="date" office:date-value="2026-02-21" calcext:value-type="date">
            <text:p>02/21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1" meta:object-count="0"/>
    <meta:generator>LibreOffice/26.2.4.2$Linux_X86_64 LibreOffice_project/620$Build-2</meta:generator>
  </office:meta>
</office:document-meta>
</file>