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828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2.7307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K-8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 table:number-rows-repeated="2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Beyond Targeted Calibrations: Comprehensive Quantification of Oxygenated Organic Compounds in Urban Atmospheres</text:p>
          </table:table-cell>
          <table:table-cell office:value-type="string" calcext:value-type="string">
            <text:p>Milan Roska; Chelsea E. Stockwell; Matthew M. Coggon; Kelvin H. Bates; Lu Xu; Caroline C. Womack; W. S. Chace; Rose D. Taylor; Yizhen Wu; Ralf Tillmann; Christian Wesolek; Eva Pfannerstill; Franz Rohrer; Alexandra Tsimpidi; Vlassis Karydis; Hendrik Fuchs; Anna Novelli; Aaron Stansby; Manjula Canagaratna; Mitchell W. Alton; C. Warneke; Steven S. Brown; Andreas Wahner; Georgios Gkatzelis</text:p>
          </table:table-cell>
          <table:table-cell office:value-type="string" calcext:value-type="string">
            <text:p>Environmental Science &amp; Technology</text:p>
          </table:table-cell>
          <table:table-cell/>
          <table:table-cell office:value-type="string" calcext:value-type="string">
            <text:p>ICE-3</text:p>
          </table:table-cell>
          <table:table-cell office:value-type="date" office:date-value="2026-08-24" calcext:value-type="date">
            <text:p>08/24/26</text:p>
          </table:table-cell>
        </table:table-row>
        <table:table-row table:style-name="ro1">
          <table:table-cell office:value-type="string" calcext:value-type="string">
            <text:p>Rate coefficients of the H-migration in aldehydic peroxy radicals, and the reaction of the hydroxyl radical (OH) with unsaturated aldehydes</text:p>
          </table:table-cell>
          <table:table-cell office:value-type="string" calcext:value-type="string">
            <text:p>Hendrik Fuchs; Florian Berg; Luc Vereecken; Anna Novelli; Matthew Coggon; Chelsea Stockwell; Carsten Warneke</text:p>
          </table:table-cell>
          <table:table-cell office:value-type="string" calcext:value-type="string">
            <text:p>Physical Chemistry Chemical Physics</text:p>
          </table:table-cell>
          <table:table-cell/>
          <table:table-cell office:value-type="string" calcext:value-type="string">
            <text:p>ICE-3</text:p>
          </table:table-cell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Ozone photochemistry in fresh biomass burning smoke over the United States</text:p>
          </table:table-cell>
          <table:table-cell office:value-type="string" calcext:value-type="string">
            <text:p>Lixu Jin; Matthew M. Coggon; Wade Permar; Julieta F. Juncosa Calahorrano; Brett B. Palm; Georgios Gkatzelis; Michael Robinson; Ilann Bourgeois; Samuel R. Hall; Jeff Peischl; Kirk Ullmann; Joel A. Thornton; Carsten Warneke; Frank Flocke; Emily V. Fischer; Robert J. Yokelson; Lu Hu</text:p>
          </table:table-cell>
          <table:table-cell office:value-type="string" calcext:value-type="string">
            <text:p>Science Advances</text:p>
          </table:table-cell>
          <table:table-cell/>
          <table:table-cell office:value-type="string" calcext:value-type="string">
            <text:p>ICE-3</text:p>
          </table:table-cell>
          <table:table-cell office:value-type="date" office:date-value="2026-08-07" calcext:value-type="date">
            <text:p>08/07/26</text:p>
          </table:table-cell>
        </table:table-row>
        <table:table-row table:style-name="ro1">
          <table:table-cell office:value-type="string" calcext:value-type="string">
            <text:p>Sensorik und künstliche Intelligenz in Citizen Science</text:p>
          </table:table-cell>
          <table:table-cell office:value-type="string" calcext:value-type="string">
            <text:p>Natalie Kille; Robert Wegener; Thorsten Kluß; Diren Senger; Carolin Johannsen; Peter Dietrich</text:p>
          </table:table-cell>
          <table:table-cell table:number-columns-repeated="2"/>
          <table:table-cell office:value-type="string" calcext:value-type="string">
            <text:p>ICE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valuation of stratospheric transport in three generations of Chemistry-Climate Models</text:p>
          </table:table-cell>
          <table:table-cell office:value-type="string" calcext:value-type="string">
            <text:p>Marta Ábalos; Thomas Birner; Andreas Chrysanthou; Sean Davis; Álvaro de la Cámara; Sandip Dhomse; Hella Garny; Michaela I. Hegglin; Daan Hubert; Oksana Ivaniha; James Keeble; Marianna Linz; Daniele Minganti; Jessica Neu; David A. Plummer; Laura Saunders; Kasturi Shah; G. P. Stiller; Kleareti Tourpali; Darryn W. Waugh; Nathan Luke Abraham; Hideharu Akiyoshi; M P Chipperfield; Patrick Jöckel; Béatrice Josse; Marion Marchand; Patrick Martineau; Olaf Morgenstern; Timofei Sukhodolov; Shingo Watanabe; Y. Yamashita</text:p>
          </table:table-cell>
          <table:table-cell office:value-type="string" calcext:value-type="string">
            <text:p>Atmospheric chemistry and phys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lobal atmospheric aerosol distributions and composition from the Earth's surface to the stratosphere</text:p>
          </table:table-cell>
          <table:table-cell office:value-type="string" calcext:value-type="string">
            <text:p>Matthias Kohl; Holger Tost; Christos Xenofontos; T. Christoudias; Sergey Gromov; Oliver Appel; Stephan Borrmann; Pedro Campuzano‐Jost; Yafang Cheng; Oliver Eppers; K. D. Froyd; J. L. Jiménez; Patrick Jöckel; Philipp Joppe; Katharina Kaiser; Joseph M. Katich; Klaus Klingmüller; Franziska Köllner; Anna Martin; Ulrich Pöschl; Landon Rieger; Samuel Ruhl; Gregory P. Schill; Johannes Schneider; Christiane Schulz; Joshua P. Schwarz; Alexandra Tsimpidi; Ryan Vella; Christina Williamson; Yifan Yang; Jos Lelieveld; Andrea Pozzer</text:p>
          </table:table-cell>
          <table:table-cell table:number-columns-repeated="2"/>
          <table:table-cell office:value-type="string" calcext:value-type="string">
            <text:p>ICE-3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rganic aerosol volatility and its drivers in realistic urban air replicas</text:p>
          </table:table-cell>
          <table:table-cell office:value-type="string" calcext:value-type="string">
            <text:p>Angela Buchholz; Eka Dian Pusfitasari; Lu Liu; Milan Roska; Matthew M. Coggon; Juliane L. Fry; Eva Pfannerstill; Peeyush Khare; Georgios Gkatzelis</text:p>
          </table:table-cell>
          <table:table-cell table:number-columns-repeated="2"/>
          <table:table-cell office:value-type="string" calcext:value-type="string">
            <text:p>ICE-3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hoosing an I/O approach for Earth system models: lessons learned from a modular I/O server for MESSy</text:p>
          </table:table-cell>
          <table:table-cell office:value-type="string" calcext:value-type="string">
            <text:p>Patrick Jöckel; Kerstin Hartung; Bastian Kern; Moritz Hank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Modular Earth Submodel System (MESSy): lessons learned from 20+ years of continuous development</text:p>
          </table:table-cell>
          <table:table-cell office:value-type="string" calcext:value-type="string">
            <text:p>Patrick Jöckel; Kerstin Hartung; Bastian Ker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45" meta:object-count="0"/>
    <meta:generator>LibreOffice/26.2.4.2$Linux_X86_64 LibreOffice_project/620$Build-2</meta:generator>
  </office:meta>
</office:document-meta>
</file>