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2492in"/>
    </style:style>
    <style:style style:name="co2" style:family="table-column">
      <style:table-column-properties fo:break-before="auto" style:column-width="21.5965in"/>
    </style:style>
    <style:style style:name="co3" style:family="table-column">
      <style:table-column-properties fo:break-before="auto" style:column-width="2.0646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9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Elimination of detrimental grain boundary segregation in garnets</text:p>
          </table:table-cell>
          <table:table-cell office:value-type="string" calcext:value-type="string">
            <text:p>Kai Yao; Kwangnam Kim; Dylan Jennings; Jan Dippell; Lei Jin; Meng Ma; Xingyu Liu; Qianli Ma; Walter Sebastian Scheld; Christoph Roitzheim; Yuan Zeng; Timo Danner; Olivier Guillon; Mark Huijben; Johan E. ten Elshof; Liwen F. Wan; Arnulf Latz; Brandon C. Wood; Martin Finsterbusch; Dina Fattakhova-Rohlfing</text:p>
          </table:table-cell>
          <table:table-cell office:value-type="string" calcext:value-type="string">
            <text:p>Nature Communications</text:p>
          </table:table-cell>
          <table:table-cell/>
          <table:table-cell office:value-type="string" calcext:value-type="string">
            <text:p>ER-C-1, IMD-2</text:p>
          </table:table-cell>
          <table:table-cell table:style-name="ce1"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Catalyst Layer Composition Effects in Proton Exchange Membrane Water Electrolysis</text:p>
          </table:table-cell>
          <table:table-cell office:value-type="string" calcext:value-type="string">
            <text:p>Niklas Wolf; Fabian Meyer; Osmane Camara; Jialiang Liu; Kiran Kiran; Francesco Bartoli; Kristina Fröhlich; Shibabrata Basak; Ali Javed; Hans Kungl; André Karl; Eva Jodat; Rüdiger-A. Eichel</text:p>
          </table:table-cell>
          <table:table-cell office:value-type="string" calcext:value-type="string">
            <text:p>ACS electrochemistry.</text:p>
          </table:table-cell>
          <table:table-cell/>
          <table:table-cell office:value-type="string" calcext:value-type="string">
            <text:p>IET-1</text:p>
          </table:table-cell>
          <table:table-cell table:style-name="ce1"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Insights into the Ir-O redox dynamics of an operating PEM water electrolyzer using in operando Raman spectroscopy</text:p>
          </table:table-cell>
          <table:table-cell office:value-type="string" calcext:value-type="string">
            <text:p>Sebastian Speer; Sven Jovanovic; Christina Oeß; André Karl; Eva Jodat; Rüdiger-A. Eichel</text:p>
          </table:table-cell>
          <table:table-cell office:value-type="string" calcext:value-type="string">
            <text:p>Communications Chemistry</text:p>
          </table:table-cell>
          <table:table-cell/>
          <table:table-cell office:value-type="string" calcext:value-type="string">
            <text:p>IET-1</text:p>
          </table:table-cell>
          <table:table-cell table:style-name="ce1"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Monomer-coordination synthesis of Fe-Nx nanofiber catalysts for the oxygen reduction reaction</text:p>
          </table:table-cell>
          <table:table-cell office:value-type="string" calcext:value-type="string">
            <text:p>Xu Meng; Qingliang Guo; Zigeng Liu; Wei Wang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7" meta:object-count="0"/>
    <meta:generator>LibreOffice/26.2.4.2$Linux_X86_64 LibreOffice_project/620$Build-2</meta:generator>
  </office:meta>
</office:document-meta>
</file>