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2.5555in"/>
    </style:style>
    <style:style style:name="co2" style:family="table-column">
      <style:table-column-properties fo:break-before="auto" style:column-width="22.8335in"/>
    </style:style>
    <style:style style:name="co3" style:family="table-column">
      <style:table-column-properties fo:break-before="auto" style:column-width="4.3091in"/>
    </style:style>
    <style:style style:name="co4" style:family="table-column">
      <style:table-column-properties fo:break-before="auto" style:column-width="0.8945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number:text-style style:name="N100">
      <number:text-content/>
    </number:text-style>
    <style:style style:name="ce1" style:family="table-cell" style:parent-style-name="Default" style:data-style-name="N100"/>
    <style:style style:name="ce2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ET-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ce2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table:style-name="Default" office:value-type="string" calcext:value-type="string">
            <text:p>zuletzt geändert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Grain‐Boundary Engineered Co‐Crystal Electrolytes for Dendrite‐Free High‐Voltage Solid‐State Li‐Metal Batteries</text:p>
          </table:table-cell>
          <table:table-cell office:value-type="string" calcext:value-type="string">
            <text:p>Wu, Baolin; Chang, Zhenghua; Li, Wanqing; Fu, Hao; Windmüller, Anna; Tsai, Chih-Long; Danilov, Dmitri L.; Raijmakers, Luc H. J.; Yang, Han; Qin, Zhizhen; Ahmed, Jehad; Yu, Shicheng; Chang, Chia-Yu; Hwang, Bing Joe; Zheng, Qifeng; Chen, Chunguang; Wei, Yujie; Eichel, Rüdiger-A.; Notten, Peter H. L.</text:p>
          </table:table-cell>
          <table:table-cell office:value-type="string" calcext:value-type="string">
            <text:p>Advanced energy material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mplementing Onsager’s Conductivity Theory by Grotthuss Mechanism Mitigation via Ion-Induced Depletion of Hydrogen-Bond-Donating Water</text:p>
          </table:table-cell>
          <table:table-cell office:value-type="string" calcext:value-type="string">
            <text:p>Janotta, Benjamin; Schalenbach, Maximilian; Tempel, Hermann; Hung, Wei-Hsuan; Eichel, Rüdiger-A.</text:p>
          </table:table-cell>
          <table:table-cell office:value-type="string" calcext:value-type="string">
            <text:p>Journal of chemical theory and computation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NMR Methods for the Evaluation of Separation Mechanisms Utilised for the Recycling of PFSA Ionomer Membranes</text:p>
          </table:table-cell>
          <table:table-cell office:value-type="string" calcext:value-type="string">
            <text:p>Rameker, Robert; Jovanovic, Sven; Plüm, Maik; Karl, André; Jodat, Eva; Schmid, Günter; Eichel, Rüdiger-A.; Granwehr, Josef</text:p>
          </table:table-cell>
          <table:table-cell office:value-type="string" calcext:value-type="string">
            <text:p>Electrochemical science advances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O2- and CO-Conversion to Methanol over promoted CuO/ZnO-based infiltration composite catalyst spheres — Characterization, experimentals and comparative reaction kinetics</text:p>
          </table:table-cell>
          <table:table-cell office:value-type="string" calcext:value-type="string">
            <text:p>Fritsch, Carl; Serwe, Andreas; Jovanovic, Sven; Ranganathan, Hariprasad; Hans, Marcus; Hutzler, Andreas; Dornseiffer, Jürgen; Kornienko, Nikolay</text:p>
          </table:table-cell>
          <table:table-cell office:value-type="string" calcext:value-type="string">
            <text:p>Applied catalysis / A</text:p>
          </table:table-cell>
          <table:table-cell table:style-name="ce1" office:value-type="string" calcext:value-type="string">
            <text:p>1232</text:p>
          </table:table-cell>
          <table:table-cell office:value-type="string" calcext:value-type="string">
            <text:p>IET-2, IMD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fluence of sintering temperature on the performance of garnet-based all-solid-state Li-metal batteries</text:p>
          </table:table-cell>
          <table:table-cell office:value-type="string" calcext:value-type="string">
            <text:p>Qin, Zhizhen; Ahmed, Jehad; Danilov, Dmitri L.; Wu, Baolin; Windmüller, Anna; Yu, Shicheng; Tsai, Chih-Long; Granwehr, Josef; Wang, Chih-Chieh; Eichel, Rüdiger-A.; Notten, Peter H. L.</text:p>
          </table:table-cell>
          <table:table-cell office:value-type="string" calcext:value-type="string">
            <text:p>Journal of power source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irect visualization of a temperature-induced shift in electroplating mechanism via in situ liquid phase TEM</text:p>
          </table:table-cell>
          <table:table-cell office:value-type="string" calcext:value-type="string">
            <text:p>Zheng, Hongkui; Sun, Hongyu; Basak, Shibabrata; Eichel, Rüdiger-A.; Garza, H. Hugo Pérez</text:p>
          </table:table-cell>
          <table:table-cell office:value-type="string" calcext:value-type="string">
            <text:p>MRS advance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mino acid-based complexing agents for improved Zn anode performance in near-neutral aqueous Zn-air batteries</text:p>
          </table:table-cell>
          <table:table-cell office:value-type="string" calcext:value-type="string">
            <text:p>Im, Eunmi; Erkes, Rebecca; Heidler, Marie; Mun, Jinhong; Guerrero, Saul Said Montiel; Ha, Jee Ho; Dzieciol, Krzysztof; Yu, Shicheng; Kungl, Hans; Tempel, Hermann; Lee, Geunsik; Durmus, Yasin Emre; Eichel, Rüdiger-A.</text:p>
          </table:table-cell>
          <table:table-cell office:value-type="string" calcext:value-type="string">
            <text:p>Energy storage material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Optimally controlled nuclear magnetic resonance (NMR) in electrochemistry: Larmor versus nutation frequency selective spin excitation for locally selective NMR experiments</text:p>
          </table:table-cell>
          <table:table-cell office:value-type="string" calcext:value-type="string">
            <text:p>Kochs, Johannes Florian; Römer, Armin; Schatz, Michael; Streun, Matthias; Jovanovic, Sven; Eichel, Rüdiger-A.; Köcher, Simone S.; Granwehr, Josef</text:p>
          </table:table-cell>
          <table:table-cell office:value-type="string" calcext:value-type="string">
            <text:p>Magnetic resonance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ook for efficient Pr–Ni based SOCs oxygen electrodes in the Ruddlesden - Popper series: preliminary thermal stability studies focused on PrNiO3-δ and (Pr, La)4Ni3O10+δ</text:p>
          </table:table-cell>
          <table:table-cell office:value-type="string" calcext:value-type="string">
            <text:p>Vibhu, Vaibhav; Frugier, Romuald; Eichel, Rüdiger-A.; Gamon, Jacinthe; Bassat, Jean-Marc</text:p>
          </table:table-cell>
          <table:table-cell office:value-type="string" calcext:value-type="string">
            <text:p>Journal of solid state chemistry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universal metal-ion-induced gelation strategy for uniformly dispersed metal nanoparticles in carbon nanotube aerogels</text:p>
          </table:table-cell>
          <table:table-cell office:value-type="string" calcext:value-type="string">
            <text:p>Jung, Youngeun; Park, Junbeom; Im, Jaegyun; Jang, Seokhyeon; Basak, Shibabrata; Eichel, Rüdiger-A.; Seo, Tae Hoon; Lee, Jaegeun</text:p>
          </table:table-cell>
          <table:table-cell office:value-type="string" calcext:value-type="string">
            <text:p>Carbon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uning functional properties via Fe/Al ratio in the franklinite–gahnite (ZnFe2O4-ZnAl2O4) solid solution series</text:p>
          </table:table-cell>
          <table:table-cell office:value-type="string" calcext:value-type="string">
            <text:p>Machitouen, Meriem; Mowe, Patrick; Spiegel, Johannes; Krämer, Susanna; Eichel, Rüdiger-A.; Winter, Martin; Jüstel, Thomas; Windmüller, Anna; Neuhaus, Kerstin</text:p>
          </table:table-cell>
          <table:table-cell office:value-type="string" calcext:value-type="string">
            <text:p>Solid state ionics</text:p>
          </table:table-cell>
          <table:table-cell office:value-type="string" calcext:value-type="string">
            <text:p>1221, 1222</text:p>
          </table:table-cell>
          <table:table-cell office:value-type="string" calcext:value-type="string">
            <text:p>IMD-4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nhanced Formate Concentration via Alkaline CO 2 Electrolysis Using a Nickel Anode in a Zero–Gap Electrolyzer</text:p>
          </table:table-cell>
          <table:table-cell office:value-type="string" calcext:value-type="string">
            <text:p>Gamba, Andreyna; Sanz, Sergio; Nzotcha, Urbain; Tempel, Hermann; Eichel, Rüdiger−A.</text:p>
          </table:table-cell>
          <table:table-cell office:value-type="string" calcext:value-type="string">
            <text:p>ACS sustainable chemistry &amp; engineering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mmonia Adsorption by Polyacrylonitrile-Based Carbon Nanofibers</text:p>
          </table:table-cell>
          <table:table-cell office:value-type="string" calcext:value-type="string">
            <text:p>Metschan, Paula Miriam; Kretzschmar, Ansgar; Tempel, Hermann; Goudeli, Eirini; Scholes, Colin A.; Eichel, Rüdiger-A.</text:p>
          </table:table-cell>
          <table:table-cell office:value-type="string" calcext:value-type="string">
            <text:p>Industrial &amp; engineering chemistry research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ailoring Li–Al–O Interphases in Garnet-Type Solid-State Electrolytes via Powder Atomic Layer Deposition</text:p>
          </table:table-cell>
          <table:table-cell office:value-type="string" calcext:value-type="string">
            <text:p>Steinhoff, Michael K.; Domgans, Anna; Ahmed, Jehad; Schierholz, Roland; Daniel, Davis Thomas; Aghdassi, Nabi; Yu, Shicheng; Tempel, Hermann; Eichel, Rüdiger-A.</text:p>
          </table:table-cell>
          <table:table-cell office:value-type="string" calcext:value-type="string">
            <text:p>ACS applied materials &amp; interface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imulating quadrupolar NMR dynamics in solid electrolyte Li 10 GeP 2 S 12</text:p>
          </table:table-cell>
          <table:table-cell office:value-type="string" calcext:value-type="string">
            <text:p>Huss, Tabea; Civaia, Federico; Köcher, Simone Swantje; Reuter, Karsten; Granwehr, Josef; Scheurer, Christoph</text:p>
          </table:table-cell>
          <table:table-cell office:value-type="string" calcext:value-type="string">
            <text:p>The journal of chemical physic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Mapping proton and carbon dioxide electrocatalytic reductions at a Rh complex by in situ spectroelectrochemical NMR</text:p>
          </table:table-cell>
          <table:table-cell office:value-type="string" calcext:value-type="string">
            <text:p>Kick, A.-C.; Schatz, Michael; Kahl, C.; Hölscher, M.; Eichel, Rüdiger-A.; Granwehr, Josef; Kaeffer, N.; Leitner, W.</text:p>
          </table:table-cell>
          <table:table-cell office:value-type="string" calcext:value-type="string">
            <text:p>Chemical science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Cross-plane iridium-based filaments sap efficiency in proton exchange membrane electrolyzers</text:p>
          </table:table-cell>
          <table:table-cell office:value-type="string" calcext:value-type="string">
            <text:p>Heume, Christine; Karyofylli, Violeta; Javed, Ali; Dzieciol, Krzysztof; Basak, Shibabrata; Poc, Jean-Pierre; Tasdemir, Yasemin; Rutsch, Yannik; Rein, Lukas; Wolf, Niklas; Speer, Sebastian; Jovanovic, Sven; Treutlein, Leander; Borowec, Julian; Hausen, Florian; Dobrenizki, Ladislaus; Malmberg, Stephan; Granwehr, Josef; Kungl, Hans; Jodat, Eva; Geskes, Peter; Karl, André; Schmid, Günter; Eichel, Rüdiger-A.</text:p>
          </table:table-cell>
          <table:table-cell office:value-type="string" calcext:value-type="string">
            <text:p>Joule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BI-3, IET-4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Versatile Setup for Determining Hydrogen and Oxygen Crossover of Electrolyzer Membranes and MEAs</text:p>
          </table:table-cell>
          <table:table-cell office:value-type="string" calcext:value-type="string">
            <text:p>Treutlein, Leander; Javed, Ali; Hilche, Tobias; Kungl, Hans; Karl, André; Jodat, Eva; Eichel, Rüdiger-A.</text:p>
          </table:table-cell>
          <table:table-cell office:value-type="string" calcext:value-type="string">
            <text:p>Chemie - Ingenieur - Technik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How electrolyte properties and applied potential impact pathways and performance in electrochemical nitrate reduction</text:p>
          </table:table-cell>
          <table:table-cell office:value-type="string" calcext:value-type="string">
            <text:p>Azúa-Humara, Ana Daniela; Oeß, Christina; Mechler, Anna K.; Tempel, Hermann; Eichel, Rüdiger-A.; Luna, Ana Laura</text:p>
          </table:table-cell>
          <table:table-cell office:value-type="string" calcext:value-type="string">
            <text:p>Applied catalysis / B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IET-4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Toward Scalable Solutions for Silver‐Based Gas Diffusion Electrode Fabrication for the Electrochemical Conversion of CO 2 – A Perspective</text:p>
          </table:table-cell>
          <table:table-cell office:value-type="string" calcext:value-type="string">
            <text:p>Emken, Simon; Raman, K. Ashoke; Bauer, Alexander; Karyofylli, Violeta; Jodat, Eva; Karl, André; Eichel, Rüdiger-A.</text:p>
          </table:table-cell>
          <table:table-cell office:value-type="string" calcext:value-type="string">
            <text:p>Advanced functional materials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Distortion-aware physics-based impedance modeling of commercial Li-ion batteries under non-ideal excitation signals</text:p>
          </table:table-cell>
          <table:table-cell office:value-type="string" calcext:value-type="string">
            <text:p>Chen, Xiaoxuan; Danilov, Dmitri L.; Frahm, Tobias; Rittweger, Florian; Schüthe, Thorben; Riemschneider, Karl-Ragmar; Hu, Yonggang; Benning, Tim-Andy; Thielmann, Johannes; Raijmakers, Luc H. J.; Eichel, Rüdiger-A.</text:p>
          </table:table-cell>
          <table:table-cell office:value-type="string" calcext:value-type="string">
            <text:p>Electrochemistry communication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Exploring Tradeoffs in Syngas Production With Solid‐Oxide Electrolysis via Multi‐Objective Optimization</text:p>
          </table:table-cell>
          <table:table-cell office:value-type="string" calcext:value-type="string">
            <text:p>Jerome, Gbenga; Selmert, Victor; Dam, An Phuc; Kruse, Nicolas; Paschalidis, Leandros; Samsun, Remzi Can; Eichel, Rüdiger-A.</text:p>
          </table:table-cell>
          <table:table-cell office:value-type="string" calcext:value-type="string">
            <text:p>Chemie - Ingenieur - Technik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fluence of the cathodic binder on CO 2 electroreduction to formic acid in a three-compartment electrolyzer</text:p>
          </table:table-cell>
          <table:table-cell office:value-type="string" calcext:value-type="string">
            <text:p>von Foerster, Konstantin; Sanz, Sergio; Dzieciol, Krzysztof; Nzotcha, Urbain; Rutjens, Bastian; Schmid, Bernhard; Tempel, Hermann; Eichel, Rüdiger-A.</text:p>
          </table:table-cell>
          <table:table-cell office:value-type="string" calcext:value-type="string">
            <text:p>Green chemistry</text:p>
          </table:table-cell>
          <table:table-cell table:style-name="ce1" office:value-type="string" calcext:value-type="string">
            <text:p>1232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Local Electrical Resistance and Electrochemical Impedance Response of a Proton Exchange Membrane Electrolyzer Anode</text:p>
          </table:table-cell>
          <table:table-cell office:value-type="string" calcext:value-type="string">
            <text:p>Borowec, Julian; Hilche, Tobias; Speer, Sebastian; Heume, Christine; Mehlkoph, Tobias; Camara, Osmane; Basak, Shibabrata; Schierholz, Roland; Jovanovic, Sven; Dobrenizki, Ladislaus; Schmid, Günter; Jodat, Eva; Karl, André; Eichel, Rüdiger-A.; Hausen, Florian</text:p>
          </table:table-cell>
          <table:table-cell office:value-type="string" calcext:value-type="string">
            <text:p>Chemistry of materials</text:p>
          </table:table-cell>
          <table:table-cell table:style-name="ce1" office:value-type="string" calcext:value-type="string">
            <text:p>1231</text:p>
          </table:table-cell>
          <table:table-cell office:value-type="string" calcext:value-type="string">
            <text:p>ER-C-2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In‐Operando Friction Force Microscopy Reveals Degradation and Repassivation of Epitaxial Perovskites During Oxygen Evolution Reaction Under Dynamic Cycling Conditions</text:p>
          </table:table-cell>
          <table:table-cell office:value-type="string" calcext:value-type="string">
            <text:p>Maksumov, Muzaffar; Kaus, Anton; Kleiner, Karin; Gunkel, Felix; Eichel, Rüdiger-A.; Hausen, Florian</text:p>
          </table:table-cell>
          <table:table-cell office:value-type="string" calcext:value-type="string">
            <text:p>ChemElectroChem</text:p>
          </table:table-cell>
          <table:table-cell office:value-type="string" calcext:value-type="string">
            <text:p>1231, 5233</text:p>
          </table:table-cell>
          <table:table-cell office:value-type="string" calcext:value-type="string">
            <text:p>PGI-7</text:p>
          </table:table-cell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Selective Halide Incorporation in P2‐Na 0.66 Fe 1/3 Mn 2/3 O 2 Cathodes: Revealing a Compositional Regime for Enhanced Cycling</text:p>
          </table:table-cell>
          <table:table-cell office:value-type="string" calcext:value-type="string">
            <text:p>Domgans, Anna; Tran, Ngoc Thanh Thuy; Speer, Sebastian; Kayani, Asghar N.; Zantis, Frederik; Braun, Tobias; Schaps, Kristian; Tsai, Chih-Long; Tempel, Hermann; Raijmakers, Luc; Lin, Shih-kang; Windmüller, Anna; Eichel, Rüdiger-A.</text:p>
          </table:table-cell>
          <table:table-cell office:value-type="string" calcext:value-type="string">
            <text:p>Small structures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 fresh perspective on accelerated degradation studies for proton exchange membranes</text:p>
          </table:table-cell>
          <table:table-cell office:value-type="string" calcext:value-type="string">
            <text:p>Rameker, R.; Poc, Jean-Pierre; Jovanovic, S.; Park, J.; Oeß, Christina; Liu, Jialiang; Speer, Sebastian; Rein, L.; Froehlich, K.; Daniel, Davis Thomas; Windmüller, Anna; Kungl, H.; Basak, S.; Jodat, E.; Karl, A.; Granwehr, Josef; Eichel, Rüdiger-A.</text:p>
          </table:table-cell>
          <table:table-cell office:value-type="string" calcext:value-type="string">
            <text:p>Journal of materials chemistry / A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ssessment of Dry Cathode Configuration in Anion Exchange Membrane Water Electrolysis: A Mini Review</text:p>
          </table:table-cell>
          <table:table-cell office:value-type="string" calcext:value-type="string">
            <text:p>Kiran, Kiran; Bumenn, Edwin; Kungl, Hans; Jodat, Eva; Karl, André; Eichel, Rüdiger-A.</text:p>
          </table:table-cell>
          <table:table-cell office:value-type="string" calcext:value-type="string">
            <text:p>Electrochemical science advances</text:p>
          </table:table-cell>
          <table:table-cell table:style-name="ce1" office:value-type="string" calcext:value-type="string">
            <text:p>1231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4"/>
          <table:table-cell table:style-name="Default"/>
        </table:table-row>
        <table:table-row table:style-name="ro1">
          <table:table-cell table:number-columns-repeated="5"/>
          <table:table-cell table:style-name="Default"/>
        </table:table-row>
        <table:table-row table:style-name="ro1">
          <table:table-cell office:value-type="string" calcext:value-type="string">
            <text:p>A microscopic view of diffusion and failure mechanisms of lithium anodes in solid-state batteries</text:p>
          </table:table-cell>
          <table:table-cell office:value-type="string" calcext:value-type="string">
            <text:p>Weckelmann, Luca Guido; Lyu, Hao; Yang, Han; Tsai, Chih-Long; Dzieciol, Krzysztof; Yu, Shicheng; Windmüller, Anna; Kungl, Hans; Bao, Zhenan; Eichel, Rüdiger-A.</text:p>
          </table:table-cell>
          <table:table-cell office:value-type="string" calcext:value-type="string">
            <text:p>eScience</text:p>
          </table:table-cell>
          <table:table-cell table:style-name="ce1" office:value-type="string" calcext:value-type="string">
            <text:p>1223</text:p>
          </table:table-cell>
          <table:table-cell/>
          <table:table-cell office:value-type="date" office:date-value="2026-09-02" calcext:value-type="date">
            <text:p>09/02/26</text:p>
          </table:table-cell>
        </table:table-row>
        <table:table-row table:style-name="ro1">
          <table:table-cell office:value-type="string" calcext:value-type="string">
            <text:p>Advancing electrochemical measurements of the hydrogen diffusion, solubility, and permeability in polymers</text:p>
          </table:table-cell>
          <table:table-cell office:value-type="string" calcext:value-type="string">
            <text:p>Laurin Dohlen Hensen; Maximilian Schalenbach; Hermann Tempel; Rüdiger-A. Eichel</text:p>
          </table:table-cell>
          <table:table-cell office:value-type="string" calcext:value-type="string">
            <text:p>International Journal of Hydrogen Energy</text:p>
          </table:table-cell>
          <table:table-cell table:number-columns-repeated="2"/>
          <table:table-cell office:value-type="date" office:date-value="2026-08-29" calcext:value-type="date">
            <text:p>08/29/26</text:p>
          </table:table-cell>
        </table:table-row>
        <table:table-row table:style-name="ro1">
          <table:table-cell office:value-type="string" calcext:value-type="string">
            <text:p>Impact of Busbar Resistance and Series–Parallel Topology on Current Inhomogeneity and Safety Limits in Battery Packs</text:p>
          </table:table-cell>
          <table:table-cell office:value-type="string" calcext:value-type="string">
            <text:p>Xiaoxuan Chen; Dmitri Danilov; Tim-Andy Benning; Luc Raijmakers; Rüdiger-A. Eichel</text:p>
          </table:table-cell>
          <table:table-cell office:value-type="string" calcext:value-type="string">
            <text:p>Batteries</text:p>
          </table:table-cell>
          <table:table-cell table:number-columns-repeated="2"/>
          <table:table-cell office:value-type="date" office:date-value="2026-08-26" calcext:value-type="date">
            <text:p>08/26/26</text:p>
          </table:table-cell>
        </table:table-row>
        <table:table-row table:style-name="ro1">
          <table:table-cell office:value-type="string" calcext:value-type="string">
            <text:p>Catalyst Layer Composition Effects in Proton Exchange Membrane Water Electrolysis</text:p>
          </table:table-cell>
          <table:table-cell office:value-type="string" calcext:value-type="string">
            <text:p>Niklas Wolf; Fabian Meyer; Osmane Camara; Jialiang Liu; Kiran Kiran; Francesco Bartoli; Kristina Fröhlich; Shibabrata Basak; Ali Javed; Hans Kungl; André Karl; Eva Jodat; Rüdiger-A. Eichel</text:p>
          </table:table-cell>
          <table:table-cell office:value-type="string" calcext:value-type="string">
            <text:p>ACS electrochemistry.</text:p>
          </table:table-cell>
          <table:table-cell/>
          <table:table-cell office:value-type="string" calcext:value-type="string">
            <text:p>IEK-9</text:p>
          </table:table-cell>
          <table:table-cell office:value-type="date" office:date-value="2026-08-22" calcext:value-type="date">
            <text:p>08/22/26</text:p>
          </table:table-cell>
        </table:table-row>
        <table:table-row table:style-name="ro1">
          <table:table-cell office:value-type="string" calcext:value-type="string">
            <text:p>In-operando characterization of energy materials using laboratory x-ray computed tomography</text:p>
          </table:table-cell>
          <table:table-cell office:value-type="string" calcext:value-type="string">
            <text:p>Krzysztof Dzieciol; Sunghoon Choi; Luca Guido Weckelmann; Rebecca Erkes; Eichel, Rüdiger-A,; Florian Hausen</text:p>
          </table:table-cell>
          <table:table-cell office:value-type="string" calcext:value-type="string">
            <text:p>Journal of Physics Energy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agnetic and phononic dynamics in the two-ladder quantum magnet ( C 5 H 9 NH 3 ) 2 CuBr 4</text:p>
          </table:table-cell>
          <table:table-cell office:value-type="string" calcext:value-type="string">
            <text:p>J. Philippe; F. Elson; T. Arh; Sergio Calvo; Marvin Metzelaars; D. W. Tam; O. K. Forslund; O. Shliakhtun; C. Jiang; J. Lass; M. D. Le; J. Ollivier; P. Bouillot; T. Giamarchi; M. Bartkowiak; D. G. Mazzone; Paul Kögerler; M. Månsson; A. M. Läuchli; Y. Sassa; M. Janoschek; B. Normand; G. Simutis</text:p>
          </table:table-cell>
          <table:table-cell office:value-type="string" calcext:value-type="string">
            <text:p>Physical review. B./Physical review. B</text:p>
          </table:table-cell>
          <table:table-cell/>
          <table:table-cell office:value-type="string" calcext:value-type="string">
            <text:p>PGI-6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Nanoscale Insights: Exploring Undersaturated Crystallization of Flufenamic Acid with Liquid Phase Transmission Electron Microscopy</text:p>
          </table:table-cell>
          <table:table-cell office:value-type="string" calcext:value-type="string">
            <text:p>Sara Fatima; Junbeom Park; Govind Ummethala; Shibabrata Basak; Rüdiger-A. Eichel; Amir Hossein Tavabi; Rafal Dunin-Borkowski; Sarah P. Hudson; Jennifer Cookman</text:p>
          </table:table-cell>
          <table:table-cell office:value-type="string" calcext:value-type="string">
            <text:p>Crystal Growth &amp; Design</text:p>
          </table:table-cell>
          <table:table-cell/>
          <table:table-cell office:value-type="string" calcext:value-type="string">
            <text:p>ER-C-1</text:p>
          </table:table-cell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Quasi‐In Situ 4D‐STEM Mapping of Exsolution Driven Parent Matrix Restructuring in Sr 2 FeMoO 6‐δ</text:p>
          </table:table-cell>
          <table:table-cell office:value-type="string" calcext:value-type="string">
            <text:p>Pritam Chakraborty; Junbeom Park; Stephanie Wolf; Vaibhav Vibhu; Hongyu Sun; H. Hugo Pérez Garza; Shibabrata Basak; Rüdiger-A. Eichel</text:p>
          </table:table-cell>
          <table:table-cell office:value-type="string" calcext:value-type="string">
            <text:p>Small Method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ALD-Induced Changes in Lithium Dynamics throughout Garnet-Type Solid-State Electrolytes: Insights from 7 Li NMR T 1 Relaxation</text:p>
          </table:table-cell>
          <table:table-cell office:value-type="string" calcext:value-type="string">
            <text:p>Michael K. Steinhoff; Davis Thomas Daniel; Shicheng Yu; Hermann Tempel; Rüdiger-A. Eichel; Josef Granwehr</text:p>
          </table:table-cell>
          <table:table-cell office:value-type="string" calcext:value-type="string">
            <text:p>The Journal of Physical Chemistry Letters</text:p>
          </table:table-cell>
          <table:table-cell table:number-columns-repeated="2"/>
          <table:table-cell office:value-type="date" office:date-value="2026-08-21" calcext:value-type="date">
            <text:p>08/21/26</text:p>
          </table:table-cell>
        </table:table-row>
        <table:table-row table:style-name="ro1">
          <table:table-cell office:value-type="string" calcext:value-type="string">
            <text:p>Multiscale testing of mechanical properties of lithium anodes in conventional electrolytes in comparison to ionic liquids</text:p>
          </table:table-cell>
          <table:table-cell office:value-type="string" calcext:value-type="string">
            <text:p>Beatrice Wolff; Sascha Berg; Alexander Pinto; Tobias Sedlatschek; Xinlin Li; Ziyuan Lyu; Dominik Stępień; Christoph Broeckmann; Dominic Bresser; Rüdiger-A. Eichel; Chi Cheung Su; Egbert Figgemeier; Florian Hausen</text:p>
          </table:table-cell>
          <table:table-cell office:value-type="string" calcext:value-type="string">
            <text:p>Faraday Discussions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Oxide-derived metals and alloys: from dynamic reconstruction to function across electrocatalytic reactions</text:p>
          </table:table-cell>
          <table:table-cell office:value-type="string" calcext:value-type="string">
            <text:p>Ilias Stamatelos; Zehua Guo; Joachim Pasel; Worawee Saei</text:p>
          </table:table-cell>
          <table:table-cell office:value-type="string" calcext:value-type="string">
            <text:p>Energy Advances</text:p>
          </table:table-cell>
          <table:table-cell/>
          <table:table-cell office:value-type="string" calcext:value-type="string">
            <text:p>IET-4</text:p>
          </table:table-cell>
          <table:table-cell office:value-type="date" office:date-value="2026-08-19" calcext:value-type="date">
            <text:p>08/19/26</text:p>
          </table:table-cell>
        </table:table-row>
        <table:table-row table:style-name="ro1">
          <table:table-cell office:value-type="string" calcext:value-type="string">
            <text:p>Quasi-In Situ 4D-STEM Mapping of Exsolution Driven Parent Matrix Restructuring in Sr2FeMoO6-δ</text:p>
          </table:table-cell>
          <table:table-cell office:value-type="string" calcext:value-type="string">
            <text:p>Pritam K. Chakraborty; Junbeom Park; Stephanie Wolf; Vaibhav Vibhu; Hongyu Sun; Hugo Pérez Garza; Shibabrata Basak; Rüdiger-A. Eichel</text:p>
          </table:table-cell>
          <table:table-cell office:value-type="string" calcext:value-type="string">
            <text:p>RWTH Publications (RWTH Aachen)</text:p>
          </table:table-cell>
          <table:table-cell/>
          <table:table-cell office:value-type="string" calcext:value-type="string">
            <text:p>ER-C-2</text:p>
          </table:table-cell>
          <table:table-cell office:value-type="date" office:date-value="2026-08-18" calcext:value-type="date">
            <text:p>08/18/26</text:p>
          </table:table-cell>
        </table:table-row>
        <table:table-row table:style-name="ro1">
          <table:table-cell office:value-type="string" calcext:value-type="string">
            <text:p>Insights into the Ir-O redox dynamics of an operating PEM water electrolyzer using in operando Raman spectroscopy</text:p>
          </table:table-cell>
          <table:table-cell office:value-type="string" calcext:value-type="string">
            <text:p>Sebastian Speer; Sven Jovanovic; Christina Oeß; André Karl; Eva Jodat; Rüdiger-A. Eichel</text:p>
          </table:table-cell>
          <table:table-cell office:value-type="string" calcext:value-type="string">
            <text:p>Communications Chemistry</text:p>
          </table:table-cell>
          <table:table-cell/>
          <table:table-cell office:value-type="string" calcext:value-type="string">
            <text:p>IEK-9</text:p>
          </table:table-cell>
          <table:table-cell office:value-type="date" office:date-value="2026-08-08" calcext:value-type="date">
            <text:p>08/08/26</text:p>
          </table:table-cell>
        </table:table-row>
        <table:table-row table:style-name="ro1">
          <table:table-cell office:value-type="string" calcext:value-type="string">
            <text:p>The effect of gas-electrolyte phase separations on conduction in tubes: Towards reduced shunt currents in stacks for alkaline water electrolysis</text:p>
          </table:table-cell>
          <table:table-cell office:value-type="string" calcext:value-type="string">
            <text:p>Laurin Dohlen Hensen; Maximilian Schalenbach; Hermann Tempel; Rüdiger-A. Eichel</text:p>
          </table:table-cell>
          <table:table-cell office:value-type="string" calcext:value-type="string">
            <text:p>International Journal of Hydrogen Energ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al-time Nanoscale Observation of High-temperature Electrolysis and Thermoelectric Conversion Under Controlled Gas Environments</text:p>
          </table:table-cell>
          <table:table-cell office:value-type="string" calcext:value-type="string">
            <text:p>Pritam Chakraborty; Kyuseon Jang; Hongkui Zheng; Hongyu Sun; Ronald Spruit; Yevheniy Pivak; Siyuan Zhang; Shibabrata Basak; Eichel, Rüdiger-A,; Hugo Pérez Garza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MEMS-Based Tensile Platform for Correlative In-Situ SEM and TEM Studies</text:p>
          </table:table-cell>
          <table:table-cell office:value-type="string" calcext:value-type="string">
            <text:p>Gijs van der Gugten; Otho Granata; Jiarui Mo; Vasilis Papadimitriou; Hongkui Zheng; David Westmoreland; Shibabrata Basak; Yu‐Tsun Shao; Leopoldo Molina-Luna; Merijn Pen; H Hugo Pérez-Garza</text:p>
          </table:table-cell>
          <table:table-cell office:value-type="string" calcext:value-type="string">
            <text:p>Microscopy and Microanalysi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vestigation of PEO as an alternative non-fluorinated binder for P2-NFMO cathode material for SIBs</text:p>
          </table:table-cell>
          <table:table-cell office:value-type="string" calcext:value-type="string">
            <text:p>Anna Domgans; Nabi Aghdassi; Tobias Braun; Luc Raijmakers; Anna Windmüller; Rüdiger-A. Eichel</text:p>
          </table:table-cell>
          <table:table-cell office:value-type="string" calcext:value-type="string">
            <text:p>Journal of Solid State Electrochemistry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 Ceramic Network for Hybrid Solid Electrolyte Lithium Metal Batteries</text:p>
          </table:table-cell>
          <table:table-cell office:value-type="string" calcext:value-type="string">
            <text:p>Luca Guido Weckelmann; Jeong Seop Yoon; Jehad Ahmed; Krzysztof Dzięcioł; Anna Windmüller; Luc Raijmakers; Sanja Tepavcevic; Hans Kungl; Venkat Srinivasan; Chih-Long Tsai; Rüdiger-A. Eichel</text:p>
          </table:table-cell>
          <table:table-cell office:value-type="string" calcext:value-type="string">
            <text:p>Advanced Science</text:p>
          </table:table-cell>
          <table:table-cell/>
          <table:table-cell office:value-type="string" calcext:value-type="string">
            <text:p>IEK-1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vealing the Mechanical Contributions to the Signal Origin in Electrochemical Strain Microscopy</text:p>
          </table:table-cell>
          <table:table-cell office:value-type="string" calcext:value-type="string">
            <text:p>Niklas Scheer; Rüdiger-A. Eichel; Florian Hausen</text:p>
          </table:table-cell>
          <table:table-cell office:value-type="string" calcext:value-type="string">
            <text:p>The Journal of Physical Chemistry C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Particle‐Size‐Dependent Lithium‐Ion Transport in PEO/LLZO Composite Electrolytes</text:p>
          </table:table-cell>
          <table:table-cell office:value-type="string" calcext:value-type="string">
            <text:p>Jeong Seop Yoon; Meghan Burns; Luca Guido Weckelmann; Michael Counihan; Pallab Barai; Chih‐Long Tsai; Rüdiger-A. Eichel; Sanja Tepavcevic; Venkat Srinivasan</text:p>
          </table:table-cell>
          <table:table-cell office:value-type="string" calcext:value-type="string">
            <text:p>Small Structur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n inductive extension of the physics-based model for lithium-ion batteries under fast and non-periodic current excitation</text:p>
          </table:table-cell>
          <table:table-cell office:value-type="string" calcext:value-type="string">
            <text:p>Xiaoxuan Chen; Dmitri Danilov; Luc Raijmakers; Rüdiger-A. Eichel</text:p>
          </table:table-cell>
          <table:table-cell office:value-type="string" calcext:value-type="string">
            <text:p>Electrochimica Acta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Enhanced Stability in Zero‐Excess Li‐Metal Batteries via Prelithiated Carbon Nanofiber Interlayers</text:p>
          </table:table-cell>
          <table:table-cell office:value-type="string" calcext:value-type="string">
            <text:p>Sandro Schöner; Marius Ast; Vera Michaela Barysch; Rebecca Erkes; Jule Meier-Merziger; Pengfei Cao; Joachim Mayer; Josef Granwehr; Fabian Jeschull; Hermann Tempel; Shicheng Yu; Rüdiger-A. Eichel</text:p>
          </table:table-cell>
          <table:table-cell office:value-type="string" calcext:value-type="string">
            <text:p>Advanced Science</text:p>
          </table:table-cell>
          <table:table-cell/>
          <table:table-cell office:value-type="string" calcext:value-type="string">
            <text:p>ER-C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ging State Classification of Lithium-Ion Batteries in a Low-Dimensional Latent Space</text:p>
          </table:table-cell>
          <table:table-cell office:value-type="string" calcext:value-type="string">
            <text:p>Limei Jin; Franz Philipp Bereck; Rüdiger-A. Eichel; Josef Granwehr; Christoph Scheurer</text:p>
          </table:table-cell>
          <table:table-cell office:value-type="string" calcext:value-type="string">
            <text:p>Batterie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Combinatorial Screening in Electrochemical Reaction Engineering</text:p>
          </table:table-cell>
          <table:table-cell office:value-type="string" calcext:value-type="string">
            <text:p>Stefan Bowe; Inka Dessel; Florian Huber; Asha Jacob; Andreas Müller; Oliver Püttmann; Ralf Kuppinger; Kevin Stojanovski; Guido Wasserschaff; Deniz Dogan; Rüdiger‐Albert Eichel; Burkhard Hecker; Xuehuai Hou; André Karl; Andrei Salavei; Hermann Tempel; Niklas L. Wolf; V.M. Schmidt; Jonas Hein; Hans‐Joachim Kost; Patrick Löb; Athanassios Ziogas</text:p>
          </table:table-cell>
          <table:table-cell office:value-type="string" calcext:value-type="string">
            <text:p>Chemie Ingenieur Technik</text:p>
          </table:table-cell>
          <table:table-cell/>
          <table:table-cell office:value-type="string" calcext:value-type="string">
            <text:p>IET-2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Interfacial Atomic and Electronic Structures of LSM/YSZ Thin Films as Models for SOC Air Electrodes</text:p>
          </table:table-cell>
          <table:table-cell office:value-type="string" calcext:value-type="string">
            <text:p>Hebatallah Ali; Patricia König; Xuan Quy Tran; Anton Kaus; Hanna Türk; Adnan Hammud; Zahra Gheisari; Vaibhav Vibhu; Vladimir Roddatis; F. Frackmann Schmidt; Raoul Blume; P. V. Zeller; Till Frömling; Felix Gunkel; Axel Knop‐Gericke; K. C. Reuter; Rüdiger‐A. Eichel; Christoph Scheurer; Thomas Lunkenbein</text:p>
          </table:table-cell>
          <table:table-cell office:value-type="string" calcext:value-type="string">
            <text:p>ChemElectroChem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C field driven interactions in concentrated electrolytes</text:p>
          </table:table-cell>
          <table:table-cell office:value-type="string" calcext:value-type="string">
            <text:p>Carla Sofia Perez-Martinez; T. Groves; Marco Balabajew; Christian D van Engers; Nico E. A. Cousens; Florian Hausen; Alexander Smith; Susan Perkin</text:p>
          </table:table-cell>
          <table:table-cell office:value-type="string" calcext:value-type="string">
            <text:p>Journal of Physics D Applied Physic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Nanoengineering of non-aqueous liquid electrolyte solutions for future lithium metal batteries</text:p>
          </table:table-cell>
          <table:table-cell office:value-type="string" calcext:value-type="string">
            <text:p>Dominik Weintz; Martin Werres; Birger Horstmann; Rachid Amine; Chi-Cheung Su; Xinlin Li; Yaobin Xu; Ridwan A. Ahmed; Wu Xu; Chongmin Wang; Bastian von Holtum; Simon Wiemers-Meyer; Dongliang Chen; Jianwei Lai; Feifei Shi; Sascha Berg; Egbert Figgemeier; Christian O. Plaza‐Rivera; Daniel Wang; Yang Shao‐Horn; Aravind Unni; Ulrike Krewer; Stephen Scoggins; Perla B. Balbuena; Jorge M. Seminario; Asia Sarycheva; Ziyuan Lyu; Dominic Bresser; Florian Hausen; Rüdiger-A. Eichel; Khalil Amine; Arnulf Latz; Robert Kostecki; Martin Winter; Isidora Cekic-Laskovic</text:p>
          </table:table-cell>
          <table:table-cell office:value-type="string" calcext:value-type="string">
            <text:p>Nature Nanotechnology</text:p>
          </table:table-cell>
          <table:table-cell/>
          <table:table-cell office:value-type="string" calcext:value-type="string">
            <text:p>IMD-4</text:p>
          </table:table-cell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Real-Time Observation of Thermal Reshaping Mechanisms in Gold Nanostars</text:p>
          </table:table-cell>
          <table:table-cell office:value-type="string" calcext:value-type="string">
            <text:p>Rui Zhang; Helen Valencia; Sima Rezvantalab; Sara Mihandoost; Eva Miriam Buhl; Joachim Mayer; Fabian Kiessling; Twan Lammers; Shibabrata Basak; Rüdiger-A. Eichel; Roger M. Pallares</text:p>
          </table:table-cell>
          <table:table-cell office:value-type="string" calcext:value-type="string">
            <text:p>Nano Letters</text:p>
          </table:table-cell>
          <table:table-cell table:number-columns-repeated="2"/>
          <table:table-cell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Advances in Ceria‐Based Fuel Electrodes for Solid Oxide Cells: Reaction Mechanisms, Performance, Stability, and Future Directions With Focus on Nickel–Gadolinium‐Doped Ceria</text:p>
          </table:table-cell>
          <table:table-cell office:value-type="string" calcext:value-type="string">
            <text:p>Ifeanyichukwu Daniel Unachukwu; Vipin Kamboj; Jan Uecker; Rüdiger-A. Eichel; Vaibhav Vibhu</text:p>
          </table:table-cell>
          <table:table-cell office:value-type="string" calcext:value-type="string">
            <text:p>Advanced Energy and Sustainability Research</text:p>
          </table:table-cell>
          <table:table-cell/>
          <table:table-cell office:value-type="string" calcext:value-type="string">
            <text:p>INW-2</text:p>
          </table:table-cell>
          <table:table-cell office:value-type="date" office:date-value="2026-08-02" calcext:value-type="date">
            <text:p>08/02/26</text:p>
          </table:table-cell>
        </table:table-row>
        <table:table-row table:style-name="ro1">
          <table:table-cell office:value-type="string" calcext:value-type="string">
            <text:p>Optimally controlled NMR in electrochemistry: Larmor and nutation frequency selective spin excitation for locally selective NMR experiments</text:p>
          </table:table-cell>
          <table:table-cell office:value-type="string" calcext:value-type="string">
            <text:p>Armin Römer; Michael Schatz; Matthias Streun; Sven Jovanovic; Rüdiger-A. Eichel</text:p>
          </table:table-cell>
          <table:table-cell table:number-columns-repeated="2"/>
          <table:table-cell office:value-type="string" calcext:value-type="string">
            <text:p>ITE</text:p>
          </table:table-cell>
          <table:table-cell office:value-type="date" office:date-value="2026-07-10" calcext:value-type="date">
            <text:p>07/10/26</text:p>
          </table:table-cell>
        </table:table-row>
        <table:table-row table:style-name="ro1">
          <table:table-cell office:value-type="string" calcext:value-type="string">
            <text:p>Development of Novel Oxygen Electrodes for Solid Proton Conducting Electrolysis Cells (SPCECs)</text:p>
          </table:table-cell>
          <table:table-cell office:value-type="string" calcext:value-type="string">
            <text:p>Leon Schley; Vaibhav Vibhu; Till Frömling; Rüdiger-A. Eichel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Analytical Methods for Following Short but Critical Events in Electrolyzer Operation</text:p>
          </table:table-cell>
          <table:table-cell office:value-type="string" calcext:value-type="string">
            <text:p>Bernhard Schmid; Christina Martens; Hermann Tempel; Rüdiger-A. Eichel</text:p>
          </table:table-cell>
          <table:table-cell office:value-type="string" calcext:value-type="string">
            <text:p>ECS Meeting Abstracts</text:p>
          </table:table-cell>
          <table:table-cell table:number-columns-repeated="2"/>
          <table:table-cell office:value-type="date" office:date-value="2026-02-24" calcext:value-type="date">
            <text:p>02/24/26</text:p>
          </table:table-cell>
        </table:table-row>
        <table:table-row table:style-name="ro1">
          <table:table-cell office:value-type="string" calcext:value-type="string">
            <text:p>Development of an Accelerated Stress Test for Fuel Cell Freeze Start Durability Validation Using Real-World Driving Data of Light-Duty FCEVs</text:p>
          </table:table-cell>
          <table:table-cell office:value-type="string" calcext:value-type="string">
            <text:p>M. Schwarz; Rüdiger-A. Eichel</text:p>
          </table:table-cell>
          <table:table-cell office:value-type="string" calcext:value-type="string">
            <text:p>SAE technical papers on CD-ROM/SAE technical paper series</text:p>
          </table:table-cell>
          <table:table-cell table:number-columns-repeated="2"/>
          <table:table-cell office:value-type="date" office:date-value="2026-02-12" calcext:value-type="date">
            <text:p>02/12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9-03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299" meta:object-count="0"/>
    <meta:generator>LibreOffice/26.2.4.2$Linux_X86_64 LibreOffice_project/620$Build-2</meta:generator>
  </office:meta>
</office:document-meta>
</file>