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5.2075in"/>
    </style:style>
    <style:style style:name="co2" style:family="table-column">
      <style:table-column-properties fo:break-before="auto" style:column-width="15.8091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ET-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Getting the Manifold Right: The Crucial Role of Orbital Resolution in DFT+ U for Mixed d–f Electron Compounds</text:p>
          </table:table-cell>
          <table:table-cell office:value-type="string" calcext:value-type="string">
            <text:p>Warda, Kinga; Macke, Eric; Timrov, Iurii; Colombi Ciacchi, Lucio; Kowalski, Piotr M.</text:p>
          </table:table-cell>
          <table:table-cell office:value-type="string" calcext:value-type="string">
            <text:p>Journal of chemical theory and computation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Convective mass transfer boundary conditions</text:p>
          </table:table-cell>
          <table:table-cell office:value-type="string" calcext:value-type="string">
            <text:p>Beale, Steven</text:p>
          </table:table-cell>
          <table:table-cell office:value-type="string" calcext:value-type="string">
            <text:p>International journal of heat and mass transfer</text:p>
          </table:table-cell>
          <table:table-cell table:style-name="ce1" office:value-type="string" calcext:value-type="string">
            <text:p>123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Mesoscopic Rough Electrical Double Layers</text:p>
          </table:table-cell>
          <table:table-cell office:value-type="string" calcext:value-type="string">
            <text:p>Tang, Weiqiang; Liu, Jinwen; Doblhoff-Dier, Katharina; Huang, Jun</text:p>
          </table:table-cell>
          <table:table-cell office:value-type="string" calcext:value-type="string">
            <text:p>Physical review letters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Multiphase interfacial transport engineering governs CO₂ availability in liquid-fed bicarbonate electrolysis</text:p>
          </table:table-cell>
          <table:table-cell office:value-type="string" calcext:value-type="string">
            <text:p>Stamatelos, Ilias; Hess, Steffen; Pasel, Joachim; Peters, Ralf</text:p>
          </table:table-cell>
          <table:table-cell office:value-type="string" calcext:value-type="string">
            <text:p>The chemical engineering journal</text:p>
          </table:table-cell>
          <table:table-cell table:style-name="ce1" office:value-type="string" calcext:value-type="string">
            <text:p>1231</text:p>
          </table:table-cell>
          <table:table-cell office:value-type="string" calcext:value-type="string">
            <text:p>IET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Parasitic hydrogen bubble evolution in vanadium redox flow batteries: A lattice Boltzmann study</text:p>
          </table:table-cell>
          <table:table-cell office:value-type="string" calcext:value-type="string">
            <text:p>Duan, Kangjun; Vu, T. H.; Kadyk, T.; Xie, Q.; Harting, J.; Eikerling, M.</text:p>
          </table:table-cell>
          <table:table-cell office:value-type="string" calcext:value-type="string">
            <text:p>Energy conversion and management</text:p>
          </table:table-cell>
          <table:table-cell table:style-name="ce1" office:value-type="string" calcext:value-type="string">
            <text:p>1232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Low Parsons–Zobel slope of metal–solution interfaces: A theoretical comparison of three causes</text:p>
          </table:table-cell>
          <table:table-cell office:value-type="string" calcext:value-type="string">
            <text:p>Tang, Weiqiang; Zhao, Shuangliang; Eikerling, Michael; Huang, Jun</text:p>
          </table:table-cell>
          <table:table-cell office:value-type="string" calcext:value-type="string">
            <text:p>AIChE journal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Reply to ‘Comment on “Understanding the infrared spectrum of the protic ionic liquid [DEMA][TfO] by atomistic simulations”’ by J. Joo and A. L. L. East, Phys. Chem. Chem. Phys. , 2026, 28 , DOI: 10.1039/D5CP02379C</text:p>
          </table:table-cell>
          <table:table-cell office:value-type="string" calcext:value-type="string">
            <text:p>Parisi, Federico; Chen, Yingzhen; Wippermann, Klaus; Korte, Carsten; Kowalski, Piotr M.; Eikerling, Michael; Rodenbücher, Christian</text:p>
          </table:table-cell>
          <table:table-cell office:value-type="string" calcext:value-type="string">
            <text:p>Physical chemistry, chemical physics</text:p>
          </table:table-cell>
          <table:table-cell table:style-name="ce1" office:value-type="string" calcext:value-type="string">
            <text:p>1231</text:p>
          </table:table-cell>
          <table:table-cell office:value-type="string" calcext:value-type="string">
            <text:p>IET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White dwarfs within 13 pc: insights from ultraviolet spectroscopy</text:p>
          </table:table-cell>
          <table:table-cell office:value-type="string" calcext:value-type="string">
            <text:p>Mairi W O’Brien; Pier-Emmanuel Tremblay; Boris T Gänsicke; Mark Hollands; D. Koester; Snehalata Sahu; Antoine Bédard; Andrew M. Buchan; Tim Cunningham; John H. Debes; Jay Farihi; J. J. Hermes; Piotr Kowalski</text:p>
          </table:table-cell>
          <table:table-cell office:value-type="string" calcext:value-type="string">
            <text:p>Monthly Notices of the Royal Astronomical Society</text:p>
          </table:table-cell>
          <table:table-cell table:number-columns-repeated="2"/>
          <table:table-cell office:value-type="date" office:date-value="2026-09-04" calcext:value-type="date">
            <text:p>09/04/26</text:p>
          </table:table-cell>
        </table:table-row>
        <table:table-row table:style-name="ro1">
          <table:table-cell office:value-type="string" calcext:value-type="string">
            <text:p>Probing far-from-equilibrium dynamics of electrical double layers</text:p>
          </table:table-cell>
          <table:table-cell office:value-type="string" calcext:value-type="string">
            <text:p>Xiao-Yu Li; Yu‐Chen Cai; Zhao‐Dong Meng; Ze-Tong Jia; Yu‐Chen Sun; Jinyu Ye; Na Tian; Zhi‐You Zhou; Jun Huang; Junxiang Chen; Shi‐Gang Sun; Tao Wang</text:p>
          </table:table-cell>
          <table:table-cell office:value-type="string" calcext:value-type="string">
            <text:p>Nature</text:p>
          </table:table-cell>
          <table:table-cell table:number-columns-repeated="2"/>
          <table:table-cell office:value-type="date" office:date-value="2026-09-04" calcext:value-type="date">
            <text:p>09/04/26</text:p>
          </table:table-cell>
        </table:table-row>
        <table:table-row table:style-name="ro1">
          <table:table-cell office:value-type="string" calcext:value-type="string">
            <text:p>Ontology-driven Data Curation and Knowledge Graphs for Catalyst Layers in PEM Fuel Cells</text:p>
          </table:table-cell>
          <table:table-cell office:value-type="string" calcext:value-type="string">
            <text:p>Marjan Kohandani; Mohammad J. Eslamibidgoli; Kourosh Malek; Michael H. Eikerling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Semiclassical Theory of Stepped Electrodes and Step Bunching</text:p>
          </table:table-cell>
          <table:table-cell office:value-type="string" calcext:value-type="string">
            <text:p>Zengming Zhang; Michael Eikerling; Jun Huang</text:p>
          </table:table-cell>
          <table:table-cell office:value-type="string" calcext:value-type="string">
            <text:p>Journal of the American Chemical Society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Ontology-driven Data Curation and Knowledge Graphs for Catalyst Layers in PEM Fuel Cells</text:p>
          </table:table-cell>
          <table:table-cell office:value-type="string" calcext:value-type="string">
            <text:p>Marjan Kohandani; Mohammad J. Eslamibidgoli; Kourosh Malek; Michael H. Eikerling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Complex hydrogen chemical equilibrium and Gaia low mass problem in cool white dwarfs</text:p>
          </table:table-cell>
          <table:table-cell office:value-type="string" calcext:value-type="string">
            <text:p>Piotr Kowalski</text:p>
          </table:table-cell>
          <table:table-cell office:value-type="string" calcext:value-type="string">
            <text:p>Astronomy and Astrophysic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Open Data in the Energy Storage Community</text:p>
          </table:table-cell>
          <table:table-cell office:value-type="string" calcext:value-type="string">
            <text:p>Rossana Cotroneo; Massimo Celino; Kourosh Malek; Mari Engh Juel; August Wierling; Valeria Jana Schwanitz; Kai Heussen; H. Ihssen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Consistent multiwavelength spectral modelling of cool white dwarfs with carbon-polluted atmospheres</text:p>
          </table:table-cell>
          <table:table-cell office:value-type="string" calcext:value-type="string">
            <text:p>Jay Farihi; Piotr Kowalski; S. K. Leggett; Hania Azzam; Jackson Headon; John P. Subasavage</text:p>
          </table:table-cell>
          <table:table-cell office:value-type="string" calcext:value-type="string">
            <text:p>Monthly Notices of the Royal Astronomical Society</text:p>
          </table:table-cell>
          <table:table-cell table:number-columns-repeated="2"/>
          <table:table-cell office:value-type="date" office:date-value="2026-08-14" calcext:value-type="date">
            <text:p>08/14/26</text:p>
          </table:table-cell>
        </table:table-row>
        <table:table-row table:style-name="ro1">
          <table:table-cell office:value-type="string" calcext:value-type="string">
            <text:p>Insights into depth-dependent degradation of Pt/C fuel cell catalysts from operando X-ray scattering</text:p>
          </table:table-cell>
          <table:table-cell office:value-type="string" calcext:value-type="string">
            <text:p>Stefanie Punke; Jannik Heitz; Rebecca K. Pittkowski; Jens Edelvang‐Pejrup; Aline Bornet; Jakub Drnec; Jacob J. K. Kirkensgaard; Thomas Kadyk; Kirsten M. Ø. Jensen; Matthias Arenz</text:p>
          </table:table-cell>
          <table:table-cell office:value-type="string" calcext:value-type="string">
            <text:p>International Journal of Hydrogen Ener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Nonmonotonic Screening and Solvation Dynamics of the Electrical Double Layer in Concentrated Lithium Salt Electrolytes</text:p>
          </table:table-cell>
          <table:table-cell office:value-type="string" calcext:value-type="string">
            <text:p>Xiaoting Yin; Feng Wang; Zengming Zhang; Ru-Yu Zhou; Zhaobin Chen; Tairui Wu; Li Zhang; Jun Huang; De‐Yin Wu; Jun Cheng; 毛秉伟; Jiawei Yan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hort-range solvent-solvent and ion-solvent correlations at metal-electrolyte interfaces: Parametrization and benchmarking</text:p>
          </table:table-cell>
          <table:table-cell office:value-type="string" calcext:value-type="string">
            <text:p>M. Zhang; Jun Huang</text:p>
          </table:table-cell>
          <table:table-cell office:value-type="string" calcext:value-type="string">
            <text:p>Physical Review Applied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Unlocking the Scalability of Overlapping Electric Double Layers for Water Splitting</text:p>
          </table:table-cell>
          <table:table-cell office:value-type="string" calcext:value-type="string">
            <text:p>Wenbo Shi; Jingchen Meng; Haosen Xu; Jun Huang; Jianbo Zhang</text:p>
          </table:table-cell>
          <table:table-cell office:value-type="string" calcext:value-type="string">
            <text:p>ACS Energy Letter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lectrochemical Electron Transfer: Key Concepts, Theories, and Parameterization via Atomistic Simulations</text:p>
          </table:table-cell>
          <table:table-cell office:value-type="string" calcext:value-type="string">
            <text:p>Mengke Zhang; Yanxia Chen; Marko Melander; Jun Huang</text:p>
          </table:table-cell>
          <table:table-cell office:value-type="string" calcext:value-type="string">
            <text:p>Chemical Review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ntribution of heat transport transients to the “inductive” loop in PEM fuel cell impedance: Modeling and experimental study</text:p>
          </table:table-cell>
          <table:table-cell office:value-type="string" calcext:value-type="string">
            <text:p>Andrei Kulikovsky; Tatyana Reshetenko</text:p>
          </table:table-cell>
          <table:table-cell office:value-type="string" calcext:value-type="string">
            <text:p>Journal of Power Sourc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lectrochemical Kinetics of Hydrogen Oxidation and Evolution on Platinum in Alkaline Electrolyte: Mechanistic Plurality and the Role of pH</text:p>
          </table:table-cell>
          <table:table-cell office:value-type="string" calcext:value-type="string">
            <text:p>Adrian Heinritz; Tobias Binninger; Juan Herranz; Paramaconi Rodríguez; Katrin F. Domke; Thomas J. Schmidt</text:p>
          </table:table-cell>
          <table:table-cell office:value-type="string" calcext:value-type="string">
            <text:p>ACS Catalysi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mpedance of Nonelectroneutral Solid Electrolyte Interphases With Nanopores: A Theoretical Model</text:p>
          </table:table-cell>
          <table:table-cell office:value-type="string" calcext:value-type="string">
            <text:p>Chenkun Li; Jun Huang</text:p>
          </table:table-cell>
          <table:table-cell office:value-type="string" calcext:value-type="string">
            <text:p>Advanced Scienc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Nonequilibrium Electrical Double Layer Effects on Unilateral Peak Suppression in Cyclic Voltammetry</text:p>
          </table:table-cell>
          <table:table-cell office:value-type="string" calcext:value-type="string">
            <text:p>Yupeng Qin; Zhangquan Peng; Jun Huang</text:p>
          </table:table-cell>
          <table:table-cell office:value-type="string" calcext:value-type="string">
            <text:p>ACS electrochemistry.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pen Data in the Energy Storage Community</text:p>
          </table:table-cell>
          <table:table-cell office:value-type="string" calcext:value-type="string">
            <text:p>Rossana Cotroneo; Massimo Celino; Kourosh Malek; Mari Engh Juel; August Wierling; Valeria Jana Schwanitz; Kai Heussen; H. Ihssen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isentangling the Janus-faced effects of cations in electrocatalysis</text:p>
          </table:table-cell>
          <table:table-cell office:value-type="string" calcext:value-type="string">
            <text:p>X M Zhu; Tobias Binninger; Marc T. M. Koper; Michael Eikerling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rognostics and Health Management in Polymer Electrolyte Fuel Cells: Current Trends, Challenges, and Future Directions</text:p>
          </table:table-cell>
          <table:table-cell office:value-type="string" calcext:value-type="string">
            <text:p>Farideh Abdollahi; Kourosh Malek; Thomas Kadyk; Nadiia Kulyk; Christophe Gerling; Michael H. Eikerling</text:p>
          </table:table-cell>
          <table:table-cell office:value-type="string" calcext:value-type="string">
            <text:p>Fuel Cells</text:p>
          </table:table-cell>
          <table:table-cell/>
          <table:table-cell office:value-type="string" calcext:value-type="string">
            <text:p>IEK-1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ffective Ion Concentration as a Descriptor for the Local Reaction Environment at Nanoparticle-Based Electrocatalysts</text:p>
          </table:table-cell>
          <table:table-cell office:value-type="string" calcext:value-type="string">
            <text:p>Y. Zhang; Tobias Binninger; Jun Huang; Michael Eikerling</text:p>
          </table:table-cell>
          <table:table-cell office:value-type="string" calcext:value-type="string">
            <text:p>ACS Catalysi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rratum: Why impedance of the gas diffusion layer in a PEM fuel cell differs from the Warburg finite-length impedance? [Electrochemistry Communications 84 (2017) 28–31 doi:10.1016/j.elecom.2017.09.014]</text:p>
          </table:table-cell>
          <table:table-cell office:value-type="string" calcext:value-type="string">
            <text:p>Andrei Kulikovsky</text:p>
          </table:table-cell>
          <table:table-cell office:value-type="string" calcext:value-type="string">
            <text:p>Electrochemistry Communication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n-phase current and temperature oscillations reduce PEM fuel cell resistivity: A modeling study</text:p>
          </table:table-cell>
          <table:table-cell office:value-type="string" calcext:value-type="string">
            <text:p>Andrei Kulikovsky</text:p>
          </table:table-cell>
          <table:table-cell office:value-type="string" calcext:value-type="string">
            <text:p>Electrochemistry Communication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 Model for Water Transport in the Membrane and an Impedance Spectroscopy Study of the Effect of Relative Humidity on PEM Fuel Cell Parameters</text:p>
          </table:table-cell>
          <table:table-cell office:value-type="string" calcext:value-type="string">
            <text:p>Andrei Kulikovsky; Tatyana V. Reshetenko</text:p>
          </table:table-cell>
          <table:table-cell office:value-type="string" calcext:value-type="string">
            <text:p>Journal of The Electrochemical Society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Kinetic origin of the sub-Nernstian cell voltage response in pressurised PEM water electrolysis</text:p>
          </table:table-cell>
          <table:table-cell office:value-type="string" calcext:value-type="string">
            <text:p>Katende Jonathan Kabamba; Tobias Binninger; Boris Bensmann; Rhiyaad Mohamed</text:p>
          </table:table-cell>
          <table:table-cell office:value-type="string" calcext:value-type="string">
            <text:p>International Journal of Hydrogen Energy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lassical Theory of Electron-Ion Correlations at Electrochemical Interfaces: Closing the Circuit from Double-Layer Charging to Ion Adsorption</text:p>
          </table:table-cell>
          <table:table-cell office:value-type="string" calcext:value-type="string">
            <text:p>Nils Bruch; Michael Eikerling; Tobias Binninger</text:p>
          </table:table-cell>
          <table:table-cell office:value-type="string" calcext:value-type="string">
            <text:p>PRX Energy</text:p>
          </table:table-cell>
          <table:table-cell table:number-columns-repeated="2"/>
          <table:table-cell office:value-type="date" office:date-value="2026-03-07" calcext:value-type="date">
            <text:p>03/07/26</text:p>
          </table:table-cell>
        </table:table-row>
        <table:table-row table:style-name="ro1">
          <table:table-cell office:value-type="string" calcext:value-type="string">
            <text:p>KNOWLEDGE GRAPH CONSTRUCTION FROM MATERIALS SCIENCE LITERATURE USING LARGE LANGUAGE MODELS AND ADVANCED DATA PREPROCESSING</text:p>
          </table:table-cell>
          <table:table-cell office:value-type="string" calcext:value-type="string">
            <text:p>Max Dreger; Diego Collarana; Mohammad J. Eslamibidgoli</text:p>
          </table:table-cell>
          <table:table-cell table:number-columns-repeated="3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Can We Use the Warburg Finite-Length Formula in SOFC Impedance Modeling?</text:p>
          </table:table-cell>
          <table:table-cell office:value-type="string" calcext:value-type="string">
            <text:p>Andrei Kulikovsky</text:p>
          </table:table-cell>
          <table:table-cell office:value-type="string" calcext:value-type="string">
            <text:p>ECS Meeting Abstracts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&lt;i&gt;(Invited)&lt;/i&gt; Research Activities for PEMWE Catalyst and Electrode Development in South Africa</text:p>
          </table:table-cell>
          <table:table-cell office:value-type="string" calcext:value-type="string">
            <text:p>Darija Susac; Ziba S. H. S. Rajan; Genevieve C. Moss; Tobias Binninger; Rhiyaad Mohamed</text:p>
          </table:table-cell>
          <table:table-cell office:value-type="string" calcext:value-type="string">
            <text:p>ECS Meeting Abstracts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( &lt;i&gt;Invited&lt;/i&gt; ) Performance and Degradation Intertwined: An Integrated Approach to PEM Fuel Cell Modeling</text:p>
          </table:table-cell>
          <table:table-cell office:value-type="string" calcext:value-type="string">
            <text:p>Michael Eikerling</text:p>
          </table:table-cell>
          <table:table-cell office:value-type="string" calcext:value-type="string">
            <text:p>ECS Meeting Abstracts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&lt;i&gt;(Invited)&lt;/i&gt; Realistic Modeling of Electrochemical Materials at Molecular Level with Emerging Computational Resources: Opportunities &amp;amp; Challenges</text:p>
          </table:table-cell>
          <table:table-cell office:value-type="string" calcext:value-type="string">
            <text:p>Piotr Kowalski; Tobias Binninger</text:p>
          </table:table-cell>
          <table:table-cell office:value-type="string" calcext:value-type="string">
            <text:p>ECS Meeting Abstracts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Insights into structure and properties of catalyst-ionomer interfaces in a PEM fuel cell cathode from atomistic molecular dynamics simulations</text:p>
          </table:table-cell>
          <table:table-cell office:value-type="string" calcext:value-type="string">
            <text:p>Víctor M. Fernández-Alvarez; Kourosh Malek; Michael Eikerling; A. P. Young; Monica Dutta; Erik Kjeang</text:p>
          </table:table-cell>
          <table:table-cell office:value-type="string" calcext:value-type="string">
            <text:p>Electrochimica Acta</text:p>
          </table:table-cell>
          <table:table-cell table:number-columns-repeated="2"/>
          <table:table-cell office:value-type="date" office:date-value="2026-02-22" calcext:value-type="date">
            <text:p>02/22/26</text:p>
          </table:table-cell>
        </table:table-row>
        <table:table-row table:style-name="ro1">
          <table:table-cell office:value-type="string" calcext:value-type="string">
            <text:p>Unlocking Scalability of overlapping electric double layers for pure water splitting</text:p>
          </table:table-cell>
          <table:table-cell office:value-type="string" calcext:value-type="string">
            <text:p>Wenbo Shi; Haosen Xu; Jun Huang; Jianbo Zhang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ffective Proton Concentration as a Descriptor for Local Reaction Environment of Nanoparticle-Based Electrocatalysts</text:p>
          </table:table-cell>
          <table:table-cell office:value-type="string" calcext:value-type="string">
            <text:p>Yufan Zhang; Tobias Binninger; Jun Huang; Michael Eikerling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UTILE-Pore: Deep Learning-Enabled 3D Analysis of Porous Materials in Polymer Electrolyte Membrane-Based Energy Devices</text:p>
          </table:table-cell>
          <table:table-cell office:value-type="string" calcext:value-type="string">
            <text:p>Andre Colliard; Aimy Bazylak; Tobias Morawietz; K. Andreas Friedrich; Jasna Janković; Kourosh Malek; Mohammad J. Eslamibidgoli</text:p>
          </table:table-cell>
          <table:table-cell office:value-type="string" calcext:value-type="string">
            <text:p>Journal of The Electrochemical Societ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rinted High‐Entropy Prussian Blue Analogs for Advanced Non‐Volatile Memristive Devices (Adv. Mater. 8/2025)</text:p>
          </table:table-cell>
          <table:table-cell office:value-type="string" calcext:value-type="string">
            <text:p>Yueyue He; Yin-Ying Ting; Hongrong Hu; Thomas Diemant; Yuting Dai; Jing Lin; Simon Schweidler; Gabriel Cadilha Marques; Horst Hahn; Yanjiao Ma; Torsten Brezesinski; Piotr Kowalski; Ben Breitung; Jasmin Aghassi‐Hagmann</text:p>
          </table:table-cell>
          <table:table-cell office:value-type="string" calcext:value-type="string">
            <text:p>Advanced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eimagining acidic CO2 electroreduction via anion-mediated proton transfer</text:p>
          </table:table-cell>
          <table:table-cell office:value-type="string" calcext:value-type="string">
            <text:p>Xinyu Wang; Zhitan Wu; Zhiguo Li; Kai Xie; Yu‐Chi Wu; Yingjuan Yue; Zishan Han; Jiachen Gao; Daliang Han; Jun Huang; Quan‐Hong Yang; Zhe Weng</text:p>
          </table:table-cell>
          <table:table-cell office:value-type="string" calcext:value-type="string">
            <text:p>National Science Review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91" meta:object-count="0"/>
    <meta:generator>LibreOffice/26.2.4.2$Linux_X86_64 LibreOffice_project/620$Build-2</meta:generator>
  </office:meta>
</office:document-meta>
</file>