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5.2075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3.3209in"/>
    </style:style>
    <style:style style:name="co4" style:family="table-column">
      <style:table-column-properties fo:break-before="auto" style:column-width="1.3236in"/>
    </style:style>
    <style:style style:name="co5" style:family="table-column">
      <style:table-column-properties fo:break-before="auto" style:column-width="1.549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ET-4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ce1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table:style-name="Default"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3"/>
          <table:table-cell table:style-name="Default"/>
          <table:table-cell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2"/>
          <table:table-cell table:style-name="Default"/>
          <table:table-cell/>
          <table:table-cell table:style-name="Default"/>
        </table:table-row>
        <table:table-row table:style-name="ro1">
          <table:table-cell table:number-columns-repeated="3"/>
          <table:table-cell table:style-name="Default"/>
          <table:table-cell/>
          <table:table-cell table:style-name="Default"/>
        </table:table-row>
        <table:table-row table:style-name="ro1">
          <table:table-cell office:value-type="string" calcext:value-type="string">
            <text:p>Multiphase interfacial transport engineering governs CO₂ availability in liquid-fed bicarbonate electrolysis</text:p>
          </table:table-cell>
          <table:table-cell office:value-type="string" calcext:value-type="string">
            <text:p>Stamatelos, Ilias; Hess, Steffen; Pasel, Joachim; Peters, Ralf</text:p>
          </table:table-cell>
          <table:table-cell office:value-type="string" calcext:value-type="string">
            <text:p>The chemical engineering journal</text:p>
          </table:table-cell>
          <table:table-cell office:value-type="string" calcext:value-type="string">
            <text:p>1231</text:p>
          </table:table-cell>
          <table:table-cell office:value-type="string" calcext:value-type="string">
            <text:p>IET-3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Detailed assessment of combustion risk and PAR efficiency in the late phase of a severe accident within the European AMHYCO project</text:p>
          </table:table-cell>
          <table:table-cell office:value-type="string" calcext:value-type="string">
            <text:p>Kelm, Stephan; Klauck, Michael; Vázquez-Rodríguez, Carlos; Jiménez, Gonzalo; Serra, Luis; Domínguez-Bugarín, Araceli; Herranz, Luis Enrique; Fontanet, Joan; Vitores, Leticia; Bentaib, Ahmed; Maas, Ludovic; Bleyer, Alexandre; Chaumeix, Nabiha; Braun, Matthias; Hoffrichter, Johannes; Müer, Miriam; Kljenak, Ivo; Sevbo, Oleksandr; Iskra, Andriy; Pangukir, F. S. L.; Visser, D. C.; Liang, Zhe</text:p>
          </table:table-cell>
          <table:table-cell office:value-type="string" calcext:value-type="string">
            <text:p>Nuclear engineering and design</text:p>
          </table:table-cell>
          <table:table-cell office:value-type="string" calcext:value-type="string">
            <text:p>1422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Passivating Contacts‐Related Ultraviolet‐Induced Degradation in Silicon Heterojunction Solar Cells</text:p>
          </table:table-cell>
          <table:table-cell office:value-type="string" calcext:value-type="string">
            <text:p>Xu, Binbin; Alkhereibi, Sara; Eberst, Alexander; Zhang, Kai; Zhang, Rongda; Oh, Joon-Ho; Besmehn, Astrid; Gunkel, Felix; Li, Yuehui; Hong, Tae Eun; Lambertz, Andreas; Bittkau, Karsten; Mayer, Joachim; Rau, Uwe; Ding, Kaining</text:p>
          </table:table-cell>
          <table:table-cell office:value-type="string" calcext:value-type="string">
            <text:p>Small structures</text:p>
          </table:table-cell>
          <table:table-cell office:value-type="string" calcext:value-type="string">
            <text:p>1232</text:p>
          </table:table-cell>
          <table:table-cell office:value-type="string" calcext:value-type="string">
            <text:p>ER-C-2, IMD-3, PGI-7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Surface structural evolution and its impact on the ion diffusion of 5 V high-voltage spinel LiNi0.5Mn1.5O4 cathodes in ether-enhanced ionic liquid electrolyte</text:p>
          </table:table-cell>
          <table:table-cell office:value-type="string" calcext:value-type="string">
            <text:p>Chen, Yuanbo; Chen, Yuanbo; Yao, Kai; Qin, Wei; Rodenbücher, Christian; Luo, Jiangshui; Korte, Carsten</text:p>
          </table:table-cell>
          <table:table-cell office:value-type="string" calcext:value-type="string">
            <text:p>Journal of energy storage</text:p>
          </table:table-cell>
          <table:table-cell office:value-type="string" calcext:value-type="string">
            <text:p>1231</text:p>
          </table:table-cell>
          <table:table-cell office:value-type="string" calcext:value-type="string">
            <text:p>IMD-2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Data-driven degradation analysis of proton exchange membrane electrolyzer stacks under dynamic load operation</text:p>
          </table:table-cell>
          <table:table-cell office:value-type="string" calcext:value-type="string">
            <text:p>Sayed-Ahmed, H.; Keller, R.; Toldy, Á. I.; Müller, Martin; Froning, Dieter; Santasalo-Aarnio, A.</text:p>
          </table:table-cell>
          <table:table-cell office:value-type="string" calcext:value-type="string">
            <text:p>Energy and AI</text:p>
          </table:table-cell>
          <table:table-cell office:value-type="string" calcext:value-type="string">
            <text:p>123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A Li-ion battery electrolyte realized by encapsulation of a Li-containing ionic liquid in the metal-organic framework ZIF-8</text:p>
          </table:table-cell>
          <table:table-cell office:value-type="string" calcext:value-type="string">
            <text:p>Yang, Wen; Rodenbücher, Christian; Luo, Jiangshui; Korte, Carsten</text:p>
          </table:table-cell>
          <table:table-cell office:value-type="string" calcext:value-type="string">
            <text:p>Solid state ionics</text:p>
          </table:table-cell>
          <table:table-cell office:value-type="string" calcext:value-type="string">
            <text:p>123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Two structural transformation mechanisms of ZIF-8 induced by encapsulation of imidazolium-based aprotic ionic liquids</text:p>
          </table:table-cell>
          <table:table-cell office:value-type="string" calcext:value-type="string">
            <text:p>YANG, Wen; Rodenbücher, Christian; Korte, Carsten; Jiangshui, Luo</text:p>
          </table:table-cell>
          <table:table-cell office:value-type="string" calcext:value-type="string">
            <text:p>Journal of materials science</text:p>
          </table:table-cell>
          <table:table-cell office:value-type="string" calcext:value-type="string">
            <text:p>123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Flexible low-carbon dimethyl ether production via reversible solid oxide cells and sorption-enhanced synthesis</text:p>
          </table:table-cell>
          <table:table-cell office:value-type="string" calcext:value-type="string">
            <text:p>Jakobs, Dion; Heyer, Mathis; Bothe, Jannik; Güttler, Johanna; Pavšek, Jan; Rehwasser, Kaan</text:p>
          </table:table-cell>
          <table:table-cell office:value-type="string" calcext:value-type="string">
            <text:p>Sustainable energy &amp; fuels</text:p>
          </table:table-cell>
          <table:table-cell office:value-type="string" calcext:value-type="string">
            <text:p>123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Reply to ‘Comment on “Understanding the infrared spectrum of the protic ionic liquid [DEMA][TfO] by atomistic simulations”’ by J. Joo and A. L. L. East, Phys. Chem. Chem. Phys. , 2026, 28 , DOI: 10.1039/D5CP02379C</text:p>
          </table:table-cell>
          <table:table-cell office:value-type="string" calcext:value-type="string">
            <text:p>Parisi, Federico; Chen, Yingzhen; Wippermann, Klaus; Korte, Carsten; Kowalski, Piotr M.; Eikerling, Michael; Rodenbücher, Christian</text:p>
          </table:table-cell>
          <table:table-cell office:value-type="string" calcext:value-type="string">
            <text:p>Physical chemistry, chemical physics</text:p>
          </table:table-cell>
          <table:table-cell office:value-type="string" calcext:value-type="string">
            <text:p>1231</text:p>
          </table:table-cell>
          <table:table-cell office:value-type="string" calcext:value-type="string">
            <text:p>IET-3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Comprehensive Analysis of the Degradation Phenomena of Proton Exchange Membrane Water Electrolyzers with Iridium on Antimony Tin Oxide Anodes</text:p>
          </table:table-cell>
          <table:table-cell office:value-type="string" calcext:value-type="string">
            <text:p>Ambu, Sambal Shashank; Utsch, Nikolai; Morawietz, Tobias; Retuerto, Maria; Rojas, Sergio; Usoltsev, Oleg; Goll, Miriam; Sanchez, Daniel García; Glüsen, Andreas; Gago, Aldo Saul; Hosseiny, Seyed Schwan; Friedrich, Kaspar Andreas</text:p>
          </table:table-cell>
          <table:table-cell office:value-type="string" calcext:value-type="string">
            <text:p>Energy &amp; Environmental Materials</text:p>
          </table:table-cell>
          <table:table-cell office:value-type="string" calcext:value-type="string">
            <text:p>123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A Differential Alkaline Electrolysis Cell to Study Scaling Effects</text:p>
          </table:table-cell>
          <table:table-cell office:value-type="string" calcext:value-type="string">
            <text:p>Ritz, Lukas; Müller, Martin; Mechler, Anna; Lohmann-Richters, Felix</text:p>
          </table:table-cell>
          <table:table-cell office:value-type="string" calcext:value-type="string">
            <text:p>Chemistry methods</text:p>
          </table:table-cell>
          <table:table-cell office:value-type="string" calcext:value-type="string">
            <text:p>123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Anion Effects on Crystal Water Reactivity and Cathode‐Electrolyte Interphase of Prussian Blue in Sodium‐Ion Batteries</text:p>
          </table:table-cell>
          <table:table-cell office:value-type="string" calcext:value-type="string">
            <text:p>Jang, Jooyoung; Jeong, Hyebin; Hong, Jeongsoo; Korte, Carsten; Kim, Sangwon; Jo, Changshin</text:p>
          </table:table-cell>
          <table:table-cell office:value-type="string" calcext:value-type="string">
            <text:p>Small Methods</text:p>
          </table:table-cell>
          <table:table-cell office:value-type="string" calcext:value-type="string">
            <text:p>123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Electroreduction of zirconia – a multi-step process</text:p>
          </table:table-cell>
          <table:table-cell office:value-type="string" calcext:value-type="string">
            <text:p>Rodenbücher, Christian; Khosravani, Kiana; Shokouhi, Parham; Szot, Kristof; Pilch, Michał; Hartmann, Heinrich; Wrana, Dominik; Krok, Franciszek; Korte, Carsten</text:p>
          </table:table-cell>
          <table:table-cell office:value-type="string" calcext:value-type="string">
            <text:p>Energy advances</text:p>
          </table:table-cell>
          <table:table-cell office:value-type="string" calcext:value-type="string">
            <text:p>123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The significance of a polarization curve - analysis of a 60-cell polymer electrolyte water electrolysis stack</text:p>
          </table:table-cell>
          <table:table-cell office:value-type="string" calcext:value-type="string">
            <text:p>Hoppe, Eugen; Janssen, Holger; Holtwerth, Sebastian; Hehemann, Michael; Zwaygardt, Walter; Müller, Martin</text:p>
          </table:table-cell>
          <table:table-cell office:value-type="string" calcext:value-type="string">
            <text:p>Applied energy</text:p>
          </table:table-cell>
          <table:table-cell office:value-type="string" calcext:value-type="string">
            <text:p>123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Strain Release of substoichiometric (Zr,Y)02-x phases formed by electrochemical reduction in single crystalline YSZ</text:p>
          </table:table-cell>
          <table:table-cell office:value-type="string" calcext:value-type="string">
            <text:p>Rodenbücher, Christian; Korte, Carsten; Wrana, Dominik; Jany, Benedykt R.; Indyka, Paulina; Krok, Franciszek; Cempura, Grzegorz; Kruk, Adam; Szot, Kristof</text:p>
          </table:table-cell>
          <table:table-cell office:value-type="string" calcext:value-type="string">
            <text:p>Scientific reports</text:p>
          </table:table-cell>
          <table:table-cell office:value-type="string" calcext:value-type="string">
            <text:p>123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Optimized NiFe-LDH catalyst layers boost anion exchange membrane water electrolyzer performance and durability</text:p>
          </table:table-cell>
          <table:table-cell office:value-type="string" calcext:value-type="string">
            <text:p>Galkina, Irina; Faid, Alaa Y.; Grigorev, Nikita; Jiang, Wulyu; Borowski, Patrick; Sunde, Svein; Shviro, Meital; Lehnert, Werner; Scheepers, Fabian; Mechler, Anna K.</text:p>
          </table:table-cell>
          <table:table-cell office:value-type="string" calcext:value-type="string">
            <text:p>International journal of hydrogen energy</text:p>
          </table:table-cell>
          <table:table-cell office:value-type="string" calcext:value-type="string">
            <text:p>123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An integrated open-source CFD workflow for gas distribution and flame propagation analysis in nuclear reactor safety</text:p>
          </table:table-cell>
          <table:table-cell office:value-type="string" calcext:value-type="string">
            <text:p>Živković, Dario; Kelm, Stephan; Sattelmayer, Thomas</text:p>
          </table:table-cell>
          <table:table-cell office:value-type="string" calcext:value-type="string">
            <text:p>Nuclear engineering and design</text:p>
          </table:table-cell>
          <table:table-cell office:value-type="string" calcext:value-type="string">
            <text:p>1422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Ni/MgO-Al2O3 hydrotalcite-derived catalysts for sustainable iso-butanol generation from methanol/ethanol blends</text:p>
          </table:table-cell>
          <table:table-cell office:value-type="string" calcext:value-type="string">
            <text:p>Pasel, Joachim; Hüging, Justus; Tran, Quoc Khanh; Peters, Ralf</text:p>
          </table:table-cell>
          <table:table-cell office:value-type="string" calcext:value-type="string">
            <text:p>Catalysts</text:p>
          </table:table-cell>
          <table:table-cell table:style-name="Default" office:value-type="string" calcext:value-type="string">
            <text:p>1111, 1232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Validation of the PARUPM and GOTHIC 8.3 code coupling using THAI hydrogen recombination tests</text:p>
          </table:table-cell>
          <table:table-cell office:value-type="string" calcext:value-type="string">
            <text:p>Domínguez-Bugarín, Araceli; Vázquez-Rodríguez, Carlos; Serra, Luis; Kelm, Stephan; Reinecke, Ernst-Arndt; Jiménez, Gonzalo; Jiménez, Miguel Ángel; Gupta, Sanjeev</text:p>
          </table:table-cell>
          <table:table-cell office:value-type="string" calcext:value-type="string">
            <text:p>Annals of nuclear energy</text:p>
          </table:table-cell>
          <table:table-cell office:value-type="string" calcext:value-type="string">
            <text:p>1422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Performance and durability trade-offs in low-iridium catalyst layers for PEM water electrolysis</text:p>
          </table:table-cell>
          <table:table-cell office:value-type="string" calcext:value-type="string">
            <text:p>Utsch, Nikolai; Scheepers, Fabian; Aymé-Perrot, David; Hartmann, Heinrich; Müller, Martin; Peters, Ralf</text:p>
          </table:table-cell>
          <table:table-cell office:value-type="string" calcext:value-type="string">
            <text:p>Cell reports / Physical science</text:p>
          </table:table-cell>
          <table:table-cell office:value-type="string" calcext:value-type="string">
            <text:p>123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Cross-plane iridium-based filaments sap efficiency in proton exchange membrane electrolyzers</text:p>
          </table:table-cell>
          <table:table-cell office:value-type="string" calcext:value-type="string">
            <text:p>Heume, Christine; Karyofylli, Violeta; Javed, Ali; Dzieciol, Krzysztof; Basak, Shibabrata; Poc, Jean-Pierre; Tasdemir, Yasemin; Rutsch, Yannik; Rein, Lukas; Wolf, Niklas; Speer, Sebastian; Jovanovic, Sven; Treutlein, Leander; Borowec, Julian; Hausen, Florian; Dobrenizki, Ladislaus; Malmberg, Stephan; Granwehr, Josef; Kungl, Hans; Jodat, Eva; Geskes, Peter; Karl, André; Schmid, Günter; Eichel, Rüdiger-A.</text:p>
          </table:table-cell>
          <table:table-cell office:value-type="string" calcext:value-type="string">
            <text:p>Joule</text:p>
          </table:table-cell>
          <table:table-cell office:value-type="string" calcext:value-type="string">
            <text:p>1231</text:p>
          </table:table-cell>
          <table:table-cell office:value-type="string" calcext:value-type="string">
            <text:p>IBI-3, IET-1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How electrolyte properties and applied potential impact pathways and performance in electrochemical nitrate reduction</text:p>
          </table:table-cell>
          <table:table-cell office:value-type="string" calcext:value-type="string">
            <text:p>Azúa-Humara, Ana Daniela; Oeß, Christina; Mechler, Anna K.; Tempel, Hermann; Eichel, Rüdiger-A.; Luna, Ana Laura</text:p>
          </table:table-cell>
          <table:table-cell office:value-type="string" calcext:value-type="string">
            <text:p>Applied catalysis / B</text:p>
          </table:table-cell>
          <table:table-cell office:value-type="string" calcext:value-type="string">
            <text:p>1231</text:p>
          </table:table-cell>
          <table:table-cell office:value-type="string" calcext:value-type="string">
            <text:p>IET-1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Iso-butanol production as a sustainable chemical from renewable methanol/ethanol upgrading using Ni/Cu-Al hydrotalcite-derived catalysts under mild conditions</text:p>
          </table:table-cell>
          <table:table-cell office:value-type="string" calcext:value-type="string">
            <text:p>Tran, Quoc Khanh; Peters, Ralf; Pasel, Joachim; Hüging, Justus</text:p>
          </table:table-cell>
          <table:table-cell office:value-type="string" calcext:value-type="string">
            <text:p>Chemical engineering journal advances</text:p>
          </table:table-cell>
          <table:table-cell office:value-type="string" calcext:value-type="string">
            <text:p>1232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Iron as a key contributor in stability investigations of alkaline water electrolysis electrodes</text:p>
          </table:table-cell>
          <table:table-cell office:value-type="string" calcext:value-type="string">
            <text:p>Thissen, Niklas; Deo, Yashwardhan; Moreno Fernández, Harol; Seidl, Vera; Hofmann, Jan P.; Mechler, Anna K.</text:p>
          </table:table-cell>
          <table:table-cell office:value-type="string" calcext:value-type="string">
            <text:p>Cell reports / Physical science</text:p>
          </table:table-cell>
          <table:table-cell office:value-type="string" calcext:value-type="string">
            <text:p>123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Stainless steel based anode porous transport layers for PEM water electrolysis</text:p>
          </table:table-cell>
          <table:table-cell office:value-type="string" calcext:value-type="string">
            <text:p>Zerressen, Sarah; Sievert, Tim; Glüsen, Andreas; Müller, Martin; Vaßen, Robert; Peters, Ralf; Apfel, Ulf-Peter</text:p>
          </table:table-cell>
          <table:table-cell office:value-type="string" calcext:value-type="string">
            <text:p>Journal of power sources</text:p>
          </table:table-cell>
          <table:table-cell office:value-type="string" calcext:value-type="string">
            <text:p>1232</text:p>
          </table:table-cell>
          <table:table-cell office:value-type="string" calcext:value-type="string">
            <text:p>IMD-2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Activation of powder-coated electrodes for the alkaline oxygen evolution reaction</text:p>
          </table:table-cell>
          <table:table-cell office:value-type="string" calcext:value-type="string">
            <text:p>Marcks, Christian; Gohlke, Clara; Chatwani, Mohit; Jain, Adarsh; Wagner, Timo; Wöhrl, Nicolas; Vinayakumar, Vineetha; Seidl, Vera; Segets, Doris; Mechler, Anna K.</text:p>
          </table:table-cell>
          <table:table-cell office:value-type="string" calcext:value-type="string">
            <text:p>International journal of hydrogen energy</text:p>
          </table:table-cell>
          <table:table-cell office:value-type="string" calcext:value-type="string">
            <text:p>123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Weather-dependent direct air capture process modeling for techno-economic assessments</text:p>
          </table:table-cell>
          <table:table-cell office:value-type="string" calcext:value-type="string">
            <text:p>Jajjawi, Aaron S.; Wenzel, Henrik; Harzendorf, Freia; Weinand, Jann M.; Stolten, Detlef; Peters, Ralf</text:p>
          </table:table-cell>
          <table:table-cell office:value-type="string" calcext:value-type="string">
            <text:p>Energy conversion and management</text:p>
          </table:table-cell>
          <table:table-cell table:style-name="Default" office:value-type="string" calcext:value-type="string">
            <text:p>1111, 1112, 1231</text:p>
          </table:table-cell>
          <table:table-cell office:value-type="string" calcext:value-type="string">
            <text:p>ICE-2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Ti Nb alloy coatings for anode PTLs in PEM water electrolyzers</text:p>
          </table:table-cell>
          <table:table-cell office:value-type="string" calcext:value-type="string">
            <text:p>Sievert, Tim; Zerressen, Sarah; Glüsen, Andreas; Bram, Martin; Uhlenbruck, Sven; Bender, Klaus; Vondahlen, Frank; Xiao, Ping; Cao, Xuezhen; Guillon, Olivier; Peters, Ralf; Müller, Martin; Apfel, Ulf-Peter; Vaßen, Robert</text:p>
          </table:table-cell>
          <table:table-cell office:value-type="string" calcext:value-type="string">
            <text:p>Journal of power sources</text:p>
          </table:table-cell>
          <table:table-cell office:value-type="string" calcext:value-type="string">
            <text:p>1231</text:p>
          </table:table-cell>
          <table:table-cell office:value-type="string" calcext:value-type="string">
            <text:p>IMD-2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table:number-columns-repeated="3"/>
          <table:table-cell table:style-name="Default"/>
          <table:table-cell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2"/>
          <table:table-cell table:style-name="Default"/>
          <table:table-cell/>
          <table:table-cell table:style-name="Default"/>
        </table:table-row>
        <table:table-row table:style-name="ro1">
          <table:table-cell table:number-columns-repeated="3"/>
          <table:table-cell table:style-name="Default"/>
          <table:table-cell/>
          <table:table-cell table:style-name="Default"/>
        </table:table-row>
        <table:table-row table:style-name="ro1">
          <table:table-cell office:value-type="string" calcext:value-type="string">
            <text:p>Oxide-derived metals and alloys: from dynamic reconstruction to function across electrocatalytic reactions</text:p>
          </table:table-cell>
          <table:table-cell office:value-type="string" calcext:value-type="string">
            <text:p>Ilias Stamatelos; Zehua Guo; Joachim Pasel; Worawee Saei</text:p>
          </table:table-cell>
          <table:table-cell office:value-type="string" calcext:value-type="string">
            <text:p>Energy Advances</text:p>
          </table:table-cell>
          <table:table-cell table:style-name="Default"/>
          <table:table-cell office:value-type="string" calcext:value-type="string">
            <text:p>IET-1</text:p>
          </table:table-cell>
          <table:table-cell office:value-type="date" office:date-value="2026-08-19" calcext:value-type="date">
            <text:p>08/19/26</text:p>
          </table:table-cell>
        </table:table-row>
        <table:table-row table:style-name="ro1">
          <table:table-cell office:value-type="string" calcext:value-type="string">
            <text:p>Two-Phase Flow Simulation of Multi-Droplet Motion Relevant for Polymer Electrolyte Fuel Cell Gas Channel Using the Volume of Fluid Approach</text:p>
          </table:table-cell>
          <table:table-cell office:value-type="string" calcext:value-type="string">
            <text:p>Dunke Liu; Dieter Froning; Ralf Peters</text:p>
          </table:table-cell>
          <table:table-cell office:value-type="string" calcext:value-type="string">
            <text:p>Energies</text:p>
          </table:table-cell>
          <table:table-cell table:style-name="Default"/>
          <table:table-cell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hickness‐Dependent Plasma Activation in Binder‐Free Multilayer Ni–Co–O Anodes for Alkaline Oxygen Evolution</text:p>
          </table:table-cell>
          <table:table-cell office:value-type="string" calcext:value-type="string">
            <text:p>Mohit Chatwani; Christian Marcks; Christina Meinert; Ioannis Spanos; Adarsh Jain; Viktor Mackert; Ahammed Suhail Odungat; Thomas Wagner; Lars Grebener; Abhishek Shaji; Hao Yun; Mena‐Alexander Kräenbring; Nicolas Wöhrl; Anna Mechler; Vineetha Vinayakumar; Doris Segets</text:p>
          </table:table-cell>
          <table:table-cell office:value-type="string" calcext:value-type="string">
            <text:p>Advanced Energy and Sustainability Research</text:p>
          </table:table-cell>
          <table:table-cell table:style-name="Default"/>
          <table:table-cell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Protic phosphonium-based ionic liquids for intermediate temperature polymer electrolyte membrane fuel cells</text:p>
          </table:table-cell>
          <table:table-cell office:value-type="string" calcext:value-type="string">
            <text:p>T. Bertolin; Verena Theußl; R. Leiritz; P. Schulz; Carsten Korte</text:p>
          </table:table-cell>
          <table:table-cell office:value-type="string" calcext:value-type="string">
            <text:p>RSC Advances</text:p>
          </table:table-cell>
          <table:table-cell table:style-name="Default"/>
          <table:table-cell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lectronic Phenomena of Transition Metal Oxides (Volume II)</text:p>
          </table:table-cell>
          <table:table-cell office:value-type="string" calcext:value-type="string">
            <text:p>Christian Rodenbücher; Kristof Szot</text:p>
          </table:table-cell>
          <table:table-cell office:value-type="string" calcext:value-type="string">
            <text:p>Crystals</text:p>
          </table:table-cell>
          <table:table-cell table:style-name="Default"/>
          <table:table-cell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n Efficient PdPt/rGO Catalyst for Hydrogen Electrolysis in Acidic Medium: Structure‐Activity Relationships and CO‐Tolerance</text:p>
          </table:table-cell>
          <table:table-cell office:value-type="string" calcext:value-type="string">
            <text:p>Shwetambara Jha; Chalachew Mebrahtu; Felix Ott; Cheng Jiang; Heinrich Hartmann; Regina Palkovits</text:p>
          </table:table-cell>
          <table:table-cell office:value-type="string" calcext:value-type="string">
            <text:p>ChemElectroChem</text:p>
          </table:table-cell>
          <table:table-cell table:style-name="Default"/>
          <table:table-cell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nion Effects on Crystal Water Reactivity and Cathode‐Electrolyte Interphase of Prussian Blue in Sodium‐Ion Batteries (Small Methods 1/2026)</text:p>
          </table:table-cell>
          <table:table-cell office:value-type="string" calcext:value-type="string">
            <text:p>Jooyoung Jang; Hyebin Jeong; Jeongsoo Hong; Carsten Korte; Sangwon Kim; Changshin Jo</text:p>
          </table:table-cell>
          <table:table-cell office:value-type="string" calcext:value-type="string">
            <text:p>Small Methods</text:p>
          </table:table-cell>
          <table:table-cell table:style-name="Default"/>
          <table:table-cell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Multi-physics coupled analysis of a new hybrid flow channel in solid oxide electrolysis cells</text:p>
          </table:table-cell>
          <table:table-cell office:value-type="string" calcext:value-type="string">
            <text:p>Ming Chen; Carsten Korte; Jiangshui Luo</text:p>
          </table:table-cell>
          <table:table-cell office:value-type="string" calcext:value-type="string">
            <text:p>International Journal of Hydrogen Energy</text:p>
          </table:table-cell>
          <table:table-cell table:style-name="Default"/>
          <table:table-cell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90" meta:object-count="0"/>
    <meta:generator>LibreOffice/26.2.4.2$Linux_X86_64 LibreOffice_project/620$Build-2</meta:generator>
  </office:meta>
</office:document-meta>
</file>