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2228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626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2.4618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FN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hermal stability of tungsten fiber-reinforced tungsten composites fabricated by powder metallurgy</text:p>
          </table:table-cell>
          <table:table-cell office:value-type="string" calcext:value-type="string">
            <text:p>Rudchenko, Svitlana; Mao, Yiran; Pantleon, Wolfgang</text:p>
          </table:table-cell>
          <table:table-cell office:value-type="string" calcext:value-type="string">
            <text:p>Fusion engineering and desig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novative laser-based methods for monitoring fuel retention in ITER</text:p>
          </table:table-cell>
          <table:table-cell office:value-type="string" calcext:value-type="string">
            <text:p>Huber, A.; Andrew, Ph.; Sergienko, G.; Assmann, J.; Castano, D.; Schepper, A. De IFN-1; Friese, Sebastian; Greven, R.; Ivashov, I.; Kampf, D.; Krasikov, Yury; Klepper, C. C.; Lambertz, Horst Toni; Mertens, Ph.; Mlynczak, K.; Offermanns, G.; Quinlan, B.; Rasinska, K.; Schrader, M.; Staden, D. Van; Terra, A.; Jiang, Xi; Zlobinski, M.; Huber, V.; Reutlinger, A.; Brezinsek, S.; Linsmeier, Ch.</text:p>
          </table:table-cell>
          <table:table-cell office:value-type="string" calcext:value-type="string">
            <text:p>Nuclear materials and energy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Global tungsten erosion and migration modeling for the EU-DEMO with the ERO2.0 code</text:p>
          </table:table-cell>
          <table:table-cell office:value-type="string" calcext:value-type="string">
            <text:p>Baumann, C.; Romazanov, J.; Matveev, Dmitry; Kirschner, Andreas; Subba, F.; Wiesen, S.; Brezinsek, S.; Linsmeier, Ch.</text:p>
          </table:table-cell>
          <table:table-cell office:value-type="string" calcext:value-type="string">
            <text:p>Nuclear fusio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 impact of neon seeding on pedestal performance and stability of JET-ILW deuterium H-mode discharges</text:p>
          </table:table-cell>
          <table:table-cell office:value-type="string" calcext:value-type="string">
            <text:p>Šos, M.; Giroud, C.; Frassinetti, L.; Chapman-Oplopoiou, B.; Saarelma, S.; King, D. B.; Wiesen, S.; Labit, B.; Kappatou, A.; Keeling, D.; Vianello, N.; Wischmeier, M.; Boboc, A.; Fontdecaba Climent, J. M.; Huang, Zihan; Kos, D.; Litherland-Smith, E.; Macdonald, J.; Menmuir, S.; Szepesi, G.</text:p>
          </table:table-cell>
          <table:table-cell office:value-type="string" calcext:value-type="string">
            <text:p>Plasma physics and controlled fusio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ummary of the 5th IAEA technical meeting on fusion data processing, validation and analysis (FDPVA)</text:p>
          </table:table-cell>
          <table:table-cell office:value-type="string" calcext:value-type="string">
            <text:p>Xu, M.; Mazon, D.; Barbarino, M.; Biel, Wolfgang; Churchill, R. M.; Fischer, R.; Fujii, K.; Jain, P.; Murari, A.; Pinches, S. D.; Rodriguez-Fernandez, P.; Stillerman, J.; Vega, J.; Verdoolaege, G.; Yokoyama, M.; Abreu, P.; Ahmed, Sajeel; Alhage, J.; Almuhisen, F.; Bergmann, M.; Pereira Botelho, D.; Caputo, Gianluca; Carli, S.; Castro, R.; Craciunescu, T.; Deeba, F.; Esquembre, F.; Giil, K.; Gu, Yichen; Hall, J.; Hollocombe, J.; Huang, Xiaohan; Jardin, A.; Jorge, R.; Li, Yun; LIU, YAOCEN; McIntosh, S.; Peluso, E.; Macdonald, Marina; Ruiz, M.; De Rycke, J.; Schneider, M.; Sertoli, M.; Puig Sitjes, A.; Stieglitz, D.; Tan, Y.; Weisen, H.; Wu, Huace; Wyss, I.; Zang, L.</text:p>
          </table:table-cell>
          <table:table-cell office:value-type="string" calcext:value-type="string">
            <text:p>Nuclear fusio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ogress on Biomimetic Preparation and the Damping Mechanism of Copper Matrix Composites</text:p>
          </table:table-cell>
          <table:table-cell office:value-type="string" calcext:value-type="string">
            <text:p>He, Jun; Jiang, Xiaosong; Sun, Hongliang; Shu, Rui; Wu, Zixuan; Yang, Liu</text:p>
          </table:table-cell>
          <table:table-cell office:value-type="string" calcext:value-type="string">
            <text:p>Journal of materials engineering and performance</text:p>
          </table:table-cell>
          <table:table-cell table:style-name="ce1" office:value-type="string" calcext:value-type="string">
            <text:p>133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uterated ammonia formation, transport and dissociation in Ohmically-heated and nitrogen-seeded JET plasmas with low-recycling conditions at the divertor targets</text:p>
          </table:table-cell>
          <table:table-cell office:value-type="string" calcext:value-type="string">
            <text:p>Mäenpää, R.; Groth, M.; Kumpulainen, H.; Meigs, A. G.; Pawelec, E.; Reiter, D.; Romazanov, J.; Brezinsek, S.; Shaw, A.</text:p>
          </table:table-cell>
          <table:table-cell office:value-type="string" calcext:value-type="string">
            <text:p>Nuclear materials and energy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 elimination of Cr-rich phase in W Cr self-passivating alloys by the temperature optimization of field-assisted sintering technology</text:p>
          </table:table-cell>
          <table:table-cell office:value-type="string" calcext:value-type="string">
            <text:p>Wang, Xuejiao; Qiao, Junwei; Chen, Jie; Litnovsky, Andrey; Linsmeier, Christian; Tan, Xiaoyue; Wu, Yucheng</text:p>
          </table:table-cell>
          <table:table-cell office:value-type="string" calcext:value-type="string">
            <text:p>International journal of refractory metals &amp; hard materials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uterium retention and erosion resistance of low-pressure plasma sprayed tungsten coatings</text:p>
          </table:table-cell>
          <table:table-cell office:value-type="string" calcext:value-type="string">
            <text:p>Schmidtmann, G.; Litnovsky, A.; Kreter, A.; Rasinski, M.; Möller, S.; Houben, Anne; Coenen, J. W.; Vaßen, R.; Brezinsek, S.; Linsmeier, Ch.; Guillon, Olivier; Mauer, G.</text:p>
          </table:table-cell>
          <table:table-cell office:value-type="string" calcext:value-type="string">
            <text:p>Journal of nuclear materials</text:p>
          </table:table-cell>
          <table:table-cell table:style-name="ce1" office:value-type="string" calcext:value-type="string">
            <text:p>1241</text:p>
          </table:table-cell>
          <table:table-cell office:value-type="string" calcext:value-type="string">
            <text:p>JARA-ENERGY, IMD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udy on the influence of boronization on the first mirror unit in EAST</text:p>
          </table:table-cell>
          <table:table-cell office:value-type="string" calcext:value-type="string">
            <text:p>Wang, Zhaohui; Yan, Rong; Mu, Lei; Liu, Yuming; Xuan, Chuannan; Wen, Yuxian; Sun, Shuyue; Zuo, Guizhong; Ding, Rui; Litnovsky, Andrey; Chen, Junling</text:p>
          </table:table-cell>
          <table:table-cell office:value-type="string" calcext:value-type="string">
            <text:p>Nuclear materials and energy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epth-resolved deuterium retention profiles in displacement-damaged tungsten measured via picosecond-laser-induced ablation quadrupole mass spectrometry</text:p>
          </table:table-cell>
          <table:table-cell office:value-type="string" calcext:value-type="string">
            <text:p>Kawan, C.; Brezinsek, S.; Wüst, E.; Dittmar, T.; Schwarz-Selinger, T.; Rasinski, M.; Möller, S.; Gao, L.; Linsmeier, Ch.</text:p>
          </table:table-cell>
          <table:table-cell office:value-type="string" calcext:value-type="string">
            <text:p>Nuclear materials and energy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park Plasma Texturing in the Direct Recycling of Hot-Deformed Nd-Fe-B Scrap</text:p>
          </table:table-cell>
          <table:table-cell office:value-type="string" calcext:value-type="string">
            <text:p>Keszler, Monica; Krengel, Martin; Grosswendt, Felix; Sebold, Doris; Guillon, Olivier; Weber, Sebastian; Bram, Martin</text:p>
          </table:table-cell>
          <table:table-cell office:value-type="string" calcext:value-type="string">
            <text:p>Recycling</text:p>
          </table:table-cell>
          <table:table-cell table:style-name="ce1" office:value-type="string" calcext:value-type="string">
            <text:p>1212</text:p>
          </table:table-cell>
          <table:table-cell office:value-type="string" calcext:value-type="string">
            <text:p>IMD-2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aging analysis of ps laser induced ablation spectroscopy and mass spectrometry − deuterium depth resolution, removal fraction, and uncertainties</text:p>
          </table:table-cell>
          <table:table-cell office:value-type="string" calcext:value-type="string">
            <text:p>Möller, Sören; Kawan, Christoph; Rasinski, Marcin; Sergienko, Gennady; Kreter, Arkadi; Grigore, Eduard; Wüst, Erik; Muzakka, Khoirul Faiq; Brezinsek, Sebastijan</text:p>
          </table:table-cell>
          <table:table-cell office:value-type="string" calcext:value-type="string">
            <text:p>Nuclear materials and energy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Frequency modulated continuous wave reflectometry for density profile measurement in front of ICRH antenna in Wendelstein 7-X</text:p>
          </table:table-cell>
          <table:table-cell office:value-type="string" calcext:value-type="string">
            <text:p>XIANG 向, Haoming 皓明; KRÄMER-FLECKEN, Andreas; HAN 韩, Xiang 翔; HUANG 黄, Jia 佳; HIRSCH, Matthias; WEIR, Gavin; HARTMANN, Dirk; KALLMEYER, Peter; ONGNER, Jozef; CZYMEK, Guntram; STERN, Matthias; SCHRÖDER, Timo; DINKLAGE, Andreas; KNIEPS, Alexander; NEUBAUER, Olaf; CROMBÉ, Kristel; SANDRI, Norbert; MIKLÓS, Vecsei; ZOLETNIK, Sandor; ANDA, Gábor; DUNAI, Daniel; NAGY, Dávid; RÉFY, Dániel Imre; OTTE, Matthias; CASTAŇO BARDAWIL, David Antonio; SCHICK, Rainer; NICOLAI, Dirk; BEURSKENS, Marc; XU 徐, Shuai 帅; HUANG 黄, Jie 杰; CAI 蔡, Jianqing 剑青; ZHANG 张, Tao 涛; LIN 林, Xiaodong 晓东; GAO 高, Xiang 翔; LIANG 梁, Yunfeng 云峰; Team, W7-X</text:p>
          </table:table-cell>
          <table:table-cell office:value-type="string" calcext:value-type="string">
            <text:p>Plasma science &amp; technology</text:p>
          </table:table-cell>
          <table:table-cell table:style-name="ce1" office:value-type="string" calcext:value-type="string">
            <text:p>131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Neural network-based surrogate model for 3D edge-plasma transport in the standard configuration of W7-X</text:p>
          </table:table-cell>
          <table:table-cell office:value-type="string" calcext:value-type="string">
            <text:p>Luo, Y.; Xu, S.; Liang, Y.; Wang, E.; Cai, Jianqing; Knieps, A.; Pei, R.; Tan, M.; Feng, Y.; Reiter, D.; Brezinsek, S.; Harting, D.; Krychowiak, M.; Gradic, D.; Jakubowski, M.</text:p>
          </table:table-cell>
          <table:table-cell office:value-type="string" calcext:value-type="string">
            <text:p>Nuclear fusio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OLPS-ITER modeling of neon-seeded EAST plasmas under connected double-null configurations and its impact on tungsten impurity behaviors</text:p>
          </table:table-cell>
          <table:table-cell office:value-type="string" calcext:value-type="string">
            <text:p>Wang, Fuqiong; Yan, R.; Xu, Y. F.; Liu, S. C.; Zha, X. J.; Zhong, F. C.; Liang, Y.; Mao, S. T.; Duan, Y. M.; Hu, L. Q.</text:p>
          </table:table-cell>
          <table:table-cell office:value-type="string" calcext:value-type="string">
            <text:p>Nuclear fusio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ynamic evolution of periodic collapse and carbon impurity distribution at the plasma boundary with magnetic islands on J-TEXT</text:p>
          </table:table-cell>
          <table:table-cell office:value-type="string" calcext:value-type="string">
            <text:p>Hua, Jiankun; Liang, Yunfeng; Jiang, Zhonghe; Zhou, Song; Yang, Jie; Mao, Feiyue; Ren, Zhengkang; Yang, Qinghu; Wang, Nengchao</text:p>
          </table:table-cell>
          <table:table-cell office:value-type="string" calcext:value-type="string">
            <text:p>Nuclear fusion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mproved material mixing model in ERO2.0: Nonlinear effect of boron concentration on tungsten sputtering and influx from mixed tungsten-boron surfaces</text:p>
          </table:table-cell>
          <table:table-cell office:value-type="string" calcext:value-type="string">
            <text:p>Kumpulainen, H. A.; Brezinsek, S.; Romazanov, J.; Kirschner, A.; Baumann, C.; Schmid, K.</text:p>
          </table:table-cell>
          <table:table-cell office:value-type="string" calcext:value-type="string">
            <text:p>Nuclear materials and energy</text:p>
          </table:table-cell>
          <table:table-cell table:style-name="ce1" office:value-type="string" calcext:value-type="string">
            <text:p>134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evelopment of tungsten actively cooled divertor target plasma facing components for W7–X and JT-60SA fusion devices</text:p>
          </table:table-cell>
          <table:table-cell office:value-type="string" calcext:value-type="string">
            <text:p>M. Richou; Mehdi Firdaouss; Joris Fellinger; Thierry Baffie; B. Böswirth; M. Di Bartolomeo; Diogo Dias Alexio; Daniel Dickes; Daniel Dorow-Gerspach; Martin Draksler; A. Durif; G. Ehrke; P.E. Frayssines; Aljoša Gajšek; S. Garitta; Hervé Gleyzes; H Greuner; J.P. Gunn; Guillaume Kermouche; Boštjan Končar; F. Kunkel; Matthieu Lenci; R. Neu; J.Y. Pastor; gabriel Peyron; J. Riesch; S. Roccella; Hélène Roche; E. Tejado; Matej Tekavčič; Alizée Thomas; Q. Tichit; V. Tomarchio; Joerg Tretter; Zhongwei Wang; Marius Wirtz; J H You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28" calcext:value-type="date">
            <text:p>08/28/26</text:p>
          </table:table-cell>
        </table:table-row>
        <table:table-row table:style-name="ro1">
          <table:table-cell office:value-type="string" calcext:value-type="string">
            <text:p>Parameter optimization of the reduced-order scrape-off-layer model DIV1D using Markov-Chain Monte Carlo sampling</text:p>
          </table:table-cell>
          <table:table-cell office:value-type="string" calcext:value-type="string">
            <text:p>Roel Rik Maria Hazelhof; Gijs Derks; Clemens Verhoosel; Stefan Dasbach; David Vander Mijnsbrugge; Sven Wiesen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Optimization of poloidal field system and advanced divertor equilibrium configuration design of EHL-2 spherical torus</text:p>
          </table:table-cell>
          <table:table-cell office:value-type="string" calcext:value-type="string">
            <text:p>Xiang Gu; Xianming Song; Wenjun Liu; Jiankun Hua; Xueyun Wang; Xiao Song; Yuejiang Shi; Lili Dong; Yuanjing An; Shuo Liu; Yu Wang; Hong Zang; Xiaokun Bo; Yuanming Yang; Jiaqi Dong; Yuankai Peng; Baoshan Yuan; Yunfeng Liang</text:p>
          </table:table-cell>
          <table:table-cell office:value-type="string" calcext:value-type="string">
            <text:p>Plasma Science and Technology</text:p>
          </table:table-cell>
          <table:table-cell table:number-columns-repeated="2"/>
          <table:table-cell office:value-type="date" office:date-value="2026-08-24" calcext:value-type="date">
            <text:p>08/24/26</text:p>
          </table:table-cell>
        </table:table-row>
        <table:table-row table:style-name="ro1">
          <table:table-cell office:value-type="string" calcext:value-type="string">
            <text:p>Ex situ investigation of boron, hydrogen, and oxygen distributions on W7-X divertor surfaces using picosecond-LIBS under vacuum</text:p>
          </table:table-cell>
          <table:table-cell office:value-type="string" calcext:value-type="string">
            <text:p>Huace Wu; C. Kawan; Erik Wüst; Sebastijan Brezinsek; Rui Ding; Rongxing Yi; Timo Dittmar; Marcin Rasinski; Gennady Sergienko; the W7-X Team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Overview of the ASDEX Upgrade results</text:p>
          </table:table-cell>
          <table:table-cell office:value-type="string" calcext:value-type="string">
            <text:p>T. Pütterich; Felix Albrecht; E. Alessi; Sehoon An; C. Angioni; Felix Antlitz; N. Arden; V. Artigues; M. Astrain; M. Balden; A. Bañón Navarro; Andreas Bergmann; M. Bergmann; M. Bernert; A. Biancalani; R. Bielajew; Marco Biasizzo; R. Bilato; G. Birkenmeier; T. Blanken; V. Bobkov; A. Bock; T. Bolzonella; A. Bortolon; B. Böswirth; A. Bottino; H. Brand; Martin Brenzke; S. Brezinsek; D. Brida; D. Brioschi; F. Brochard; J. Buchanan; A. Bühler; A. Burckhart; Y. Camenen; B. Cannas; P. Cano Megias; J.A. Capitan Garcia; M. Carr; C. Castaldo; A. Castillo Castillo; A. Cathey; M. Cavedon; C. Cazzaniga; C. Challis; A. Chankin; A. Chomiczewska; C. Cianfarani; F. Clairet; S. Coda; J. W. Coenen; G. Conway; S. Costea; D. Coster; T. Cote; D. Cretu; G. Croci; D. J. Cruz Zabala; G. Cseh; I. Cziegler; O. D’Arcangelo; A.Dal Molin; P. David; C. Drobny; M. de Baar; P. Marne; R. Delogu; P. Denner; A. di Siena; J.J. Dominguez Palacios Durán; D. Dunai; M. Dreval; M. Dunne; B.P. Duval; R. Dux; T. Eich; S. Elgeti; A. Encheva; B. Esposito; E. Fable; M. Faitsch; D. Fajardo Jimenez; U. Fantz; M. Farník; H. Faugel; F. Felici; O. Ficker; R. Fischer; O. Ford; L. Frassinetti; M. Fröschle; G. Fuchert; J. C. Fuchs; Fulici M.; H. Fünfgelder; S. Futatani; K. Galazka; J. Galdon-Quiroga; D. Gallart Escolà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Overview of EXL-50U experiments: addressing key physics issues for future spherical torus reactors</text:p>
          </table:table-cell>
          <table:table-cell office:value-type="string" calcext:value-type="string">
            <text:p>Yuejiang Shi; Dong Guo; Yunfeng Liang; Xianming Song; Xiang Gu; Yong Liu; X C Jiang; Shaodong Song; Yumin Wang; Hongyue Li; Ao Wang; Jia Li; Xuxu Zhang; Guang Yang; Xianli Huang; Songjian Li; Renyi Tao; Kun Han; Cong Zhang; Yujin LI; Fan Gao; Yihang Zhao; Yupeng Zhang; Qifeng Xie; Qi Wu; Yan Yu; Lei Li; Jianguo Chen; Zhengyuan Chen; Jianqing Cai; Yongqin Wang; Lili Dong; Ying Yuan; Yanan Xu; Yuanjing An; Ji Qi; Xiaobing Xie; Jianghong Cao; Dan Zhao; R. Lombroni; Wenjun Liu; Xuerun Wang; Huasheng Xie; Bing Liu; Hanyue Zhao; Tianyuan Liu; Enwu YANG; Yuanming Yang; Yu Wang; Lei Han; Bo Xing; Hanqing Wang; Yupeng Guan; Zhenxing Wang; Peihai Zhou; Wenwu Luo; Chao Wu; Xin Zhao; Hongda He; Dong Li; Linge 临阁 ZANG 臧; Jinwei Yang; Haiqing Liu; Xiaoming Wang; Hang Si; Fudi Wang; Bin Wu; Chengyue Liu; Yonghua Ding; Zhongyong Chen; Nengchao Wang; Songfen Liu; 郭宪; Z. X. Wang; Lai Wei; Feng Wang; Shuyu Dai; Tong Liu; Minyou Ye; Li Li; Fuqing Wang; Zhiwei Ma; Mingyuan Wang; Ruibo Zhang; Yahui Wang; Jixin Yang; Haojie Ma; Jingchun Li; Guanghui Zhu; Juanquan Lin; Dan Du; Pingwei Zheng; Yanli Peng; Di Hu; Zhaokun Wang; Xianmei Zhang; Zhuo Huang; Y.Q. Huang; Kai Li; Zhe Gao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15" calcext:value-type="date">
            <text:p>08/15/26</text:p>
          </table:table-cell>
        </table:table-row>
        <table:table-row table:style-name="ro1">
          <table:table-cell office:value-type="string" calcext:value-type="string">
            <text:p>Source-dependent kinetic separation of H in tungsten by Doppler-shift-tuned LIBS</text:p>
          </table:table-cell>
          <table:table-cell office:value-type="string" calcext:value-type="string">
            <text:p>Rongxing Yi; Gennady Sergienko; Erik Wuest; Stefano Cipelli; Miroslaw Zlobinski; Liang Gao; Christoph Kawan; Huace Wu; Sebastijan Brezinsek</text:p>
          </table:table-cell>
          <table:table-cell office:value-type="string" calcext:value-type="string">
            <text:p>Spectrochimica Acta Part B Atomic Spectroscopy</text:p>
          </table:table-cell>
          <table:table-cell table:number-columns-repeated="2"/>
          <table:table-cell office:value-type="date" office:date-value="2026-08-14" calcext:value-type="date">
            <text:p>08/14/26</text:p>
          </table:table-cell>
        </table:table-row>
        <table:table-row table:style-name="ro1">
          <table:table-cell office:value-type="string" calcext:value-type="string">
            <text:p>Integrated core-SOL modelling of JET baseline plasmas in D/D–T/T: impact of ELMs and isotopic composition on tungsten sputtering</text:p>
          </table:table-cell>
          <table:table-cell office:value-type="string" calcext:value-type="string">
            <text:p>Rachele Cicioni; L. Garzotti; L. Piron; V.K. Zotta; Parail; A. Czarnecka; D. Frigione; Alexander Huber; F Koechl; Henri Kumpulainen; F. Rimini; D. Tskhakaya; Dirk Van Eester; N. Wendler; JET contributors; The EUROfusion Tokamak Exploitation Team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12" calcext:value-type="date">
            <text:p>08/12/26</text:p>
          </table:table-cell>
        </table:table-row>
        <table:table-row table:style-name="ro1">
          <table:table-cell office:value-type="string" calcext:value-type="string">
            <text:p>Tungsten erosion and scrape-off layer transport modelling in L-mode helium plasma discharges in ASDEX Upgrade</text:p>
          </table:table-cell>
          <table:table-cell office:value-type="string" calcext:value-type="string">
            <text:p>G. Alberti; E. Tonello; C. Tuccari; F. Mombelli; Sebastijan Brezinsek; Timo Dittmar; A. Hakola; Feyzullah Aktas; K. Krieger; Marcin Rasinski; Juri Romazanov; A. Uccello; A. Widdowson; M. Passoni; the ASDEX Upgrade Team; the ASDEX Upgrade Team</text:p>
          </table:table-cell>
          <table:table-cell office:value-type="string" calcext:value-type="string">
            <text:p>Plasma Physics and Controlled Fusion</text:p>
          </table:table-cell>
          <table:table-cell/>
          <table:table-cell office:value-type="string" calcext:value-type="string">
            <text:p>P-B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Towards digital twins of fusion systems</text:p>
          </table:table-cell>
          <table:table-cell office:value-type="string" calcext:value-type="string">
            <text:p>Frank Jenko; Justin Ball; Dmitry Borodin; C. Bourdelle; Guido Ciraolo; James Cook; J.M. García-Regaña; T. Görler; Matthias Hoelzl; F. Imbeaux; J. Loizu; Dmitry Matveev; A. Mishchenko; E. Nardon; P. Tamain; D. Told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8-07" calcext:value-type="date">
            <text:p>08/07/26</text:p>
          </table:table-cell>
        </table:table-row>
        <table:table-row table:style-name="ro1">
          <table:table-cell office:value-type="string" calcext:value-type="string">
            <text:p>First wall particle fluxes and Be erosion in high-performance JET-ITER baseline plasmas</text:p>
          </table:table-cell>
          <table:table-cell office:value-type="string" calcext:value-type="string">
            <text:p>E. de la Cal; Carine Giroud; Henri Kumpulainen; Juri Romazanov; I. Balboa; S. Silburn; P. Carvalho; J. Karhunen; Beth Thomas; Alex Tookey; P. Innocente; D. Keeling; Damian King; E. Pawelec; L. Frassinetti; Antti Hakola; B. Labit; E. Tsitrone; N. Vianello; Sven Wiesen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B:D layer preparation, characterization and hydrogen isotope permeability for fusion application</text:p>
          </table:table-cell>
          <table:table-cell office:value-type="string" calcext:value-type="string">
            <text:p>Anne Houben; E. Warkentin; M. Rasiński; T. Dittmar; Hans Rudolf Koslowski; S. Möller; Tom Wauters; B. Unterberg; Ch. Linsmeier</text:p>
          </table:table-cell>
          <table:table-cell office:value-type="string" calcext:value-type="string">
            <text:p>Nuclear Materials and Energy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vestigating long-duration plasma operation with the international multi-machine CICLOP database</text:p>
          </table:table-cell>
          <table:table-cell office:value-type="string" calcext:value-type="string">
            <text:p>X. Litaudon; E. Lerche; O. Grulke; Christopher Thomas Holcomb; J. Huang; M. Jakubowski; Hyun-Seok Kim; Pierre Manas; T. Morisaki; F. Turco; Matteo Barbarino; É. Belonohy; A. Bock; Sebastijan Brezinsek; Jerome B Bucalossi; S. Coda; L. Delgado-Aparicio; P.C. de Vries; A. Ekedahl; L. Frassinetti; A. M. Garofalo; Carine Giroud; Xianzu Gong; Kazuaki Hanada; Shunsuke Ide; B. V. Kuteev; P. Maget; J. Stöber; D. van Houtte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velopment of a reduced multi-fluid equilibrium model and its application to proton–boron spherical tokamaks</text:p>
          </table:table-cell>
          <table:table-cell office:value-type="string" calcext:value-type="string">
            <text:p>Huasheng Xie; XingYu Li; Jiaqi Dong; Z. W.; Yunfeng Liang; Yuejiang Shi; Wenjun Liu; Yueng-Kay Martin Peng; Lai Wei; Zheng‐Xiong Wang; Han-yue Zhao</text:p>
          </table:table-cell>
          <table:table-cell office:value-type="string" calcext:value-type="string">
            <text:p>Plasma Physics and Controlled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distributed computation library for common modeling tasks in magnetic confinement fusion</text:p>
          </table:table-cell>
          <table:table-cell office:value-type="string" calcext:value-type="string">
            <text:p>Alexander Knieps; D. Böckenhoff; Dieter Boeyaert; S. Bozhenkov; M. Endler; Y. Feng; Yu Gao; J. Geiger; Y. Liang; Liang Liao; Y. Suzuki</text:p>
          </table:table-cell>
          <table:table-cell office:value-type="string" calcext:value-type="string">
            <text:p>Fusion Engineering and Desig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unaway plateau formation in EAST disruptions triggered by massive gases injection</text:p>
          </table:table-cell>
          <table:table-cell office:value-type="string" calcext:value-type="string">
            <text:p>Tian Tang; Long Zeng; Dalong Chen; Shiyao Lin; H. Zhuang; S. Zhao; Hailin Zhao; Ang Ti; Bin Zhang; Youwen Sun; Yanmin Duan; Liqing Xu; Haiqing Liu; Ruijie Zhou; Binfu Gao; Guoqiang Zhong; J.P. Qian; C. Luo; Y. Jie; Wei Xia; Xiang Zhu; Yunfeng Liang; Xiang Gao; Guoqiang Li</text:p>
          </table:table-cell>
          <table:table-cell office:value-type="string" calcext:value-type="string">
            <text:p>Physics of Plasma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cent advances in physics and applications of 3D magnetic fields on the J-TEXT tokamak</text:p>
          </table:table-cell>
          <table:table-cell office:value-type="string" calcext:value-type="string">
            <text:p>Nengchao Wang; Yong Hua Ding; Zhongyong Chen; Donghui Xia; Zhoujun Yang; Zhipeng Chen; Wei Zheng; W. Yan; Da Li; Song Zhou; Chengshuo Shen; Zhengkang Ren; Feiyue Mao; Yangbo Li; Xixuan Chen; Chuanxu Zhao; Qinghu Yang; Qinlin Tao; Changyu Lei; 耿文涛; Zhangsheng Huang; Hanhui Li; Jie Yang; Yutong Yang; Jiankun Hua; Zhangrong Hou; W. Xie; Jiangang Fang; Shengyang Xiao; Y.L. Yu; Fanxi Liu; Keze Li; Hai Liu; X H Xu; Peng Shi; Ting Long; Jinlong Guo; Fengming Xue; Xinkun Ai; Yu Zhong; Junli ZHANG; Zhonghe Jiang; Li Gao; X M Zhang; Bo Rao; Lu Wang; Weixin Guo; Shiyong Zeng; Ping Zhu; Minghai Liu; Tao Xu; Shaoxiang Ma; Yong Yang; Chuan Li; Zhijiang Wang; Ming Zhang; Kexun Yu; Xiwei Hu; Yunfeng Liang; Q. Yu; K. W. Gentle; Yuan Pan; the J-TEXT Team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distribution of the parallel electron-current at the boundary of plasma on J-TEXT with different plasma configurations</text:p>
          </table:table-cell>
          <table:table-cell office:value-type="string" calcext:value-type="string">
            <text:p>Jiankun Hua; Yunfeng Liang; Zhonghe Jiang; Qinghu Yang; Yutong Yang; Qinlin Tao; Zhengkang Ren; Liang Liao; Shaocheng Liu</text:p>
          </table:table-cell>
          <table:table-cell office:value-type="string" calcext:value-type="string">
            <text:p>Plasma Science and Technolo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MO design criteria for in-vessel components – strategic vision and overarching considerations</text:p>
          </table:table-cell>
          <table:table-cell office:value-type="string" calcext:value-type="string">
            <text:p>Sreeram Madabusi; Giacomo Aiello; D. Terentyev; Gerald Pintsuk</text:p>
          </table:table-cell>
          <table:table-cell office:value-type="string" calcext:value-type="string">
            <text:p>Fusion Engineering and Desig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UROfusion characterisation programme of CuCrZr alloy for the EU DEMO divertor heat sink: mechanical and thermophysical properties</text:p>
          </table:table-cell>
          <table:table-cell office:value-type="string" calcext:value-type="string">
            <text:p>Aleksandr Zinovev; Marius Wirtz; E. Gaganidze; Salahudeen Mohamed; Nerea García-Rodríguez; Dávid Cinger; Marco Lamberti; A. Moriani; Andrei Galatanu; Michael Pegritz; Dario Alidoost; Martina Scapin; E. Tejado; Sandra Tarancón Román; Hussein Zahran; Dmitry Terentyev; Gerald Pintsuk; Giacomo Aiello</text:p>
          </table:table-cell>
          <table:table-cell office:value-type="string" calcext:value-type="string">
            <text:p>Journal of Nuclear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esting tungsten plasma facing components in WEST and AUG tokamaks</text:p>
          </table:table-cell>
          <table:table-cell office:value-type="string" calcext:value-type="string">
            <text:p>Yann Corre; Marie-Hélène Aumeunier; Jerome B Bucalossi; Mathilde Diez; A. Durif; A. Ekedahl; N. Fedorczak; Mehdi Firdaouss; E. Gauthier; J. Gérardin; J.P. Gunn; Emmanuel Henri Henri Joffrin; A Huart; Patrick Maget; M. Missirlian; C. Reux; M. Richou; Hélène Roche; Q. Tichit; E. Tsitrone; J. Gaspar; K. Krieger; Svetlana Ratynskaia; K. Paschalidis; Tommaso Rizzi; Panagiotis Tolias; R. Dejarnac; A. Podolník; Antti Hakola; C Martin; Richard A Pitts; Marius Wirtz; B. Esposito; Mario Regine; C. Monti; the EUROfusion Tokamak Exploitation Team; the West Team; the ASDEX Upgrade Team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vestigation of the effects of neutral particles on beam-ion losses in the EAST tokamak</text:p>
          </table:table-cell>
          <table:table-cell office:value-type="string" calcext:value-type="string">
            <text:p>Zixin Zhang; Juan Huang; Jiafeng Chang; Chenyu Pan; Joaquin Galdon-Quiroga; A. Snicker; Patrik Ollus; Zihao 子豪 GAO 高; Zixuan Wen; Shuyu Dai; Weihong Ye; Yue Yu; Wei Gao; Bin Cao; Shuai Xu; Manni Jia; Wei Emma Zhang; the EAST Team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olid-electrolyte interphase composition and homogeneity in industrial-scale Li-ion batteries – quantitative 3D tomography using AI-assisted ion beam analysis</text:p>
          </table:table-cell>
          <table:table-cell office:value-type="string" calcext:value-type="string">
            <text:p>Sören Möller; Axel Durdel; Luiza Streck; K.F. Muzakka; M. Finsterbusch</text:p>
          </table:table-cell>
          <table:table-cell office:value-type="string" calcext:value-type="string">
            <text:p>Journal of Power Sour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asurements and Modeling of the Hydrogen Balmer Radiation Intensities in the Linear Plasma Device PSI-2</text:p>
          </table:table-cell>
          <table:table-cell office:value-type="string" calcext:value-type="string">
            <text:p>Frank Römer; Marc Sackers; O. Marchuk; M. Reinhart; G. Sergienko; Arkadi Kreter; Mauricio Gago; Bernhard Unterberg; Sebastijan Brezinsek</text:p>
          </table:table-cell>
          <table:table-cell office:value-type="string" calcext:value-type="string">
            <text:p>Plasma</text:p>
          </table:table-cell>
          <table:table-cell/>
          <table:table-cell office:value-type="string" calcext:value-type="string">
            <text:p>I:(DE-Juel1)ICS-2-20110106, IEK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 Situ Chemical Characterization by Laser-Induced Breakdown Spectroscopy of a HFGC Tile from the JET Divertor Through In-Depth Chemical Analysis and Linear Correlation</text:p>
          </table:table-cell>
          <table:table-cell office:value-type="string" calcext:value-type="string">
            <text:p>S. Almaviva; Lidia Baiamonte; J. Likonen; Antti Hakola; J. Karhunen; Nick S. Jones; A. Widdowson; I. Jepu; G. Sergienko; Rongxing Yi; Rahul Rayaprolu; T Dittmar; Marc Sackers; Erik Wüst; P. Veis; Shweta Soni; Sahithya Atikukke; Indrek Jõgi; P. Paris; Jasper Ristkok; Paweł Gąsior; W. Gromelski; Jeļena Butikova; Sebastijan Brezinsek; UKAEA RACE Team</text:p>
          </table:table-cell>
          <table:table-cell office:value-type="string" calcext:value-type="string">
            <text:p>Journal of Nuclear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lasma facing and high heat flux material development and down-selection process within the European fusion materials program</text:p>
          </table:table-cell>
          <table:table-cell office:value-type="string" calcext:value-type="string">
            <text:p>Gerald Pintsuk; Giacomo Aiello; Marius Wirtz</text:p>
          </table:table-cell>
          <table:table-cell office:value-type="string" calcext:value-type="string">
            <text:p>Nuclear Materials and Ener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rogress in Industrialization of Tungsten Fiber-Reinforced Tungsten Composites</text:p>
          </table:table-cell>
          <table:table-cell office:value-type="string" calcext:value-type="string">
            <text:p>Yiran Mao; Ute Wilkinson; Jan Willem Coenen; Daniel Wilkinson; J. Riesch; Christian Linsmeier</text:p>
          </table:table-cell>
          <table:table-cell office:value-type="string" calcext:value-type="string">
            <text:p>Journal of Nuclear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plicating measured upstream and high-recycling divertor conditions in tokamak edge fluid simulations</text:p>
          </table:table-cell>
          <table:table-cell office:value-type="string" calcext:value-type="string">
            <text:p>Henri Aaron Kumpulainen; Mathias Groth; V-P Rikala; Juri Romazanov; Sebastijan Brezinsek; Alex Tookey; A. Widdowson; JET contributors; EUROfusion Tokamak Exploitation Team</text:p>
          </table:table-cell>
          <table:table-cell office:value-type="string" calcext:value-type="string">
            <text:p>Plasma Physics and Controlled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development of W-Cr-Al alloys by spark plasma sintering and their oxidation behavior</text:p>
          </table:table-cell>
          <table:table-cell office:value-type="string" calcext:value-type="string">
            <text:p>Chunyan Li; Jie Chen; Andrey Litnovsky; Christian Linsmeier; Shuotong Zong; Yucheng Wu; Xuejiao Wang; Junwei Qiao</text:p>
          </table:table-cell>
          <table:table-cell office:value-type="string" calcext:value-type="string">
            <text:p>International Journal of Refractory Metals and Hard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Growth, characterization and adhesion of thick deposited tungsten layers under transient loading in Magnum-PSI</text:p>
          </table:table-cell>
          <table:table-cell office:value-type="string" calcext:value-type="string">
            <text:p>T W Morgan; Luc Bouwmeester; Luigi Bana; Mark Johannes Hendrikus Cornelissen; Marcin Rasinski; E. Zoethout; Jort van Kesteren; Cas Jan David Robben; V. Mathayan; S. Brons; Lambert van Breemen; D. Dellasega; M. Passoni; Nora Lecis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outes to high-performance operation in Wendelstein 7-X: turbulence suppression with shaping of the density profile</text:p>
          </table:table-cell>
          <table:table-cell office:value-type="string" calcext:value-type="string">
            <text:p>S. Bozhenkov; O. Ford; Markus Wappl; S. Bannmann; T. Romba; V. Perseo; K. Aleynikova; D. Zhang; I Amri; Jan-Peter Bäehner; Jürgen Baldzuhn; Larry R Baylor; Y Boumendjel; C. Brandt; K. J. Brunner; C. Büschel; D. Carralero; A. Dinklage; T. Estrada; G. Fuchert; Yu Gao; J. Geiger; Tomie Gonda Tomas; Dorothea Gradic; K. Hammond; D. Hartmann; Matthias Hirsch; M. Jakubowski; Jens P Knauer; Alexander Knieps; D. M. Kriete; M. Krychowiak; A. Langenberg; Heinrich Laqua; R. Lopez-Cansino; J Louwe; Emmanouil Maragkoudakis; Paul McNeely; Ameer Mohammed; D. Moseev; D. Naujoks; N. Pablant; N. Panadero; Ekkehard Pasch; Peter Zsolt Poloskei; J. H. E. Proll; K. Rahbarnia; Felix Reimold; Norbert Rust; G L Schmidt; M Foisal Siddiki; H. M. Smith; T. Stange; N. Tamura; H. Thomsen; Anastasios Tsikouras; M. Vécsei; E. Viezzer; E Villalobos Granados; A. von Stechow; Jannik Wagner; P. Xanthopoulos; M. Zanini; R. C. Wolf; the W7-X Team</text:p>
          </table:table-cell>
          <table:table-cell office:value-type="string" calcext:value-type="string">
            <text:p>Plasma Physics and Controlled Fusio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ision transformer based parameter estimation for 2D Kuramoto–Sivashinsky models using physics informed features</text:p>
          </table:table-cell>
          <table:table-cell office:value-type="string" calcext:value-type="string">
            <text:p>Torben Schmitz; Dirk Reiser; Jose Ignacio Robledo; Sebastijan Brezinsek</text:p>
          </table:table-cell>
          <table:table-cell office:value-type="string" calcext:value-type="string">
            <text:p>Surface Topography Metrology and Properties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7-28" calcext:value-type="date">
            <text:p>07/28/26</text:p>
          </table:table-cell>
        </table:table-row>
        <table:table-row table:style-name="ro1">
          <table:table-cell office:value-type="string" calcext:value-type="string">
            <text:p>Erosion and impurity migration modelling in neon-seeded plasma discharges in ITER with a full-tungsten wall</text:p>
          </table:table-cell>
          <table:table-cell office:value-type="string" calcext:value-type="string">
            <text:p>Christoph Baumann; Henri Kumpulainen; Juri Romazanov; Sebastian Rode; Feyzullah Aktas; Sebastijan Brezinsek; Tom Wauters; R.A. Pitts; A. Loarte</text:p>
          </table:table-cell>
          <table:table-cell office:value-type="string" calcext:value-type="string">
            <text:p>Nuclear Fusion</text:p>
          </table:table-cell>
          <table:table-cell/>
          <table:table-cell office:value-type="string" calcext:value-type="string">
            <text:p>IEK-4, P-B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haracterization of a microwave reflectometer for edge density profile measurements at the ICRH antenna on Wendelstein 7-X</text:p>
          </table:table-cell>
          <table:table-cell office:value-type="string" calcext:value-type="string">
            <text:p>D. López-Rodríguez; Andreas Krämer-Flecken; Haoming Xiang; Xiang Han; Kristel Crombe; Jozef Ongena; A. Adriaens; Maja Verstraeten; T. Schröder; D. Hartmann; M. Vergote</text:p>
          </table:table-cell>
          <table:table-cell office:value-type="string" calcext:value-type="string">
            <text:p>Plasma Physics and Controlled Fusion</text:p>
          </table:table-cell>
          <table:table-cell/>
          <table:table-cell office:value-type="string" calcext:value-type="string">
            <text:p>IEK-4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rrigendum to “DEMO design criteria for in-vessel components – strategic vision and overarching considerations” [Fusion Engineering and Design 230 (2026)/115865]</text:p>
          </table:table-cell>
          <table:table-cell office:value-type="string" calcext:value-type="string">
            <text:p>Gerald Pintsuk</text:p>
          </table:table-cell>
          <table:table-cell office:value-type="string" calcext:value-type="string">
            <text:p>Fusion Engineering and Design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itigation of first mirror degradation in EU-DEMO optical diagnostics: A coupled ERO2.0 and optical performance analysis</text:p>
          </table:table-cell>
          <table:table-cell office:value-type="string" calcext:value-type="string">
            <text:p>Imre Katona; Christoph Baumann; Balázs Vince Nagy</text:p>
          </table:table-cell>
          <table:table-cell office:value-type="string" calcext:value-type="string">
            <text:p>Fusion Engineering and Design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Divertor Tokamak Test Facility Research Plan</text:p>
          </table:table-cell>
          <table:table-cell office:value-type="string" calcext:value-type="string">
            <text:p>G. Giruzzi; Clemente Angioni; Sebastijan Brezinsek; G. Dose; Matteo Valerio Falessi; P. Mantica; Eric Nardon; C. Sozzi; D. Terranova; Dirk Van Eester; P. Vincenzi; G. Vlad; M. Wischmeier; P. Agostinetti; R. Albanese; G. Alberti; E. Alessi; L. Aucone; F. Auriemma; B. Baiocchi; L. Balbinot; T. Bolzonella; L. Boncagni; D. Bonfiglio; R. Bonifetto; G. Brochard; A. Cardinali; Nakia Carlevaro; I. Casiraghi; C. Castaldo; M. Cavedon; S. Ceccuzzi; C. Centioli; Marco Ciotti; Jan Willem Coenen; Y. Corre; M. Dalla Palma; Andrea Dal Molin; C. De Piccoli; R. Dümont; L. Figini; D. Fiorucci; L. Frassinetti; V. Fusco; A. Gallo; J. García; J. Gaspar; T. Giegerich; M. Gobbin; Julien Hillairet; C. Hopf; М. Иафрати; Emmanuel Henri Henri Joffrin; Yannis Kominis; X. Litaudon; J. Lombardo; Patrick Maget; A. Mariani; Jorge Morales; A. Murari; G.F. Nallo; R. Neu; M. Nocente; Silvana Nowak; S. Peruzzo; L. Pigatto; L. Piron; Francesco Porcelli; G. Ramogida; D. Ricci; M. Richou; G. Rubino; R. Sabot; G. Spizzo; F. Subba; A. Fassina</text:p>
          </table:table-cell>
          <table:table-cell office:value-type="string" calcext:value-type="string">
            <text:p>Nuclear Fusion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reface to the special issue on PFMC-20</text:p>
          </table:table-cell>
          <table:table-cell office:value-type="string" calcext:value-type="string">
            <text:p>Sebastijan Brezinsek; E. Punzón-Quijorna; Aljaž Ivekovič</text:p>
          </table:table-cell>
          <table:table-cell office:value-type="string" calcext:value-type="string">
            <text:p>Nuclear Materials and Energ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ummary of the Discussions on the "Breeding Blanket Qualification Strategy" in the German DEMO Working Group</text:p>
          </table:table-cell>
          <table:table-cell office:value-type="string" calcext:value-type="string">
            <text:p>Bernhard Unterberg</text:p>
          </table:table-cell>
          <table:table-cell office:value-type="string" calcext:value-type="string">
            <text:p>Max Planck Digital Library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Runaway electron-induced plasma facing component damagein tokamaks</text:p>
          </table:table-cell>
          <table:table-cell office:value-type="string" calcext:value-type="string">
            <text:p>S. Ratynskaia; M. Hoelzl; E. Nardon; P. Aleynikov; F.J. Artola; V. Bandaru; Matthew Beidler; B. N. Breǐzman; D. del-Castillo-Negrete; M. De Angeli; Vasilis Dimitriou; Rui Ding; J. Eriksson; O. Ficker; R. Granetz; E.M. Hollmann; M. Hoppe; I. Jepu; Hans Rudolf Koslowski; Chang Liu; J. R. Martı́n-Solı́s; Y. Pénéliau; R.A. Pitts; G. Pokol; C. Reux; U. Sheikh; Tian Tang; R. A. Tinguely; P. Tolias; R. Villari</text:p>
          </table:table-cell>
          <table:table-cell office:value-type="string" calcext:value-type="string">
            <text:p>Plasma Physics and Controlled Fusion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73" meta:object-count="0"/>
    <meta:generator>LibreOffice/26.2.4.2$Linux_X86_64 LibreOffice_project/620$Build-2</meta:generator>
  </office:meta>
</office:document-meta>
</file>