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1972in"/>
    </style:style>
    <style:style style:name="co2" style:family="table-column">
      <style:table-column-properties fo:break-before="auto" style:column-width="16.0346in"/>
    </style:style>
    <style:style style:name="co3" style:family="table-column">
      <style:table-column-properties fo:break-before="auto" style:column-width="3.0201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E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tomic Imaging of Ion-Triggered Flexibility and Local Electric Field Response in Zeolite Rings</text:p>
          </table:table-cell>
          <table:table-cell office:value-type="string" calcext:value-type="string">
            <text:p>Chen, Qiang; Ding, Zhao-Bin; Cao, Pengfei; Chu, Minghui; Cai, Yichun; Li, Zhuoxi; Sun, Zongyu; Lu, Penghan; Jo, Janghyun; Chen, Junwen; Liu, Jianqiang; Zhao, Jian; Steinrück, Hans-Georg; Mayer, Joachim; Arbiol, Jordi; Yu, Tongwen</text:p>
          </table:table-cell>
          <table:table-cell office:value-type="string" calcext:value-type="string">
            <text:p>Journal of the American Chemical Societ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Do Poly(Ethylene Oxide) Chains Orient during Electrochemical Polarization?</text:p>
          </table:table-cell>
          <table:table-cell office:value-type="string" calcext:value-type="string">
            <text:p>Kuhlmann, Andreas; Mönich, Caroline; Huck, Marten; Hockmann, Anne; Sternemann, Christian; Schönhoff, Monika; Steinrück, Hans-Georg</text:p>
          </table:table-cell>
          <table:table-cell office:value-type="string" calcext:value-type="string">
            <text:p>ACS electrochemistry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3D electron diffraction—the missing slice completing nanoscale analysis of organic solar cells in TEM</text:p>
          </table:table-cell>
          <table:table-cell office:value-type="string" calcext:value-type="string">
            <text:p>Irene Kraus; Mingjian Wu; Stefanie Rechberger; Johannes Will; Santanu Maiti; Konstantin Dengel; Andreas Kuhlmann; Marten Huck; Larry Lüer; Florian Bertram; Hans‐Georg Steinrück; Tobias Unruh; Christoph Brabec; Erdmann Spiecker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IMD-3</text:p>
          </table:table-cell>
          <table:table-cell table:style-name="ce2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3" meta:object-count="0"/>
    <meta:generator>LibreOffice/26.2.4.2$Linux_X86_64 LibreOffice_project/620$Build-2</meta:generator>
  </office:meta>
</office:document-meta>
</file>