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9.9252in"/>
    </style:style>
    <style:style style:name="co2" style:family="table-column">
      <style:table-column-properties fo:break-before="auto" style:column-width="16.002in"/>
    </style:style>
    <style:style style:name="co3" style:family="table-column">
      <style:table-column-properties fo:break-before="auto" style:column-width="3.1165in"/>
    </style:style>
    <style:style style:name="co4" style:family="table-column">
      <style:table-column-properties fo:break-before="auto" style:column-width="0.3898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HE-2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office:value-type="string" calcext:value-type="string">
            <text:p>zuletzt geändert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Two‐Dimensional Polymers as Modular Metal‐Free Solid‐State Catalysts for Efficient Sono‐Piezo‐Photocatalytic Hydrogen Peroxide Production</text:p>
          </table:table-cell>
          <table:table-cell office:value-type="string" calcext:value-type="string">
            <text:p>Brettschneider, Sarah; Birkelbach, Keanu; Lantzius-Beninga, Marcus; Mourran, Ahmed; Chakraborty, Gurudas; Hausoul, Peter J. C.; Herrmann, Andreas; Palkovits, Regina</text:p>
          </table:table-cell>
          <table:table-cell office:value-type="string" calcext:value-type="string">
            <text:p>Angewandte Chemie / International edition</text:p>
          </table:table-cell>
          <table:table-cell table:style-name="ce1" office:value-type="string" calcext:value-type="string">
            <text:p>899</text:p>
          </table:table-cell>
          <table:table-cell/>
          <table:table-cell table:style-name="ce2"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Tuning the Efficiency of Electrocatalytic Primary Amine Synthesis via Reductive Amination of Levulinic Acid Using Pb as a Catalytic Additive</text:p>
          </table:table-cell>
          <table:table-cell office:value-type="string" calcext:value-type="string">
            <text:p>Grundmann, Marie; Kümper, Justus; Mürtz, Sonja D.; Heinrich, Tobias; Kurig, Nils; Palkovits, Regina</text:p>
          </table:table-cell>
          <table:table-cell office:value-type="string" calcext:value-type="string">
            <text:p>ChemElectroChem</text:p>
          </table:table-cell>
          <table:table-cell table:style-name="ce1" office:value-type="string" calcext:value-type="string">
            <text:p>899</text:p>
          </table:table-cell>
          <table:table-cell/>
          <table:table-cell table:style-name="ce2"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Exhaust gas aftertreatment of dimethyl ether as a challenge for the carbon-neutral fuel in internal combustion engines</text:p>
          </table:table-cell>
          <table:table-cell office:value-type="string" calcext:value-type="string">
            <text:p>Padeken, Tom; Schönberger, Ariel Augusto; Toshkova, Nedelina; Lampkowski, Alexander; Mauermann, Peter; Röhrens, Daniel; Ott, Felix; Lehrheuer, Bastian; Sterlepper, Stefan; Simon, Ulrich; Palkovits, Regina; Pischinger, Stefan</text:p>
          </table:table-cell>
          <table:table-cell office:value-type="string" calcext:value-type="string">
            <text:p>The chemical engineering journal</text:p>
          </table:table-cell>
          <table:table-cell table:style-name="ce1" office:value-type="string" calcext:value-type="string">
            <text:p>899</text:p>
          </table:table-cell>
          <table:table-cell/>
          <table:table-cell table:style-name="ce2"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Dimethyl Ether as Circular Hydrogen Carrier: Low‐Temperature Steam Reforming Over Copper–Zeolite Bifunctional Catalysts</text:p>
          </table:table-cell>
          <table:table-cell office:value-type="string" calcext:value-type="string">
            <text:p>Heiming, Nick; Mebrahtu, Chalachew; Palkovits, Regina</text:p>
          </table:table-cell>
          <table:table-cell office:value-type="string" calcext:value-type="string">
            <text:p>ChemCatChem</text:p>
          </table:table-cell>
          <table:table-cell table:style-name="ce1" office:value-type="string" calcext:value-type="string">
            <text:p>899</text:p>
          </table:table-cell>
          <table:table-cell/>
          <table:table-cell table:style-name="ce2" office:value-type="date" office:date-value="2026-08-21" calcext:value-type="date">
            <text:p>08/21/26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5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1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28" meta:object-count="0"/>
    <meta:generator>LibreOffice/26.2.4.2$Linux_X86_64 LibreOffice_project/620$Build-2</meta:generator>
  </office:meta>
</office:document-meta>
</file>