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2043in"/>
    </style:style>
    <style:style style:name="co2" style:family="table-column">
      <style:table-column-properties fo:break-before="auto" style:column-width="8.8508in"/>
    </style:style>
    <style:style style:name="co3" style:family="table-column">
      <style:table-column-properties fo:break-before="auto" style:column-width="2.945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E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Towards green steel from hydrogen-based direct reduction of low-grade iron ores: Techno-economic and greenhouse gas emissions assessment</text:p>
          </table:table-cell>
          <table:table-cell office:value-type="string" calcext:value-type="string">
            <text:p>Margutti, João; Schiedeck, Matthias; Morsch, Philipp; Deutz, Sarah; Khadhraoui, Sabrine; Wolfinger, Thomas; Peschel, Andreas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hancing methanol synthesis from CO2: A comparison of interstage product separation via condensation and membranes</text:p>
          </table:table-cell>
          <table:table-cell office:value-type="string" calcext:value-type="string">
            <text:p>Schiedeck, Matthias; Stadler, Hannes; Peschel, Andreas</text:p>
          </table:table-cell>
          <table:table-cell office:value-type="string" calcext:value-type="string">
            <text:p>Chemical engineering journal advances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ow-carbon power generation using DME: A thermodynamic assessment of two DME-fueled sCO2 oxy-combustion power cycles</text:p>
          </table:table-cell>
          <table:table-cell office:value-type="string" calcext:value-type="string">
            <text:p>Abi Haidar, Ghadi; Morsch, Philipp; Peschel, Andreas</text:p>
          </table:table-cell>
          <table:table-cell office:value-type="string" calcext:value-type="string">
            <text:p>Energy conversion and management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erspective on the Technology Status of Chemical Hydrogen Carriers for Ship‐Based Energy Import</text:p>
          </table:table-cell>
          <table:table-cell office:value-type="string" calcext:value-type="string">
            <text:p>Andreas Peschel; P. Wasserscheid</text:p>
          </table:table-cell>
          <table:table-cell office:value-type="string" calcext:value-type="string">
            <text:p>Electrochemical Science Advances</text:p>
          </table:table-cell>
          <table:table-cell/>
          <table:table-cell office:value-type="string" calcext:value-type="string">
            <text:p>INW-4</text:p>
          </table:table-cell>
          <table:table-cell table:style-name="ce2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8" meta:object-count="0"/>
    <meta:generator>LibreOffice/26.2.4.2$Linux_X86_64 LibreOffice_project/620$Build-2</meta:generator>
  </office:meta>
</office:document-meta>
</file>