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7.3583in"/>
    </style:style>
    <style:style style:name="co2" style:family="table-column">
      <style:table-column-properties fo:break-before="auto" style:column-width="16.3138in"/>
    </style:style>
    <style:style style:name="co3" style:family="table-column">
      <style:table-column-properties fo:break-before="auto" style:column-width="2.9346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HRS-BioSoft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Overactive EAAT1 Cl− channels impair GABAergic tonic inhibition in SLC1A3-associated episodic ataxia</text:p>
          </table:table-cell>
          <table:table-cell office:value-type="string" calcext:value-type="string">
            <text:p>Kostritskaia, Yulia; Bulla-Miely, Daniela; Engels, Miriam; Meyer, Jan; Berns, Juliane L.; Behuet, Sabrina; Bludau, Sebastian; Rose, Christine R.; Becker, Albert; Gensch, Thomas; Hedrich, Ulrike B. S.; Fahlke, Christoph; Kovermann, Peter</text:p>
          </table:table-cell>
          <table:table-cell office:value-type="string" calcext:value-type="string">
            <text:p>Acta Neuropathologica Communications</text:p>
          </table:table-cell>
          <table:table-cell table:style-name="ce1" office:value-type="string" calcext:value-type="string">
            <text:p>5241</text:p>
          </table:table-cell>
          <table:table-cell office:value-type="string" calcext:value-type="string">
            <text:p>IBI-1, INM-1</text:p>
          </table:table-cell>
          <table:table-cell table:style-name="ce2" office:value-type="date" office:date-value="2026-09-01" calcext:value-type="date">
            <text:p>09/01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4" meta:object-count="0"/>
    <meta:generator>LibreOffice/26.2.4.2$Linux_X86_64 LibreOffice_project/620$Build-2</meta:generator>
  </office:meta>
</office:document-meta>
</file>