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5673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9.1945in"/>
    </style:style>
    <style:style style:name="co4" style:family="table-column">
      <style:table-column-properties fo:break-before="auto" style:column-width="0.722in"/>
    </style:style>
    <style:style style:name="co5" style:family="table-column">
      <style:table-column-properties fo:break-before="auto" style:column-width="2.9555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KP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irst experimental limit on the permanent electric dipole moment of the deuteron</text:p>
          </table:table-cell>
          <table:table-cell office:value-type="string" calcext:value-type="string">
            <text:p>Andres, A.; Hejny, V.; Nass, A.; Nikolaev, N. N.; Pretz, J.; Rathmann, F.; Shmakova, V.; Slim, J.; Abusaif, F.; Aggarwal, A.; Aksentev, A.; Alberdi, B.; Barion, L.; Bekman, I.; Beyß, M.; Böhme, C.; Breitkreutz, B.; Canale, N.; Ciullo, G.; Dymov, Sergey; Fröhlich, N.-O.; Gebel, R.; Gaisser, M.; Grigoryev, K.; Grzonka, D.; Gu, D.; Heberling, D.; Hetzel, J.; Hölscher, D.; Javakhishvili, O.; Kacharava, A.; Kamerdzhiev, V.; Karanth, S.; Keshelashvili, I.; Kononov, A.; Laihem, K.; Lehrach, A.; Lenisa, P.; Lomidze, N.; Lorentz, Bernd; Macharashvili, G.; Magiera, A.; Margos, M.; Mchedlishvili, D.; Melnikov, A.; Müller, F.; Okropiridze, D.; Pesce, A.; Piccoli, A.; Poncza, V.; Prasuhn, D.; Saleev, A.; Shergelashvili, D.; Shankar, R.; Shurkhno, N.; Siddique, S.; Silenko, A.; Soltner, H.; Stassen, R.; Stephenson, E. J.; Stroeher, Hans; Tabidze, M.; Tagliente, G.; Tempel, V.; Valdau, Y.; Vitz, M.; Wagner, T.; Wirzba, A.; Wrońska, A.; Wüstner, P.; Żurek, M.</text:p>
          </table:table-cell>
          <table:table-cell office:value-type="string" calcext:value-type="string">
            <text:p>Physical review letters</text:p>
          </table:table-cell>
          <table:table-cell office:value-type="string" calcext:value-type="string">
            <text:p>612, 621</text:p>
          </table:table-cell>
          <table:table-cell office:value-type="string" calcext:value-type="string">
            <text:p>IKP-2, IKP-4, IKP-TA, PGI-8, ZEA-1, ZEA-2</text:p>
          </table:table-cell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Operation of the PANDA cluster-jet target with the HESR stochastic cooling at COSY</text:p>
          </table:table-cell>
          <table:table-cell office:value-type="string" calcext:value-type="string">
            <text:p>Brand, P.; Bonaventura, D.; Eick, H.; Gebel, R.; Goldenbaum, F.; Hejny, V.; Hetzel, J.; Kamerdzhiev, V.; Mannweiler, C.; Prasuhn, Dieter; Ritman, J.; Shurkhno, Nikolay; Stassen, R.; Stockhorst, H.; Vestrick, S.; Weide, M.; Khoukaz, A.</text:p>
          </table:table-cell>
          <table:table-cell office:value-type="string" calcext:value-type="string">
            <text:p>Physical review accelerators and beams</text:p>
          </table:table-cell>
          <table:table-cell office:value-type="string" calcext:value-type="string">
            <text:p>613, 621</text:p>
          </table:table-cell>
          <table:table-cell office:value-type="string" calcext:value-type="string">
            <text:p>IKP-2, IKP-4</text:p>
          </table:table-cell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xcitation Spectra of the C 12 ( p , d ) Reaction near the η ′ -Meson Emission Threshold Measured in Coincidence with High-Momentum Protons</text:p>
          </table:table-cell>
          <table:table-cell office:value-type="string" calcext:value-type="string">
            <text:p>R. Sekiya; K. Itahashi; Y. K. Tanaka; S. Hirenzaki; N. Ikeno; V. Metag; M. Nanova; J. Yamagata-Sekihara; V. Drozd; H. Ekawa; H. Geissel; E. Haettner; A. Kasagi; E. Liu; M. Nakagawa; S. Purushothaman; C. Rappold; T. R. Saito; H. Alibrahim Alfaki; F. Amjad; M. Armstrong; K.-H. Behr; J. Benlliure; Z. Brencic; T. Dickel; S. Dubey; S. Escrig; M. Feijoo-Fontán; H. Fujioka; Y. Gao; Frank Goldenbaum; A. Graña González; M. N. Harakeh; Y. He; H. Heggen; C. Hornung; N. Hubbard; M. Iwasaki; N. Kalantar-Nayestanaki; M. Kavatsyuk; E. Kazantseva; A. Khreptak; B. Kindler; H. Kollmus; D. Kostyleva; S. Kraft-Bermuth; N. Kurz; B. Lommel; S. Minami; D. J. Morrissey; Pawel Moskal; I. Mukha; C. Nociforo; H. J. Ong; S. Pietri; E. Rocco; J. L. Rodríguez-Sánchez; P. Roy; R. Ruber; Susan Schadmand; C. Scheidenberger; P. Schwarz; V. Serdyuk; M. Skurzok; B. Streicher; K. Suzuki; B. Szczepanczyk; X. Tang; N. Tortorelli; M. Vencelj; T. Weber; H. Weick; M. Will; K. Wimmer; A. Yamamoto; A. Yanai; J. Zhao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Proposal for the first measurement of antiproton polarization in proton-nucleus interactions</text:p>
          </table:table-cell>
          <table:table-cell office:value-type="string" calcext:value-type="string">
            <text:p>D. Alfs; Dieter Grzonka; G. Khatri; Pawel Kulessa; James Ritman; Thomas Sefzick; J. Smyrski; Vincent Johannes Verhoeven; Huagen Xu; M. Zieliński</text:p>
          </table:table-cell>
          <table:table-cell office:value-type="string" calcext:value-type="string">
            <text:p>The European Physical Journal C</text:p>
          </table:table-cell>
          <table:table-cell/>
          <table:table-cell office:value-type="string" calcext:value-type="string">
            <text:p>IKP-TA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rrection: Application of geometric deep learning for tracking of hyperons in a straw tube detector</text:p>
          </table:table-cell>
          <table:table-cell office:value-type="string" calcext:value-type="string">
            <text:p>Adeel Akram; Xiangyang Ju; M. Papenbrock; Tobias Stockmanns</text:p>
          </table:table-cell>
          <table:table-cell office:value-type="string" calcext:value-type="string">
            <text:p>EPJ Research Infrastructure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pplication of Geometric Deep Learning for Tracking of Hyperons in a Straw Tube Detector</text:p>
          </table:table-cell>
          <table:table-cell office:value-type="string" calcext:value-type="string">
            <text:p>Adeel Akram; X. Ju; M. Papenbrock; J. M. Taylor; Tobias Stockmanns; K. Schoenning</text:p>
          </table:table-cell>
          <table:table-cell office:value-type="string" calcext:value-type="string">
            <text:p>Computing and Software for Big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erformance of newly constructed plastic scintillator barrel in the WASA-FRS experiments and evaluation of radiation damage effects on multi-pixel photon counter</text:p>
          </table:table-cell>
          <table:table-cell office:value-type="string" calcext:value-type="string">
            <text:p>Y. Tanaka; R. Sekiya; K. Itahashi; F. Amjad; M. Armstrong; J. Benlliure; Z. Brencic; T. Dickel; V. Drozd; S. Dubey; H. Ekawa; S. Escrig; M. Feijoo-Fontán; Hiroyuki Fujioka; Yiming Gao; H. Geißel; Frank Goldenbaum; A. Graña-González; E. Haettner; M.N. Harakeh; Yan He; H. Heggen; C. Hornung; N. Hubbard; M. Iwasaki; A. Kasagi; A. Khreptak; B. Kindler; S. Kraft; N. Kurz; Enqiang Liu; B. Lommel; S. Minami; D. J. Morrissey; Pawel Moskal; I. Mukha; Michiko Nakagawa; H. J. Ong; S. Piétri; S. Purushothaman; C. Rappold; E. Rocco; J. L. Rodríguez-Sánchez; Pratap Roy; R. Ruber; Takehiko Saito; Susan Schadmand; C. Scheidenberger; M. Skurzok; K. Suzuki; X. Tang; T. Weber; H. Weick; Martin Will; K. Wimmer; J. Zhao</text:p>
          </table:table-cell>
          <table:table-cell office:value-type="string" calcext:value-type="string">
            <text:p>Nuclear Instruments and Methods in Physics Research Section A Accelerators Spectrometers Detectors and Associated Equipment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wards an automatic geometry conversion: TGeoArbN — a ROOT-compatible triangle mesh geometry implementation</text:p>
          </table:table-cell>
          <table:table-cell office:value-type="string" calcext:value-type="string">
            <text:p>Ben Salisbury; Tobias Stockmanns; U. Thoma</text:p>
          </table:table-cell>
          <table:table-cell office:value-type="string" calcext:value-type="string">
            <text:p>EPJ Web of Conferen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erformance Portability of the Particle Tracking Algorithm Using SYCL</text:p>
          </table:table-cell>
          <table:table-cell office:value-type="string" calcext:value-type="string">
            <text:p>B. V. Sobol; M. Papenbrock; Tobias Stockmanns; G. Korcyl</text:p>
          </table:table-cell>
          <table:table-cell office:value-type="string" calcext:value-type="string">
            <text:p>Computing and Software for Big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 Cross-Community-Driven Hadron Physics Program at GSI/FAIR</text:p>
          </table:table-cell>
          <table:table-cell office:value-type="string" calcext:value-type="string">
            <text:p>J. G. Messchendorp; F. Nerling; James Ritman</text:p>
          </table:table-cell>
          <table:table-cell office:value-type="string" calcext:value-type="string">
            <text:p>Nuclear Physics New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3" meta:object-count="0"/>
    <meta:generator>LibreOffice/26.2.4.2$Linux_X86_64 LibreOffice_project/620$Build-2</meta:generator>
  </office:meta>
</office:document-meta>
</file>