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9.9138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8146in"/>
    </style:style>
    <style:style style:name="co4" style:family="table-column">
      <style:table-column-properties fo:break-before="auto" style:column-width="0.722in"/>
    </style:style>
    <style:style style:name="co5" style:family="table-column">
      <style:table-column-properties fo:break-before="auto" style:column-width="2.9555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KP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First experimental limit on the permanent electric dipole moment of the deuteron</text:p>
          </table:table-cell>
          <table:table-cell office:value-type="string" calcext:value-type="string">
            <text:p>Andres, A.; Hejny, V.; Nass, A.; Nikolaev, N. N.; Pretz, J.; Rathmann, F.; Shmakova, V.; Slim, J.; Abusaif, F.; Aggarwal, A.; Aksentev, A.; Alberdi, B.; Barion, L.; Bekman, I.; Beyß, M.; Böhme, C.; Breitkreutz, B.; Canale, N.; Ciullo, G.; Dymov, Sergey; Fröhlich, N.-O.; Gebel, R.; Gaisser, M.; Grigoryev, K.; Grzonka, D.; Gu, D.; Heberling, D.; Hetzel, J.; Hölscher, D.; Javakhishvili, O.; Kacharava, A.; Kamerdzhiev, V.; Karanth, S.; Keshelashvili, I.; Kononov, A.; Laihem, K.; Lehrach, A.; Lenisa, P.; Lomidze, N.; Lorentz, Bernd; Macharashvili, G.; Magiera, A.; Margos, M.; Mchedlishvili, D.; Melnikov, A.; Müller, F.; Okropiridze, D.; Pesce, A.; Piccoli, A.; Poncza, V.; Prasuhn, D.; Saleev, A.; Shergelashvili, D.; Shankar, R.; Shurkhno, N.; Siddique, S.; Silenko, A.; Soltner, H.; Stassen, R.; Stephenson, E. J.; Stroeher, Hans; Tabidze, M.; Tagliente, G.; Tempel, V.; Valdau, Y.; Vitz, M.; Wagner, T.; Wirzba, A.; Wrońska, A.; Wüstner, P.; Żurek, M.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1, IKP-2, IKP-TA, PGI-8, ZEA-1, ZEA-2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Realizing the scientific program with polarized ion beams at the future BNL Electron Ion Collider</text:p>
          </table:table-cell>
          <table:table-cell office:value-type="string" calcext:value-type="string">
            <text:p>Atoian, Grigor; Buttimore, Nigel; Ciullo, Giuseppe; Cloët, Ian; Contalbrigo, Marco; Datta, Jaydeep; Deshpande, Abhay; Dutta, Shubham; El-Feky, Yousif Shabaan; Eyser, Oleg; Farooq, Muhammad; Fatemi, Renee; Fernando, Ishara; Finger, Michael; Fischer, Wolfram; Gaskell, Dave; Gautam, Prakash; Gebel, Ralf; Gou, Boxing; Gu, Daoning; Hatta, Yoshitaka; Hattawy, Mohammad; Hejny, Volker; Hock, Kiel; Hoffstaetter, Georg; Huang, Haixin; Ianzano, Christopher; Jia, Jiangyong; Kacharava, Andro; Kerr, Maggie; Korsch, Wolfgang; Lattuada, Dario; Lehrach, Andreas; Lenisa, Paolo; Li, Minxiang; Li, Xiaqing; Lin, Win; Maxwell, James; Melnikov, Aleksei; Meziani, Zein-Eddine; Milner, Richard G.; Milner, William R.; Mitrankov, Iurii; Mkrtchyan, Hamlet; MohanMurthy, Prajwal; Montag, Christoph; Nagaitsev, Sergei; Naim, Charles-Joseph; Nass, Alexander; Nguyen, Dien; Nikolaev, Nikolai; Pappalardo, Luciano; Peng, Chao; Piccoli, Anna; Poblaguev, Andrei; Raparia, Deepak; Rathmann, Frank; Roser, Thomas; Saganti, Premkumar; Sandorfi, Andrew; Sangroula, Medani; Schoefer, Vincent; Shankar, Rahul; Shmakova, Vera; Shulga, Evgeny; Slim, Jamal; Steski, Dannie; Surrow, Bernd; Wuerfel, Noah; Zhai, Yaojie</text:p>
          </table:table-cell>
          <table:table-cell office:value-type="string" calcext:value-type="string">
            <text:p>Physical review / C</text:p>
          </table:table-cell>
          <table:table-cell office:value-type="string" calcext:value-type="string">
            <text:p>612, 621</text:p>
          </table:table-cell>
          <table:table-cell office:value-type="string" calcext:value-type="string">
            <text:p>IKP-2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Operation of the PANDA cluster-jet target with the HESR stochastic cooling at COSY</text:p>
          </table:table-cell>
          <table:table-cell office:value-type="string" calcext:value-type="string">
            <text:p>Brand, P.; Bonaventura, D.; Eick, H.; Gebel, R.; Goldenbaum, F.; Hejny, V.; Hetzel, J.; Kamerdzhiev, V.; Mannweiler, C.; Prasuhn, Dieter; Ritman, J.; Shurkhno, Nikolay; Stassen, R.; Stockhorst, H.; Vestrick, S.; Weide, M.; Khoukaz, A.</text:p>
          </table:table-cell>
          <table:table-cell office:value-type="string" calcext:value-type="string">
            <text:p>Physical review accelerators and beams</text:p>
          </table:table-cell>
          <table:table-cell office:value-type="string" calcext:value-type="string">
            <text:p>613, 621</text:p>
          </table:table-cell>
          <table:table-cell office:value-type="string" calcext:value-type="string">
            <text:p>IKP-1, IKP-2</text:p>
          </table:table-cell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Results of HESR BPM Testing</text:p>
          </table:table-cell>
          <table:table-cell office:value-type="string" calcext:value-type="string">
            <text:p>Halama, Arthur; Kamerdzhiev, Vsevolod; Koch, Günther; Böhme, Christian</text:p>
          </table:table-cell>
          <table:table-cell office:value-type="string" calcext:value-type="string">
            <text:p>14th International Beam Instrumentation Conference</text:p>
          </table:table-cell>
          <table:table-cell table:style-name="ce1" office:value-type="string" calcext:value-type="string">
            <text:p>621</text:p>
          </table:table-cell>
          <table:table-cell/>
          <table:table-cell table:style-name="ce2"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Genetic algorithm as a tool for detection setup optimisation for prompt-gamma imaging in proton therapy: SiFi Compton camera case study</text:p>
          </table:table-cell>
          <table:table-cell office:value-type="string" calcext:value-type="string">
            <text:p>Awal Awal; Ronja Hetzel; Magdalena Kołodziej; Katarzyna Rusiecka; A. Stahl; Ming-Liang Wong; A. Wrońska</text:p>
          </table:table-cell>
          <table:table-cell office:value-type="string" calcext:value-type="string">
            <text:p>Physics in Medicine and Biology</text:p>
          </table:table-cell>
          <table:table-cell table:number-columns-repeated="2"/>
          <table:table-cell table:style-name="ce2"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5" meta:object-count="0"/>
    <meta:generator>LibreOffice/26.2.4.2$Linux_X86_64 LibreOffice_project/620$Build-2</meta:generator>
  </office:meta>
</office:document-meta>
</file>