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22.8335in"/>
    </style:style>
    <style:style style:name="co2" style:family="table-column">
      <style:table-column-properties fo:break-before="auto" style:column-width="4.9209in"/>
    </style:style>
    <style:style style:name="co3" style:family="table-column">
      <style:table-column-properties fo:break-before="auto" style:column-width="0.4646in"/>
    </style:style>
    <style:style style:name="co4" style:family="table-column">
      <style:table-column-properties fo:break-before="auto" style:column-width="1.2272in"/>
    </style:style>
    <style:style style:name="co5" style:family="table-column">
      <style:table-column-properties fo:break-before="auto" style:column-width="1.2591in"/>
    </style:style>
    <style:style style:name="co6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MD-1" table:style-name="ta1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Experimental study and thermodynamic assessment of the reciprocal system Mg2+, Ca2+ // Cl−, SO42−</text:p>
          </table:table-cell>
          <table:table-cell office:value-type="string" calcext:value-type="string">
            <text:p>Morsa, Amedeo; Yazhenskikh, Elena; Jacob, Rhys Dominic; Müller, Michael; Sergeev, Dmitry</text:p>
          </table:table-cell>
          <table:table-cell office:value-type="string" calcext:value-type="string">
            <text:p>The journal of chemical thermodynamics</text:p>
          </table:table-cell>
          <table:table-cell table:style-name="ce1" office:value-type="string" calcext:value-type="string">
            <text:p>1243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Na 3 LaP 2 O 8 -enabled microstructural engineering for enhanced mechanical robustness and ionic transport behavior in NaSICON solid electrolytes</text:p>
          </table:table-cell>
          <table:table-cell office:value-type="string" calcext:value-type="string">
            <text:p>Liu, Xingyu; Gross, Jürgen Peter; Ma, Qianli; Tietz, Frank; Malzbender, Jürgen; Schwaiger, Ruth</text:p>
          </table:table-cell>
          <table:table-cell office:value-type="string" calcext:value-type="string">
            <text:p>Journal of materials chemistry / A</text:p>
          </table:table-cell>
          <table:table-cell table:style-name="ce1" office:value-type="string" calcext:value-type="string">
            <text:p>1222</text:p>
          </table:table-cell>
          <table:table-cell office:value-type="string" calcext:value-type="string">
            <text:p>IMD-2</text:p>
          </table:table-cell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A micromechanical investigation of plasticity in ordered NbMoCrTiAl and disordered TaNbHfZrTi refractory compositionally complex alloys at room temperature</text:p>
          </table:table-cell>
          <table:table-cell office:value-type="string" calcext:value-type="string">
            <text:p>Wang, Jin; Peter, Nicolas J.; Heilmaier, Martin; Schwaiger, Ruth</text:p>
          </table:table-cell>
          <table:table-cell office:value-type="string" calcext:value-type="string">
            <text:p>International journal of plasticity</text:p>
          </table:table-cell>
          <table:table-cell table:style-name="ce1" office:value-type="string" calcext:value-type="string">
            <text:p>1241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Experimental study and thermodynamic assessment of the reciprocal system Na+, Ca2+ // Cl-, SO42-</text:p>
          </table:table-cell>
          <table:table-cell office:value-type="string" calcext:value-type="string">
            <text:p>Morsa, Amedeo; Yazhenskikh, Elena; Ziegner, Mirko; Keuter, Philipp; Müller, Michael; Sergeev, Dmitry</text:p>
          </table:table-cell>
          <table:table-cell office:value-type="string" calcext:value-type="string">
            <text:p>Thermochimica acta</text:p>
          </table:table-cell>
          <table:table-cell table:style-name="ce1" office:value-type="string" calcext:value-type="string">
            <text:p>1243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Dynamic atomic-level study of slag structure and fluidity changes induced by the amphoteric transition of Al2O3</text:p>
          </table:table-cell>
          <table:table-cell office:value-type="string" calcext:value-type="string">
            <text:p>Zhang, Linmin; Zhao, Wei; Gao, Chunlei; Song, Xudong; Li, Yuchen; Wei, Juntao; Su, Weiguang; Bai, Yonghui; Müller, Michael; Yu, Guangsuo</text:p>
          </table:table-cell>
          <table:table-cell office:value-type="string" calcext:value-type="string">
            <text:p>Fuel</text:p>
          </table:table-cell>
          <table:table-cell table:style-name="ce1" office:value-type="string" calcext:value-type="string">
            <text:p>1241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Study on the property evolution and interaction mechanism of key component systems in biomass ash under gasification atmosphere</text:p>
          </table:table-cell>
          <table:table-cell office:value-type="string" calcext:value-type="string">
            <text:p>Zhang, Jingcheng; Wei, Zheng; Wang, Yi; Zhang, Yimeng; Zhang, Linmin; Liu, Xiaochen; Wang, Jiaofei; Yu, Guangsuo; Chen, Dengyu; Wei, Juntao</text:p>
          </table:table-cell>
          <table:table-cell office:value-type="string" calcext:value-type="string">
            <text:p>Fuel</text:p>
          </table:table-cell>
          <table:table-cell table:style-name="ce1" office:value-type="string" calcext:value-type="string">
            <text:p>1222</text:p>
          </table:table-cell>
          <table:table-cell office:value-type="string" calcext:value-type="string">
            <text:p>IMD-2</text:p>
          </table:table-cell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Chemical hot gas cleaning of Alkali, Chlorine, and Sulphur species in a sorption enhanced gasification process at 650 °C</text:p>
          </table:table-cell>
          <table:table-cell office:value-type="string" calcext:value-type="string">
            <text:p>Kopsch, Markus Alexander; Schuster, Patrick; Yazhenskikh, Elena; Sitzmann, Jürgen; Müller, Michael</text:p>
          </table:table-cell>
          <table:table-cell office:value-type="string" calcext:value-type="string">
            <text:p>Fuel</text:p>
          </table:table-cell>
          <table:table-cell table:style-name="ce1" office:value-type="string" calcext:value-type="string">
            <text:p>1232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PASTA‐ELN : Simplifying Research Data Management for Experimental Materials Science</text:p>
          </table:table-cell>
          <table:table-cell office:value-type="string" calcext:value-type="string">
            <text:p>Steffen Brinckmann; Georg Winkens; Ruth Schwaiger</text:p>
          </table:table-cell>
          <table:table-cell office:value-type="string" calcext:value-type="string">
            <text:p>Advanced Engineering Materials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Carbonized Structures With Controlled Pore Direction for Improved CO 2 Capturing Using Bio‐Nanofibers</text:p>
          </table:table-cell>
          <table:table-cell office:value-type="string" calcext:value-type="string">
            <text:p>Taegeon Kim; Dmitry Sergeev; Ruth Schwaiger</text:p>
          </table:table-cell>
          <table:table-cell office:value-type="string" calcext:value-type="string">
            <text:p>Advanced Energy and Sustainability Research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Effect of La3+ and Nb5+ doping on the high-temperature creep behavior of the BaFeO3-δ perovskite oxide</text:p>
          </table:table-cell>
          <table:table-cell office:value-type="string" calcext:value-type="string">
            <text:p>Rodrigo Arenas; Isidora Sandoval Rubilar; Tania Cornejo; David Valenzuela; Jürgen Malzbender; Mirko Ziegner; Ali Akbari‐Fakhrabadi</text:p>
          </table:table-cell>
          <table:table-cell office:value-type="string" calcext:value-type="string">
            <text:p>Ceramics International</text:p>
          </table:table-cell>
          <table:table-cell table:number-columns-repeated="2"/>
          <table:table-cell office:value-type="date" office:date-value="2026-08-18" calcext:value-type="date">
            <text:p>08/18/26</text:p>
          </table:table-cell>
        </table:table-row>
        <table:table-row table:style-name="ro1">
          <table:table-cell office:value-type="string" calcext:value-type="string">
            <text:p>PostDoc Fellowships in Germany - HAPN Overview, Advice, and Thoughts</text:p>
          </table:table-cell>
          <table:table-cell office:value-type="string" calcext:value-type="string">
            <text:p>Rhys Dominic Jacob; Fiona Brown-Burke; Moritz Schüssler; Agustín Moreira-Saporiti; Tanwei Yuan</text:p>
          </table:table-cell>
          <table:table-cell office:value-type="string" calcext:value-type="string">
            <text:p>Zenodo (CERN European Organization for Nuclear Research)</text:p>
          </table:table-cell>
          <table:table-cell/>
          <table:table-cell office:value-type="string" calcext:value-type="string">
            <text:p>PTJ-ESN</text:p>
          </table:table-cell>
          <table:table-cell office:value-type="date" office:date-value="2026-08-16" calcext:value-type="date">
            <text:p>08/16/26</text:p>
          </table:table-cell>
        </table:table-row>
        <table:table-row table:style-name="ro1">
          <table:table-cell office:value-type="string" calcext:value-type="string">
            <text:p>Porosity-Dependent Ablation Behavior of the Garnet-Type Solid Electrolyte for Solid-State Batteries Using Ultrashort Laser Pulses</text:p>
          </table:table-cell>
          <table:table-cell office:value-type="string" calcext:value-type="string">
            <text:p>Alena Gruendl; Juergen Peter Gross; Artur Lang; Pourya Heidari Orojloo; Pawel Garkusha; Ruth Schwaiger; Martin Finsterbusch; Michael F. Zaeh</text:p>
          </table:table-cell>
          <table:table-cell office:value-type="string" calcext:value-type="string">
            <text:p>Procedia CIRP</text:p>
          </table:table-cell>
          <table:table-cell table:number-columns-repeated="2"/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office:value-type="string" calcext:value-type="string">
            <text:p>Experimental study and thermodynamic assessment of the Li2CO3-Na2CO3 system</text:p>
          </table:table-cell>
          <table:table-cell office:value-type="string" calcext:value-type="string">
            <text:p>Qi Jia; Elena Yazhenskikh; Mirko Ziegner; Guixuan Wu; Michael Müller; Dmitry Sergeev</text:p>
          </table:table-cell>
          <table:table-cell office:value-type="string" calcext:value-type="string">
            <text:p>Calphad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Joint Statement of German R2 and R3 Networks on the Reform of the Academic Fixed-Term Contract Act (WissZeitVG)</text:p>
          </table:table-cell>
          <table:table-cell office:value-type="string" calcext:value-type="string">
            <text:p>Georg Winkens; Rima Siauciunaite; Tom Dörffel; Yves P. Klinger; Stefan A. Pieczonka; Serena Schwenkert; Lupberger, Michael; Heike Küchmeister; Katharina Lüning; Edwin J. Schenkel; Maria Zahid; Ana Clemente; Miriam Kretschmer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Joint Statement of German R2 and R3 Networks on the Reform of the Academic Fixed-Term Contract Act (WissZeitVG)</text:p>
          </table:table-cell>
          <table:table-cell office:value-type="string" calcext:value-type="string">
            <text:p>Georg Winkens; Rima Siauciunaite; Tom Dörffel; Yves P. Klinger; Stefan A. Pieczonka; Serena Schwenkert; Lupberger, Michael; Heike Küchmeister; Katharina Lüning; Edwin J. Schenkel; Maria Zahid; Ana Clemente; Miriam Kretschmer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xploring heterogeneous nanostructures in Ni-based superalloy films via high-resolution nanoindentation mapping</text:p>
          </table:table-cell>
          <table:table-cell office:value-type="string" calcext:value-type="string">
            <text:p>Ikponmwosa J. Iyinbor; Jin Wang; Nicole K. Chou; Ruth Schwaiger; Andrèa M. Hodge</text:p>
          </table:table-cell>
          <table:table-cell office:value-type="string" calcext:value-type="string">
            <text:p>Journal of materials research/Pratt's guide to venture capital source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ntrained flow gasification: Surrogate slag property data for model validation</text:p>
          </table:table-cell>
          <table:table-cell office:value-type="string" calcext:value-type="string">
            <text:p>M. Dammann; Stella Walker; Michael Müller; U. Santo; Hannah Knoch; M. Eberhard; Marco Mancini; Thomas Kolb</text:p>
          </table:table-cell>
          <table:table-cell office:value-type="string" calcext:value-type="string">
            <text:p>Fuel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 Lightweight Procedural Layer for Hybrid Experimental–Computational Workflows in Materials Science</text:p>
          </table:table-cell>
          <table:table-cell office:value-type="string" calcext:value-type="string">
            <text:p>Steffen Brinckmann; Sarath Menon; Raphael Röske; Johannes Steinhülb; Michael Selzer; Jan Janssen; Tilmann Hickel; Ruth Schwaiger; Jörg Neugebauer</text:p>
          </table:table-cell>
          <table:table-cell office:value-type="string" calcext:value-type="string">
            <text:p>Advanced Engineering Material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odeling of deformation twinning in BCC metals via quantum annealing</text:p>
          </table:table-cell>
          <table:table-cell office:value-type="string" calcext:value-type="string">
            <text:p>Lara Caroline Pereira dos Santos; Antje Dollmann; Christian Greiner; Daniel Grüner; Y. Le Bouar; Robert Spatschek</text:p>
          </table:table-cell>
          <table:table-cell office:value-type="string" calcext:value-type="string">
            <text:p>Discover Material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High temperature compressive creep behavior of Ba0.95La0.05Fe0.9Nb0.1O3-δ perovskite oxide</text:p>
          </table:table-cell>
          <table:table-cell office:value-type="string" calcext:value-type="string">
            <text:p>Elisa Bauerschmitt; Rodrigo Arenas; Claudia Escobar; Viviana Meruane; Jürgen Malzbender; Wakako Araki; Ali Akbari‐Fakhrabadi</text:p>
          </table:table-cell>
          <table:table-cell office:value-type="string" calcext:value-type="string">
            <text:p>Ceramics International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Virtual design of multilayered SOFC microstructures based on particle packing and spherical harmonics</text:p>
          </table:table-cell>
          <table:table-cell office:value-type="string" calcext:value-type="string">
            <text:p>Lukas Schöller; Luzie Wehner; Daniel Schneider; Ruth Schwaiger; Britta Nestler</text:p>
          </table:table-cell>
          <table:table-cell office:value-type="string" calcext:value-type="string">
            <text:p>Modelling and Simulation in Materials Science and Engineering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ffect of thermal cycling and phase transformations on chemical life of ferritic stainless steels</text:p>
          </table:table-cell>
          <table:table-cell office:value-type="string" calcext:value-type="string">
            <text:p>A. Chyrkin; D. Naumenko; Mirko Ziegner; E. Wessel; Mohammad Sattari; Jan Froitzheim</text:p>
          </table:table-cell>
          <table:table-cell office:value-type="string" calcext:value-type="string">
            <text:p>Corrosion Scienc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Joint Statement of the Helmholtz Association PostDoc Network, Max Planck PostdocNet, and Leibniz PostDoc Network</text:p>
          </table:table-cell>
          <table:table-cell office:value-type="string" calcext:value-type="string">
            <text:p>Ana Clemente; Georg Winkens; Tom Dörffel; Miriam Kretschmer; Rima Siauciunaite; Shyam Krishnan M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Joint Statement of the Helmholtz Association PostDoc Network, Max Planck PostdocNet, and Leibniz PostDoc Network</text:p>
          </table:table-cell>
          <table:table-cell office:value-type="string" calcext:value-type="string">
            <text:p>Ana Clemente; Georg Winkens; Tom Dörffel; Miriam Kretschmer; Rima Siauciunaite; Shyam Krishnan M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PostDoc Fellowships in Germany - HAPN Overview, Advice, and Thoughts</text:p>
          </table:table-cell>
          <table:table-cell office:value-type="string" calcext:value-type="string">
            <text:p>Rhys Dominic Jacob; Fiona Brown-Burke; Moritz Schüssler; Agustín Moreira-Saporiti; Tanwei Yuan</text:p>
          </table:table-cell>
          <table:table-cell office:value-type="string" calcext:value-type="string">
            <text:p>Zenodo (CERN European Organization for Nuclear Research)</text:p>
          </table:table-cell>
          <table:table-cell/>
          <table:table-cell office:value-type="string" calcext:value-type="string">
            <text:p>PTJ-ESN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Processability and interfacial characteristics in PBF-LB/M-processed nano-B4C/AlSi10Mg composites with superior high-temperature mechanical performance</text:p>
          </table:table-cell>
          <table:table-cell office:value-type="string" calcext:value-type="string">
            <text:p>Abdelrahman Elsayed; Ivo ŠULÁK; Frederike Brasche; Tarek Allam; Marion Kreins; Ulrich Krupp; Christian Haase</text:p>
          </table:table-cell>
          <table:table-cell office:value-type="string" calcext:value-type="string">
            <text:p>Materials Science and Engineering A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Xene-assisted interface engineering for strengthening aluminium matrix composites via high-pressure torsion</text:p>
          </table:table-cell>
          <table:table-cell office:value-type="string" calcext:value-type="string">
            <text:p>Jing Ye; Abdel-Rahman El-Sayed; Tarek Allam; Walaa Abd-Elaziem; Ali Reza Kamali; Amr M. Abdelkader; Yi Huang</text:p>
          </table:table-cell>
          <table:table-cell office:value-type="string" calcext:value-type="string">
            <text:p>Journal of Alloys and Compound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Linking three-dimensional microstructure and nanoindentation hardness using machine learning</text:p>
          </table:table-cell>
          <table:table-cell office:value-type="string" calcext:value-type="string">
            <text:p>R. Chen; Steffen Brinckmann; Weiguang Yang; Ruth Schwaiger</text:p>
          </table:table-cell>
          <table:table-cell office:value-type="string" calcext:value-type="string">
            <text:p>Communications Material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Creep behaviour of BaCe0.65Zr0.20Y0.15O3-δ - Ce0.8Gd0.2O2-δ ceramic composite membranes for hydrogen separation</text:p>
          </table:table-cell>
          <table:table-cell office:value-type="string" calcext:value-type="string">
            <text:p>Andrea Bartoletti; Elisa Mercadelli; Jürgen Malzbender; Angela Gondolini; Simone Casadio; Alessandra Sanson</text:p>
          </table:table-cell>
          <table:table-cell office:value-type="string" calcext:value-type="string">
            <text:p>Journal of the European Ceramic Society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High‐Temperature Nanoindentation of Metals: Assessing Thermal Drift, Frame Compliance, and Chemical Composition Effects on the Reported Mechanical Properties</text:p>
          </table:table-cell>
          <table:table-cell office:value-type="string" calcext:value-type="string">
            <text:p>Velislava Yonkova; Steffen Brinckmann; Ruth Schwaiger</text:p>
          </table:table-cell>
          <table:table-cell office:value-type="string" calcext:value-type="string">
            <text:p>Advanced Engineering Material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The WissZeitVG - A shortened translation</text:p>
          </table:table-cell>
          <table:table-cell office:value-type="string" calcext:value-type="string">
            <text:p>Georg Winkens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The WissZeitVG - A shortened translation</text:p>
          </table:table-cell>
          <table:table-cell office:value-type="string" calcext:value-type="string">
            <text:p>Georg Winkens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The WissZeitVG - A shortened translation</text:p>
          </table:table-cell>
          <table:table-cell office:value-type="string" calcext:value-type="string">
            <text:p>Georg Winkens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Towards Low Energy Fabrication of LiNi &lt;sub&gt;0.8&lt;/sub&gt; Co &lt;sub&gt;0.1&lt;/sub&gt; Mn &lt;sub&gt;0.1&lt;/sub&gt; O &lt;sub&gt;2&lt;/sub&gt; (NCM) / Li &lt;sub&gt;7&lt;/sub&gt; La &lt;sub&gt;3&lt;/sub&gt; Zr &lt;sub&gt;2&lt;/sub&gt; O &lt;sub&gt;12&lt;/sub&gt; (LLZO) Composite Cathodes for Oxide Ceramic All-Solid-State Batteries via Field Assisted Sintering Technique / Spark Plasma Sintering (FAST/SPS)</text:p>
          </table:table-cell>
          <table:table-cell office:value-type="string" calcext:value-type="string">
            <text:p>Yannic Collette; Jürgen Gross; Christian Schwab; Martin Finsterbusch; Olivier Guillon; Dina Fattakhova-Rohlfing</text:p>
          </table:table-cell>
          <table:table-cell office:value-type="string" calcext:value-type="string">
            <text:p>ECS Meeting Abstracts</text:p>
          </table:table-cell>
          <table:table-cell/>
          <table:table-cell office:value-type="string" calcext:value-type="string">
            <text:p>IMD-2</text:p>
          </table:table-cell>
          <table:table-cell office:value-type="date" office:date-value="2026-02-24" calcext:value-type="date">
            <text:p>02/24/26</text:p>
          </table:table-cell>
        </table:table-row>
        <table:table-row table:style-name="ro1">
          <table:table-cell office:value-type="string" calcext:value-type="string">
            <text:p>The ELN Format for the exchange of research data between open source projects</text:p>
          </table:table-cell>
          <table:table-cell office:value-type="string" calcext:value-type="string">
            <text:p>Parks, Nicole Andrea; Bossert, Lukas C.; Ruth Schwaiger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he ELN Format for the exchange of research data between open source projects</text:p>
          </table:table-cell>
          <table:table-cell office:value-type="string" calcext:value-type="string">
            <text:p>Parks, Nicole Andrea; Bossert, Lukas C.; Ruth Schwaiger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Daten verbinden – zielgruppengerechte FDM-Services am FZJ</text:p>
          </table:table-cell>
          <table:table-cell office:value-type="string" calcext:value-type="string">
            <text:p>Georg Winkens; Schmahl, Ines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Daten verbinden – zielgruppengerechte FDM-Services am FZJ</text:p>
          </table:table-cell>
          <table:table-cell office:value-type="string" calcext:value-type="string">
            <text:p>Georg Winkens; Schmahl, Ines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Understanding Electro-Chemo-Mechanics in a Ceria-Based Electrolyzer Cell</text:p>
          </table:table-cell>
          <table:table-cell office:value-type="string" calcext:value-type="string">
            <text:p>Christian Lenser; Denise Ramler; Stefan Kucharski; Luzie Wehner; Jürgen Malzbender; Lukas Schöller; Daniel Schneider; Britta Nestler; Iurii Kogut; André Weber; Norbert H. Menzler</text:p>
          </table:table-cell>
          <table:table-cell office:value-type="string" calcext:value-type="string">
            <text:p>ECS Meeting Abstracts</text:p>
          </table:table-cell>
          <table:table-cell/>
          <table:table-cell office:value-type="string" calcext:value-type="string">
            <text:p>IMD-2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Recycling of Solid Oxide Cell Stacks – Ideas for the Future</text:p>
          </table:table-cell>
          <table:table-cell office:value-type="string" calcext:value-type="string">
            <text:p>Norbert H. Menzler; Stephan Sarner; Jeraldine Lastam; Michael Müller; Falk Schulze-Küppers; Olivier Guillon</text:p>
          </table:table-cell>
          <table:table-cell office:value-type="string" calcext:value-type="string">
            <text:p>ECS Meeting Abstracts</text:p>
          </table:table-cell>
          <table:table-cell/>
          <table:table-cell office:value-type="string" calcext:value-type="string">
            <text:p>IMD-2, ZEA-1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Microstructure and mechanical properties of a laser-based directed energy deposited Mo-Si-Ti alloy</text:p>
          </table:table-cell>
          <table:table-cell office:value-type="string" calcext:value-type="string">
            <text:p>Daniel Schliephake; R.J. Vikram; Gabriely Medeiros de Souza Falcão; Florian Galgon; Hemanth Thota; Frauke Hinrichs; Christopher H. Zenk; Alexander Kauffmann; Yolita M. Eggeler; Ruth Schwaiger; Martin Heilmaier</text:p>
          </table:table-cell>
          <table:table-cell office:value-type="string" calcext:value-type="string">
            <text:p>Journal of Materials Scienc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PVD Ce-coating to mitigate intergranular oxidation of additively manufactured Ni-base alloy IN625</text:p>
          </table:table-cell>
          <table:table-cell office:value-type="string" calcext:value-type="string">
            <text:p>A. Chyrkin; Andrea Fazi; Mohammad Sattari; Mattias Thuvander; Krystyna Stiller; M. Halvarsson; Dmitry Naumenko; Jan Froitzheim</text:p>
          </table:table-cell>
          <table:table-cell office:value-type="string" calcext:value-type="string">
            <text:p>npj Materials Degradation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Recycling End‐of‐Life Solid Oxide Cell Interconnect Assemblies into Commercial‐Grade AISI 304 Stainless Steels</text:p>
          </table:table-cell>
          <table:table-cell office:value-type="string" calcext:value-type="string">
            <text:p>Jeraldine Lastam; Alexander Specht; Daniel Grüner; Urs A. Peuker; Michael Müller; Ruth Schwaiger</text:p>
          </table:table-cell>
          <table:table-cell office:value-type="string" calcext:value-type="string">
            <text:p>steel research international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opXRD: Open Experimental Powder X‐Ray Diffraction Database</text:p>
          </table:table-cell>
          <table:table-cell office:value-type="string" calcext:value-type="string">
            <text:p>Henrik Schopmans; Jonas Teufel; Bin Cao; Adie Alwen; Simon Schweidler; Mriganka Singh; Tim Kodalle; Hanlin Hu; Maged Abdelsamie; Arthur Hardiagon; Alexander Wieczorek; Siarhei Zhuk; Ruth Schwaiger; Sebastian Siol; François‐Xavier Coudert; M. Wolf; Carolin M. Sutter‐Fella; Ben Breitung; Andrèa M. Hodge; Tong‐Yi Zhang; Pascal Friederich</text:p>
          </table:table-cell>
          <table:table-cell office:value-type="string" calcext:value-type="string">
            <text:p>Advanced Intelligent Discover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Microstructure and Texture of Foraminiferal Ca-Carbonate: The Different Biomineralization Strategies of Rotaliida, Robertinida, and Miliolida</text:p>
          </table:table-cell>
          <table:table-cell office:value-type="string" calcext:value-type="string">
            <text:p>Erika Griesshaber; Julie Meilland; Lurdes Fernández-Dı́az; Xiaofei Yin; Jeraldine Lastam; Lennart de Nooijer; Michal Kučera; Wolfgang W. Schmahl</text:p>
          </table:table-cell>
          <table:table-cell office:value-type="string" calcext:value-type="string">
            <text:p>Crystal Growth &amp; Design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tatistical analysis of EBSD data confirms pronounced classical and non-classical pervasive crystallographic twinning in rotaliid foraminiferal calcite</text:p>
          </table:table-cell>
          <table:table-cell office:value-type="string" calcext:value-type="string">
            <text:p>Wolfgang W. Schmahl; Xiaofei Yin; Jeraldine Lastam; Erika Griesshaber; Elena V. Sturm; A. Sancho Vaquer</text:p>
          </table:table-cell>
          <table:table-cell office:value-type="string" calcext:value-type="string">
            <text:p>Scientific Report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9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206" meta:object-count="0"/>
    <meta:generator>LibreOffice/26.2.4.2$Linux_X86_64 LibreOffice_project/620$Build-2</meta:generator>
  </office:meta>
</office:document-meta>
</file>