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5.7984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6528in"/>
    </style:style>
    <style:style style:name="co4" style:family="table-column">
      <style:table-column-properties fo:break-before="auto" style:column-width="0.8945in"/>
    </style:style>
    <style:style style:name="co5" style:family="table-column">
      <style:table-column-properties fo:break-before="auto" style:column-width="2.4189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NM-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ce1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table:style-name="Default"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3"/>
          <table:table-cell table:style-name="Default"/>
          <table:table-cell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2"/>
          <table:table-cell table:style-name="Default"/>
          <table:table-cell/>
          <table:table-cell table:style-name="Default"/>
        </table:table-row>
        <table:table-row table:style-name="ro1">
          <table:table-cell table:number-columns-repeated="3"/>
          <table:table-cell table:style-name="Default"/>
          <table:table-cell/>
          <table:table-cell table:style-name="Default"/>
        </table:table-row>
        <table:table-row table:style-name="ro1">
          <table:table-cell office:value-type="string" calcext:value-type="string">
            <text:p>Exploring the 3D Architecture of Brain Tissue Using Digital Holographic Microscop</text:p>
          </table:table-cell>
          <table:table-cell office:value-type="string" calcext:value-type="string">
            <text:p>Scheidt, Dennis; Arzola, A. V.; Del Carmen Garcia, L.; Narciso Ramirez, C.; Amunts, Katrin; Axer, Markus</text:p>
          </table:table-cell>
          <table:table-cell office:value-type="string" calcext:value-type="string">
            <text:p>Biomedical optics express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Host control of persistent Epstein–Barr virus infection</text:p>
          </table:table-cell>
          <table:table-cell office:value-type="string" calcext:value-type="string">
            <text:p>Schmidt, Axel; Alawathurage, T. Madhusankha; David, Friederike S.; Ogawa, Yosuke; Frach, Leonard; Richter, Sylvia; Schaefer, Merle; Mathey, Carina M.; Henne, Sabrina K.; Nagao, Genta; Tanaka, Hiromu; Azekawa, Shuhei; Lee, Ko; Fukunaga, Naoki; Hamamoto, Junko; Kabata, Hiroki; Masaki, Katsunori; Kamata, Hirofumi; Ikemura, Shinnosuke; Chubachi, Shotaro; Okamori, Satoshi; Terai, Hideki; Morita, Atsuho; Asakura, Takanori; Ishii, Makoto; Fukunaga, Koichi; Uwamino, Yoshifumi; Uchida, Sho; Uno, Shunsuke; Nishimura, Tomoyasu; Hasegawa, Naoki; Yanagita, Emmy; Nishihara, Hiroshi; Sasaki, Junichi; Morisaki, Hiroshi; Sato, Toshiro; Kitagawa, Yuko; Matsubara, Yuta; Mikami, Yohei; Nanki, Kosaku; Kanai, Takanori; Edahiro, Ryuya; Shirai, Yuya; Sonehara, Kyuto; Okuzaki, Daisuke; Motooka, Daisuke; Kanai, Masahiro; Naito, Tatsuhiko; Yamamoto, Kenichi; Wang, Qingbo S.; Kato, Yasuhiro; Morita, Takayoshi; Namba, Shinichi; Suzuki, Ken; Naito, Yoko; Liu, Yu-Chen; Takuwa, Ayako; Sugihara, Fuminori; Wing, James B.; Sakakibara, Shuhei; Hizawa, Nobuyuki; Shiroyama, Takayuki; Miyawaki, Satoru; Kawamura, Yusuke; Nakayama, Akiyoshi; Matsuo, Hirotaka; Maeda, Yuichi; Nii, Takuro; Noda, Yoshimi; Niitsu, Takayuki; Adachi, Yuichi; Enomoto, Takatoshi; Amiya, Saori; Hara, Reina; Yamaguchi, Yuta; Murakami, Teruaki; Kuge, Tomoki; Matsumoto, Kinnosuke; Yamamoto, Yuji; Yamamoto, Makoto; Yoneda, Midori; Kishikawa, Toshihiro; Yamada, Shuhei; Kawabata, Shuhei; Kijima, Noriyuki; Takagaki, Masatoshi; Sasa, Noah; Ueno, Yuya; Suzuki, Motoyuki; Takemoto, Norihiko; Eguchi, Hirotaka; Fukusumi, Takahito; Imai, Takao; Fukushima, Munehisa; Kishima, Haruhiko; Inohara, Hidenori; Tomono, Kazunori; Kato, Kazuto; Takahashi, Meiko; Matsuda, Fumihiko; Hirata, Haruhiko; Takeda, Yoshito; Kumanogoh, Atsushi; Hasegawa, Takanori; Takahashi, Kunihiko; Anzai, Tatsuhiko; Ito, Satoshi; Endo, Akifumi; Uchimura, Yuji; Miyazaki, Yasunari; Honda, Takayuki; Tateishi, Tomoya; Tohda, Shuji; Ichimura, Naoya; Sonobe, Kazunari; Sassa, Chihiro Tani; Nakajima, Jun; Ai, Masumi; Koike, Ryuji; Kimura, Akinori; Miyano, Satoru; Takano, Tomomi; Katayama, Kazuhiko; Okudela, Koji; Saiki, Ryunosuke; Nannya, Yasuhito; Ogawa, Seishi; Hyugaji, Takayoshi; Shimizu, Eigo; Katayama, Kotoe; Imoto, Seiya; Omae, Yosuke; Tokunaga, Katsushi; Ueno, Takafumi; Fukui, Yoshinori; Hayashi, Hiroyuki; Yoshimura, Yukihiro; Tachikawa, Natsuo; Takahashi, Kazuhisa; Harada, Norihiro; Tanabe, Yuki; Naito, Toshio; Hiki, Makoto; Matsushita, Yasushi; Takagi, Haruhi; Aoki, Ryousuke; Nakamura, Ai; Harada, Sonoko; Sasano, Hitoshi; Ishiguro, Takashi; Isono, Taisuke; Shibata, Shun; Matsui, Yuma; Hosoda, Chiaki; Takano, Kenji; Nishida, Takashi; Kobayashi, Yoichi; Takaku, Yotaro; Takayanagi, Noboru; Ueda, Soichiro; Yazaki, Natsumi; Tada, Ai; Miyawaki, Masayoshi; Yamamoto, Masaomi; Yoshida, Eriko; Hayashi, Reina; Nagasaka, Tomoki; Arai, Sawako; Kaneko, Yutaro; Sasaki, Kana; Tagaya, Etsuko; Kawana, Masatoshi; Arimura, Ken; Nakano, Yasushi; Nakajima, Yukiko; Anan, Ryusuke; Arai, Ryosuke; Kurihara, Yuko; Harada, Yuko; Nishio, Kazumi; Ueda, Tetsuya; Azuma, Masanori; Saito, Ryuichi; Sado, Toshikatsu; Miyazaki, Yoshimune; Sato, Ryuichi; Haruta, Yuki; Nagasaki, Tadao; Yasui, Yoshinori; Hasegawa, Yoshinori; Noda, Akihiro; Fukushima, Yusei; Kitagawa, Reina; Mutoh, Yoshikazu; Kimura, Tomoki; Sato, Tomonori; Takei, Reoto; Hagimoto, Satoshi; Noguchi, Yoichiro; Yamano, Yasuhiko; Sasano, Hajime; Ota, Sho; Nakamori, Yasushi; Yoshiya, Kazuhisa; Saito, Fukuki; Yoshihara, Tomoyuki; Wada, Daiki; Iwamura, Hiromu; Kanayama, Syuji; Maruyama, Shuhei; Yoshiyama, Takashi; Ohta, Ken; Kokuto, Hiroyuki; Ogata, Hideo; Tanaka, Yoshiaki; Arakawa, Kenichi; Shimoda, Masafumi; Osawa, Takeshi; Tateno, Hiroki; Hase, Isano; Yoshida, Shuichi; Suzuki, Shoji; Kawada, Miki; Horinouchi, Hirohisa; Saito, Fumitake; Mitamura, Keiko; Hagihara, Masao; Ochi, Junichi; Uchida, Tomoyuki; Baba, Rie; Arai, Daisuke; Ogura, Takayuki; Takahashi, Hidenori; Hagiwara, Shigehiro; Konishi, Shunichiro; Nakachi, Ichiro; Murakami, Koji; Yamada, Mitsuhiro; Sugiura, Hisatoshi; Sano, Hirohito; Matsumoto, Shuichiro; Kimura, Nozomu; Ono, Yoshinao; Baba, Hiroaki; Suzuki, Yusuke; Nakayama, Sohei; Masuzawa, Keita; Koh, Hidefumi; Manabe, Tadashi; Funatsu, Yohei; Ito, Fumimaro; Fukui, Takahiro; Shinozuka, Keisuke; Kohashi, Sumiko; Miyazaki, Masatoshi; Shoko, Tomohisa; Inoue, Takashi; Asami, Takahiro; Hirano, Toshiyuki; Kobayashi, Keigo; Takaoka, Hatsuyo; Watanabe, Kazuyoshi; Miyazawa, Naoki; Kimura, Yasuhiro; Sado, Reiko; Sugimoto, Hideyasu; Kamiya, Akane; Kuwahara, Naota; Fujiwara, Akiko; Matsunaga, Tomohiro; Sato, Yoko; Okada, Takenori; Hirai, Yoshihiro; Kawashima, Hidetoshi; Narita, Atsuya; Niwa, Kazuki; Sekikawa, Yoshiyuki; Nishi, Koichi; Nishitsuji, Masaru; Tani, Mayuko; Suzuki, Junya; Nakatsumi, Hiroki; Ogura, Takashi; Kitamura, Hideya; Hagiwara, Eri; Murohashi, Kota; Okabayashi, Hiroko; Mochimaru, Takao; Nukaga, Shigenari; Satomi, Ryosuke; Oyamada, Yoshitaka; Mori, Nobuaki; Baba, Tomoya; Fukui, Yasutaka; Odate, Mitsuru; Mashimo, Shuko; Makino, Yasushi; Yagi, Kazuma; Hashiguchi, Mizuha; Kagyo, Junko; Shiomi, Tetsuya; Fuke, Satoshi; Saito, Hiroshi; Tsuchida, Tomoya; Fujitani, Shigeki; Takita, Mumon; Morikawa, Daiki; Yoshida, Toru; Izumo, Takehiro; Inomata, Minoru; Kuse, Naoyuki; Awano, Nobuyasu; Tone, Mari; Ito, Akihiro; Nakamura, Yoshihiko; Hoshino, Kota; Maruyama, Junichi; Ishikura, Hiroyasu; Takata, Tohru; Odani, Toshio; Amishima, Masaru; Hattori, Takeshi; Shichinohe, Yasuo; Kagaya, Takashi; Kita, Toshiyuki; Ohta, Kazuhide; Sakagami, Satoru; Koshida, Kiyoshi; Hayashi, Kentaro; Shimizu, Tetsuo; Kozu, Yutaka; Hiranuma, Hisato; Gon, Yasuhiro; Izumi, Namiki; Nagata, Kaoru; Ueda, Ken; Taki, Reiko; Hanada, Satoko; Kawamura, Kodai; Ichikado, Kazuya; Nishiyama, Kenta; Muranaka, Hiroyuki; Nakamura, Kazunori; Hashimoto, Naozumi; Wakahara, Keiko; Koji, Sakamoto; Omote, Norihito; Ando, Akira; Kodama, Nobuhiro; Kaneyama, Yasunari; Maeda, Shunsuke; Kuraki, Takashige; Matsumoto, Takemasa; Yokote, Koutaro; Nakada, Taka-Aki; Abe, Ryuzo; Oshima, Taku; Shimada, Tadanaga; Harada, Masahiro; Takahashi, Takeshi; Ono, Hiroshi; Sakurai, Toshihiro; Shibusawa, Takayuki; Kimizuka, Yoshifumi; Kawana, Akihiko; Sano, Tomoya; Watanabe, Chie; Suematsu, Ryohei; Sageshima, Hisako; Yoshifuji, Ayumi; Ito, Kazuto; Takahashi, Saeko; Ishioka, Kota; Nakamura, Morio; Masuda, Makoto; Wakabayashi, Aya; Watanabe, Hiroki; Ueda, Suguru; Nishikawa, Masanori; Chihara, Yusuke; Takeuchi, Mayumi; Onoi, Keisuke; Shinozuka, Jun; Sueyoshi, Atsushi; Nagasaki, Yoji; Okamoto, Masaki; Ishihara, Sayoko; Shimo, Masatoshi; Tokunaga, Yoshihisa; Kusaka, Yu; Ohba, Takehiko; Isogai, Susumu; Fukuyama, Satoru; Eriguchi, Yoshihiro; Yonekawa, Akiko; Kan-o, Keiko; Matsumoto, Koichiro; Kanaoka, Kensuke; Ihara, Shoichi; Komuta, Kiyoshi; Inoue, Yoshiaki; Chiba, Shigeru; Yamagata, Kunihiro; Hiramatsu, Yuji; Kai, Hirayasu; Asano, Koichiro; Oguma, Tsuyoshi; Ito, Yoko; Hashimoto, Satoru; Yamasaki, Masaki; Kasamatsu, Yu; Komase, Yuko; Hida, Naoya; Tsuburai, Takahiro; Oyama, Baku; Takada, Minoru; Kanda, Hidenori; Kitagawa, Yuichiro; Fukuta, Tetsuya; Miyake, Takahito; Yoshida, Shozo; Ogura, Shinji; Abe, Shinji; Kono, Yuta; Togashi, Yuki; Takoi, Hiroyuki; Kikuchi, Ryota; Ogawa, Shinichi; Ogata, Tomouki; Ishihara, Shoichiro; Kanehiro, Arihiko; Ozaki, Shinji; Fuchimoto, Yasuko; Wada, Sae; Fujimoto, Nobukazu; Nishiyama, Kei; Terashima, Mariko; Beppu, Satoru; Yoshida, Kosuke; Narumoto, Osamu; Nagai, Hideaki; Ooshima, Nobuharu; Motegi, Mitsuru; Umeda, Akira; Miyagawa, Kazuya; Shimada, Hisato; Endo, Mayu; Ohira, Yoshiyuki; Watanabe, Masafumi; Inoue, Sumito; Igarashi, Akira; Sato, Masamichi; Sagara, Hironori; Tanaka, Akihiko; Ohta, Shin; Kimura, Tomoyuki; Shibata, Yoko; Tanino, Yoshinori; Nikaido, Takefumi; Minemura, Hiroyuki; Sato, Yuki; Yamada, Yuichiro; Hashino, Takuya; Shinoki, Masato; Iwagoe, Hajime; Takahashi, Hiroshi; Fujii, Kazuhiko; Kishi, Hiroto; Kanai, Masayuki; Imamura, Tomonori; Yamashita, Tatsuya; Yatomi, Masakiyo; Maeno, Toshitaka; Hayashi, Shinichi; Takahashi, Mai; Kuramochi, Mizuki; Kamimaki, Isamu; Tominaga, Yoshiteru; Ishii, Tomoo; Utsugi, Mitsuyoshi; Ono, Akihiro; Tanaka, Toru; Kashiwada, Takeru; Fujita, Kazue; Saito, Yoshinobu; Seike, Masahiro; Watanabe, Hiroko; Matsuse, Hiroto; Kodaka, Norio; Nakano, Chihiro; Oshio, Takeshi; Hirouchi, Takatomo; Makino, Shohei; Egi, Moritoki; Forstner, Andreas J.; Dilthey, Alexander T.; Pröbstel, Anne-Katrin; Boztug, Kaan; Nöthen, Markus M.; Namkoong, Ho; Okada, Yukinori; Beins, Eva C.; Ludwig, Kerstin U.</text:p>
          </table:table-cell>
          <table:table-cell office:value-type="string" calcext:value-type="string">
            <text:p>Nature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Associations of brain structure with psychopathy</text:p>
          </table:table-cell>
          <table:table-cell office:value-type="string" calcext:value-type="string">
            <text:p>Pieperhoff, Peter; Hofhansel, Lena; Schneider, Frank; Müller, Jürgen; Amunts, Katrin; Weber-Papen, Sabrina; Weidler, Carmen; Clemens, B.; Raine, Adrian; Habel, Ute</text:p>
          </table:table-cell>
          <table:table-cell office:value-type="string" calcext:value-type="string">
            <text:p>European archives of psychiatry and clinical neuroscience</text:p>
          </table:table-cell>
          <table:table-cell office:value-type="string" calcext:value-type="string">
            <text:p>5251</text:p>
          </table:table-cell>
          <table:table-cell office:value-type="string" calcext:value-type="string">
            <text:p>INM-10</text:p>
          </table:table-cell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Harmonized Protocol for Subfield Segmentation in the Hippocampal Body on High‐Resolution In Vivo MRI From the Hippocampal Subfields Group ( HSG )</text:p>
          </table:table-cell>
          <table:table-cell office:value-type="string" calcext:value-type="string">
            <text:p>Daugherty, Ana M.; Carr, Valerie; Canada, Kelsey L.; Rådman, Gustaf; Brown, Thackery; Augustinack, Jean; Amunts, Katrin; Bakker, Arnold; Berron, David; Burggren, Alison; Chetelat, Gael; de Flores, Robin; Ding, Song-Lin; Huang, Yushan; Johnson, Elliott; Kanel, Prabesh; Keresztes, Attila; Kedo, Olga; Kennedy, Kristen M.; Lee, Joshua; Malykhin, Nikolai; Martinez, Anjelica; Mueller, Susanne; Mulligan, Elizabeth; Ofen, Noa; Palombo, Daniela; Pasquini, Lorenzo; Pluta, John; Raz, Naftali; Riggins, Tracy; Rodrigue, Karen M.; Saifullah, Samaah; Schlichting, Margaret L.; Stark, Craig; Wang, Lei; Yushkevich, Paul; La Joie, Renaud; Wisse, Laura; Olsen, Rosanna</text:p>
          </table:table-cell>
          <table:table-cell office:value-type="string" calcext:value-type="string">
            <text:p>Hippocampus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Organization, fine structure, and stereotaxic maps of the human Bed nucleus of the Stria terminalis</text:p>
          </table:table-cell>
          <table:table-cell office:value-type="string" calcext:value-type="string">
            <text:p>Brandstetter, Andrea; Bludau, Sebastian; Mohlberg, Hartmut; Massicotte, P.; Evans, A. C.; Amunts, Katrin</text:p>
          </table:table-cell>
          <table:table-cell office:value-type="string" calcext:value-type="string">
            <text:p>Imaging neuroscience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Multimodal phenotypic classification of generalized anxiety and panic using structural MRI data and psychosocial factors: machine learning results from the German National Cohort (NAKO) study</text:p>
          </table:table-cell>
          <table:table-cell office:value-type="string" calcext:value-type="string">
            <text:p>Gutzeit, Julian; Weiß, Martin; Kuhn, Tierney; Klinger-König, Johanna; Streit, Fabian; Jockwitz, Christiane; Brandes, Berit; Wright, Marvin N.; Friedrich, Christoph M.; Woeckel, Margarethe; Mikolajczyk, Rafael; Keil, Thomas; Castell, Stefanie; Betker, Philine; Schlett, Christopher L.; Bärnighausen, Till W.; Bamberg, Fabian; Günther, Matthias; Hirsch, Jochen G.; Pischon, Tobias; Niendorf, Thoralf; Leitzmann, Michael F.; Bohmann, Patricia; Wirkner, Kerstin; Krist, Lilian; Wang, Yanding; Berger, Klaus; Walther, Sebastian; Grabe, Hans J.; Deckert, Jürgen; Caspers, Svenja; Hein, Grit; Erhardt-Lehmann, Angelika</text:p>
          </table:table-cell>
          <table:table-cell office:value-type="string" calcext:value-type="string">
            <text:p>Translational Psychiatry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Cross-sectional and longitudinal functional network alterations associated with subthreshold depressive symptoms in healthy older adults</text:p>
          </table:table-cell>
          <table:table-cell office:value-type="string" calcext:value-type="string">
            <text:p>Grumbach, Pascal; Christl, Julia; Mendl-Heinisch, Camilla; Wege, Natalia; Jockwitz, Christiane; Meisenzahl, Eva; Caspers, Svenja</text:p>
          </table:table-cell>
          <table:table-cell office:value-type="string" calcext:value-type="string">
            <text:p>Frontiers in aging neuroscience</text:p>
          </table:table-cell>
          <table:table-cell office:value-type="string" calcext:value-type="string">
            <text:p>5251</text:p>
          </table:table-cell>
          <table:table-cell office:value-type="string" calcext:value-type="string">
            <text:p>INM-7</text:p>
          </table:table-cell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Within- and between-family genetic effects on educational achievement vary across countries and ages</text:p>
          </table:table-cell>
          <table:table-cell office:value-type="string" calcext:value-type="string">
            <text:p>Starr, Alexandra; Ruks, Mirko; Giannelis, Alexandros; Willoughby, Emily; Pettersson, Oskar; Pahnke, Charlotte K. L.; Maj, Carlo; Andreas, Anastasia; Ahlskog, Rafael; Arseneault, Louise; Fisher, Helen L.; Forstner, Andreas J.; Kandler, Christian; McGue, Matt; Nöthen, Markus M.; Oskarsson, Sven; Spinath, Frank M.; Vrieze, Scott; Wertz, Jasmin; von Stumm, Sophie</text:p>
          </table:table-cell>
          <table:table-cell office:value-type="string" calcext:value-type="string">
            <text:p>Molecular psychiatry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Siibra: a software tool suite for realizing a Multilevel Human Brain Atlas from complex data resources</text:p>
          </table:table-cell>
          <table:table-cell office:value-type="string" calcext:value-type="string">
            <text:p>Dickscheid, Timo; Gui, Xiaoyun; Simsek, Ahmet Nihat; Schiffer, Christian; Mangin, Jean-Francois; Leprince, Yann; Jirsa, Viktor; Bjaalie, Jan G.; Leergaard, Trygve B.; Bludau, Sebastian; Amunts, Katrin</text:p>
          </table:table-cell>
          <table:table-cell office:value-type="string" calcext:value-type="string">
            <text:p>Nature methods</text:p>
          </table:table-cell>
          <table:table-cell table:style-name="Default" office:value-type="string" calcext:value-type="string">
            <text:p>5251, 5254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Patterns and sources of life satisfaction stability and change at different developmental stages.</text:p>
          </table:table-cell>
          <table:table-cell office:value-type="string" calcext:value-type="string">
            <text:p>Deppe, Marco; Dißelkamp, Charlotte K. L.; Forstner, Andreas J.; Kandler, Christian</text:p>
          </table:table-cell>
          <table:table-cell office:value-type="string" calcext:value-type="string">
            <text:p>Journal of personality and social psychology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Psychological aspects of sexuality in adults with social anxiety disorder</text:p>
          </table:table-cell>
          <table:table-cell office:value-type="string" calcext:value-type="string">
            <text:p>Elling-Lueder, Christina; Chung, Man-Long; Forstner, Andreas J.; Spitzer, Carsten; Rambau, Stefanie; Ramm, Markus; Geiser, Franziska; Schumacher, Johannes; Ernstmann, Nicole; Brenk-Franz, Katja; Conrad, Rupert</text:p>
          </table:table-cell>
          <table:table-cell office:value-type="string" calcext:value-type="string">
            <text:p>BMC psychiatry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From Fibers to Cells: Fourier-Based Registration Enables Virtual Cresyl Violet Staining From 3D Polarized Light Imaging</text:p>
          </table:table-cell>
          <table:table-cell office:value-type="string" calcext:value-type="string">
            <text:p>Oberstrass, Alexander; Vaca, Esteban; Upschulte, Eric; Niu, Meiqi; Palomero-Gallagher, Nicola; Graessel, David; Schiffer, Christian; Axer, Markus; Amunts, Katrin; Dickscheid, Timo</text:p>
          </table:table-cell>
          <table:table-cell office:value-type="string" calcext:value-type="string">
            <text:p>Imaging neuroscience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Characterizing the behavioural correlates of error awareness with the novel speeded inference task</text:p>
          </table:table-cell>
          <table:table-cell office:value-type="string" calcext:value-type="string">
            <text:p>Niessen, Eva; Wickert, Jonas; Schober, Martin; Fink, Gereon R.; Weiss-Blankenhorn, Peter; Stahl, Jutta</text:p>
          </table:table-cell>
          <table:table-cell office:value-type="string" calcext:value-type="string">
            <text:p>Scientific reports</text:p>
          </table:table-cell>
          <table:table-cell office:value-type="string" calcext:value-type="string">
            <text:p>5251</text:p>
          </table:table-cell>
          <table:table-cell office:value-type="string" calcext:value-type="string">
            <text:p>INM-3</text:p>
          </table:table-cell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Sulcal Depth and Genetic Susceptibility influence initial Treatment Response in Adults with Attention-Deficit/Hyperactivity Disorder</text:p>
          </table:table-cell>
          <table:table-cell office:value-type="string" calcext:value-type="string">
            <text:p>Laatsch, Jonathan; David, Friederike S.; Stein, Frederike; Maj, Carlo; Forstner, Andreas J.; Maier, Simon; Matthies, Swantje; Sobanski, Esther; Alm, Barbara; Tebartz van Elst, Ludger; Krug, Axel; Philipsen, Alexandra</text:p>
          </table:table-cell>
          <table:table-cell office:value-type="string" calcext:value-type="string">
            <text:p>Biological psychiatry / Cognitive neuroscience and neuroimaging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Receptor architecture of the macaque lateral geniculate nucleus</text:p>
          </table:table-cell>
          <table:table-cell office:value-type="string" calcext:value-type="string">
            <text:p>Saito, Marina; Rapan, Lucija; Niu, Meiqi; Zhao, Ling; Tsujimura, Sei-ichi; Takemura, Hiromasa; Palomero-Gallagher, Nicola</text:p>
          </table:table-cell>
          <table:table-cell office:value-type="string" calcext:value-type="string">
            <text:p>Brain structure &amp; function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A novel high-resolution test battery for language mapping in awake craniotomy: preliminary perioperative results in neurooncologic patients</text:p>
          </table:table-cell>
          <table:table-cell office:value-type="string" calcext:value-type="string">
            <text:p>Rapp, Marion; Pieperhoff, Peter; Tan, I-An; Amunts, Katrin; Sabel, Michael; Grodzinsky, Yosef</text:p>
          </table:table-cell>
          <table:table-cell office:value-type="string" calcext:value-type="string">
            <text:p>Frontiers in oncology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Genetic predisposition to inflammation and psychopathology: A transdiagnostic network analysis</text:p>
          </table:table-cell>
          <table:table-cell office:value-type="string" calcext:value-type="string">
            <text:p>Usemann, Paula Lea; David, Friederike S.; Brosch, Katharina; Stein, Frederike; Wroblewski, Adrian; Thomas-Odenthal, Florian; Teutenberg, Lea; Pfarr, Julia-Katharina; Evermann, Ulrika; Flinkenflügel, Kira; Meinert, Susanne; Thiel, Katharina; Winter, Alexandra; Hahn, Tim; Melzer, Nico; Rietschel, Marcella; Witt, Stephanie H.; Andlauer, Till F. M.; Jamalabadi, Hamidreza; Jansen, Andreas; Straube, Benjamin; Nöthen, Markus M.; Forstner, Andreas J.; Nenadić, Igor; Dannlowski, Udo; Kircher, Tilo; Alexander, Nina</text:p>
          </table:table-cell>
          <table:table-cell office:value-type="string" calcext:value-type="string">
            <text:p>Journal of affective disorders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Mapping intralobar fiber connections in the human occipital lobe by tracer electrophoresis</text:p>
          </table:table-cell>
          <table:table-cell office:value-type="string" calcext:value-type="string">
            <text:p>Freudenmacher, Lars; Korf, Horst-Werner; Caspers, Svenja</text:p>
          </table:table-cell>
          <table:table-cell office:value-type="string" calcext:value-type="string">
            <text:p>Brain structure &amp; function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Structural brain differences associated with panic disorder: an ENIGMA-Anxiety Working Group mega-analysis of 4924 individuals worldwide</text:p>
          </table:table-cell>
          <table:table-cell office:value-type="string" calcext:value-type="string">
            <text:p>Han, Laura K. M.; Bruin, Willem B.; Bas-Hoogendam, Janna Marie; Groenewold, Nynke A.; Hilbert, Kevin; Winkler, Anderson M.; Zugman, Andre; Asami, Takeshi; Barber, Jacques P.; Benedetti, Francesco; Blair, Robert J. R.; Böhnlein, Joscha; Brambilla, Paolo; Breuer, Fabian; Buckner, Randy L.; Bülow, Robin; Calkins, Monica E.; Chechko, Natalia; Dannlowski, Udo; Dohm, Katharina; Domschke, Katharina; Dresler, Thomas; Erhardt-Lehmann, Angelika; Fonzo, Gregory A.; Forstner, Andreas J.; Grabe, Hans J.; Grotegerd, Dominik; Gur, Raquel E.; Gur, Ruben C.; Harmer, Catherine; Hofmann, David; van den Heuvel, Odile A.; Jahanshad, Neda; Kircher, Tilo T. J.; Koch, Katharina; Laansma, Max A.; Langhammer, Till; Lee, Sang-Hyuk; Leehr, Elisabeth J.; Maggioni, Eleonora; Marino, Claire E.; Meinert, Susanne; Meinert, Hannah; Milrod, Barbara; Mwangi, Benson; Nielsen, Jared A.; Ohrmann, Patricia; Pantazatos, Spiro P.; Paulus, Martin P.; Penninx, Brenda W. J. H.; Poletti, Sara; Reinecke, Andrea; Ridderbusch, Isabelle C.; Rjabtsenkov, Pavel; Sämann, Philipp G.; Satterthwaite, Theodore D.; Schmaal, Lianne; Schrammen, Elisabeth; Soares, Jair C.; Solomonov, Nili; Stein, Murray B.; Straube, Benjamin; Straube, Thomas; Suarez-Jimenez, Benjamin; Smoller, Jordan W.; Talati, Ardesheer; Thomopoulos, Sophia I.; Vazquez, Carlos E.; Völzke, Henry; Wittfeld, Katharina; Wu, Mon-Ju; Yang, Yunbo; Zunta Soares, Giovana B.; Lueken, Ulrike; Thompson, Paul M.; Pine, Daniel S.; Stein, Dan J.; van der Wee, Nic J. A.; Veltman, Dick J.; Aghajani, Moji</text:p>
          </table:table-cell>
          <table:table-cell office:value-type="string" calcext:value-type="string">
            <text:p>Molecular psychiatry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Cross-sectional and longitudinal associations between subthreshold depressive symptoms and cognition, physical health, and quality of life in older adults aged 55+: a retrospective study</text:p>
          </table:table-cell>
          <table:table-cell office:value-type="string" calcext:value-type="string">
            <text:p>Christl, Julia; Grumbach, Pascal; Jockwitz, Christiane; Wege, Natalia; Caspers, Svenja; Meisenzahl, Eva</text:p>
          </table:table-cell>
          <table:table-cell office:value-type="string" calcext:value-type="string">
            <text:p>Journal of affective disorders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Genome-wide association study of major anxiety disorders in 122,341 European-ancestry cases identifies 58 loci and highlights GABAergic signaling</text:p>
          </table:table-cell>
          <table:table-cell office:value-type="string" calcext:value-type="string">
            <text:p>Strom, Nora I.; Verhulst, Brad; Bacanu, Silviu-Alin; Cheesman, Rosa; Purves, Kirstin L.; Gedik, Hüseyin; Mitchell, Brittany L.; Kwong, Alex S.; Faucon, Annika B.; Singh, Kritika; Medland, Sarah; Colodro-Conde, Lucia; Krebs, Kristi; Hoffmann, Per; Herms, Stefan; Gehlen, Jan; Ripke, Stephan; Awasthi, Swapnil; Palviainen, Teemu; Tasanko, Elisa M.; Peterson, Roseann E.; Adkins, Daniel E.; Shabalin, Andrey A.; Adams, Mark J.; Iveson, Matthew H.; Campbell, Archie; Thomas, Laurent F.; Winsvold, Bendik S.; Drange, Ole Kristian; Børte, Sigrid; ter Kuile, Abigail R.; Naamanka, Joonas; Nguyen, Tan-Hoang; Meier, Sandra M.; Corfield, Elizabeth C.; Hannigan, Laurie; Levey, Daniel F.; Czamara, Darina; Weber, Heike; Choi, Karmel W.; Pistis, Giorgio; Couvy-Duchesne, Baptiste; Van der Auwera, Sandra; Teumer, Alexander; Karlsson, Robert; Garcia-Argibay, Miguel; Lee, Donghyung; Wang, Rujia; Bjerkeset, Ottar; Stordal, Eystein; Bäckman, Julia; Salum, Giovanni A.; Zai, Clement C.; Kennedy, James L.; Zai, Gwyneth; Tiwari, Arun K.; Heilmann-Heimbach, Stefanie; Schmidt, Börge; Kaprio, Jaakko; Kennedy, Martin M.; Boden, Joseph; Havdahl, Alexandra; Middeldorp, Christel M.; Lopes, Fabiana L.; Akula, Nirmala; McMahon, Francis J.; Binder, Elisabeth B.; Fehm, Lydia; Ströhle, Andreas; Castelao, Enrique; Tiemeier, Henning; Stein, Dan J.; Whiteman, David; Olsen, Catherine; Fuller, Zachary; Wang, Xin; Wray, Naomi R.; Byrne, Enda M.; Lewis, Glyn; Timpson, Nicholas J.; Davis, Lea K.; Hickie, Ian B.; Gillespie, Nathan A.; Milani, Lili; Schumacher, Johannes; Woldbye, David P.; Forstner, Andreas J.; Nöthen, Markus M.; Hovatta, Iiris; Horwood, John; Copeland, William E.; Maes, Hermine H.; McIntosh, Andrew M.; Andreassen, Ole A.; Zwart, John-Anker; Mors, Ole; Børglum, Anders D.; Mortensen, Preben B.; Ask, Helga; Reichborn-Kjennerud, Ted; Najman, Jackob M.; Stein, Murray B.; Gelernter, Joel; Milaneschi, Yuri; Penninx, Brenda W.; Boomsma, Dorret I.; Maron, Eduard; Erhardt-Lehmann, Angelika; Rück, Christian; Kircher, Tilo T.; Melzig, Christiane A.; Alpers, Georg W.; Arolt, Volker; Domschke, Katharina; Smoller, Jordan W.; Preisig, Martin; Martin, Nicholas G.; Lupton, Michelle K.; Luik, Annemarie I.; Reif, Andreas; Grabe, Hans J.; Larsson, Henrik; Magnusson, Patrik K.; Oldehinkel, Albertine J.; Hartman, Catharina A.; Breen, Gerome; Docherty, Anna R.; Coon, Hilary; Conrad, Rupert; Lehto, Kelli; Deckert, Jürgen; Eley, Thalia C.; Mattheisen, Manuel; Hettema, John M.</text:p>
          </table:table-cell>
          <table:table-cell office:value-type="string" calcext:value-type="string">
            <text:p>Nature genetics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Leveraging transdiagnostic genetic liability to psychiatric disorders to dissect clinical outcomes of anorexia nervosa</text:p>
          </table:table-cell>
          <table:table-cell office:value-type="string" calcext:value-type="string">
            <text:p>Lu, Zheng-An; Ploner, Alexander; Birgegård, Andreas; Pedersen, Nancy L.; Yao, Shuyang; Bryois, Julien; Leppä, Virpi M.; Lichtenstein, Paul; Baker, Jessica H.; Zerwas, Stephanie; Thornton, Laura M.; La Via, Maria C.; Munn-Chernoff, Melissa A.; Lin, Bochao Danae; Luykx, Jurjen; Adan, Roger A. H.; Danner, Unna N.; Alfredsson, Lars; Ando, Tetsuya; Andreassen, Ole A.; Mattingsdal, Morten; Aschauer, Harald; Bencko, Vladimir; Bergen, Andrew W.; Berrettini, Wade H.; Boden, Joseph M.; Horwood, L. John; Boehm, Ilka; Ehrlich, Stefan; Franklin, Christopher S.; Tachmazidou, Ioanna; Perica, Vesna Boraska; Crawford, Steven; Brandt, Harry; Farmer, Anne; McGuffin, Peter; Kalsi, Gursharan; Breen, Gerome; Gaspar, Héléna A.; Coleman, Jonathan R. I.; Roberts, Marion; Purves, Kirstin L.; Hanscombe, Ken B.; Burghardt, Roland; Carlberg, Laura; Clementi, Maurizio; Cassina, Matteo; Forzan, Monica; Cichon, Sven; Herms, Stefan; Forstner, Andreas J.; Cone, Roger D.; Courtet, Philippe; Guillaume, Sébastien; Crow, Scott; Giusti-Rodríquez, Paola; Szatkiewicz, Jin P.; Crowley, James J.; Sullivan, Patrick F.; Davis, Oliver S. P.; deZwaan, Martina; Dedoussis, George; Ntalla, Ioanna; Favaro, Angela; Degortes, Daniela; Tenconi, Elena; DeSocio, Janiece E.; Dick, Danielle M.; Dikeos, Dimitris; Gonidakis, Fragiskos; Dina, Christian; Dmitrzak-Weglarz, Monika; Docampo, Elisa; Escaramís, Geòrgia; Mayora, Monica Gratacos; Duncan, Laramie E.; Duriez, Philibert; Gorwood, Philip; Ramoz, Nicolas; Egberts, Karin; Fischer, Krista; Esko, Tõnu; Espeseth, Thomas; Estivill, Xavier; Fernández-Aranda, Fernando; Jiménez-Murcia, Susana; Fichter, Manfred M.; Floyd, James A. B.; Föcker, Manuel; Foretova, Lenka; Navratilova, Marie; Gallinger, Steven; Gambaro, Giovanni; Giegling, Ina; Rujescu, Dan; Gordon, Scott; Martin, Nicholas G.; Grove, Jakob; Guo, Yiran; Li, Dong; Hakonarson, Hakon; Halmi, Katherine A.; Southam, Lorraine; Hatzikotoulas, Konstantinos; Hauser, Joanna; Hebebrand, Johannes; Peters, Triinu; Hinney, Anke; Helder, Sietske G.; Henders, Anjali; Herpertz-Dahlmann, Beate; Seitz, Jochen; Herzog, Wolfgang; Hübel, Christopher; Yilmaz, Zeynep; Xu, Jiayi; Johnson, Jessica S.; Huckins, Laura M.; Pinto, Dalila; Hudson, James I.; Imgart, Hartmut; Inoko, Hidetoshi; Janout, Vladimir; Johnson, Craig; Jordan, Jennifer; Marsal, Sara; Julià, Antonio; Papezova, Hana; Kaminská, Deborah; Kaplan, Allan S.; Kennedy, James L.; Kaprio, Jaakko; Widen, Elisabeth; Karhunen, Leila; Karwautz, Andreas; Wagner, Gudrun; Kas, Martien J. H.; Kaye, Walter H.; Kennedy, Martin A.; Keski-Rahkonen, Anna; Kiezebrink, Kirsty; Kim, Youl-Ri; Kirk, Katherine M.; Medland, Sarah E.; Parker, Richard; Klareskog, Lars; Padyukov, Leonid; Klump, Kelly L.; Knudsen, Gun Peggy S.; Larsen, Janne T.; Petersen, Liselotte V.; Mortensen, Preben Bo; Le Hellard, Stephanie; Lilenfeld, Lisa; Lissowska, Jolanta; Lundervold, Astri J.; Magistretti, Pierre J.; Monteleone, Alessio Maria; Maj, Mario; Mannik, Katrin; Marshall, Christian R.; Mattheisen, Manuel; McDevitt, Sara; Metspalu, Andres; Slagboom, P. Eline; Meulenbelt, Ingrid; Micali, Nadia; Mitchell, James; Mitchell, Karen; Monteleone, Palmiero; Montgomery, Grant W.; Nacmias, Benedetta; Sorbi, Sandro; Whiteman, David C.; Olsen, Catherine M.; Ophoff, Roel A.; O’Toole, Julie; Palotie, Aarno; Pantel, Jacques; Pearson, John F.; Raevuori, Anu; Reichborn-Kjennerud, Ted; Ricca, Valdo; Ripatti, Samuli; Ripke, Stephan; Rotondo, Alessandro; Rybakowski, Filip; Santonastaso, Paolo; Scherag, André; Scherer, Stephen W.; Schmidt, Ulrike; Treasure, Janet; Schork, Nicholas J.; Schosser, Alexandra; Slachtova, Lenka; Slof-Op’t, Margarita C. T.; van Furth, Eric F.; Tyszkiewicz-Nwafor, Marta; Slopien, Agnieszka; Soranzo, Nicole; Steen, Vidar W.; Strober, Michael; Stuber, Garret D.; Świątkowska, Beata; Tam, Friederike I.; Tortorella, Alfonso; Tozzi, Federica; Tsitsika, Artemis; Tziouvas, Konstantinos; van Elburg, Annemarie; Wade, Tracey D.; Watson, Hunna J.; Werge, Thomas; Wichmann, H-Erich; Woodside, D. Blake; Zeggini, Eleftheria; Zipfel, Stephan; Maguire, Sarah L.; Landén, Mikael; Bulik, Cynthia M.; Bergen, Sarah E.</text:p>
          </table:table-cell>
          <table:table-cell office:value-type="string" calcext:value-type="string">
            <text:p>Molecular psychiatry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Trajectories of affective disorders: neurobiological mechanisms during symptom changeVerläufe affektiver Störungen: neurobiologische Mechanismen während symptomatischer Veränderungen</text:p>
          </table:table-cell>
          <table:table-cell office:value-type="string" calcext:value-type="string">
            <text:p>Ebner-Priemer, Ulrich W.; Alferink, Judith; Bauer, Michael; Dannlowski, Udo; Falkenberg, Irina; Forstner, Andreas J.; Hahn, Tim; Junghöfer, Markus; Kircher, Tilo; Klotz, Luisa; Martini, Julia; Mennigen, Eva; Nenadić, Igor; Pariante, Carmine; Pfennig, Andrea; Ziller, Michael; Meinert, Susanne</text:p>
          </table:table-cell>
          <table:table-cell office:value-type="string" calcext:value-type="string">
            <text:p>Der Nervenarzt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DNA methylation signatures associated with bipolar disorder in peripheral blood improve prediction models</text:p>
          </table:table-cell>
          <table:table-cell office:value-type="string" calcext:value-type="string">
            <text:p>Tesfaye, Markos; Stavrum, Anne-Kristin; Höffler, Kira D.; O'Connell, Kevin S.; David, Friederike S.; Garrett, Melanie E.; Hesam-Shariati, Sonia; Overs, Bronwyn J.; Pisanu, Claudia; Spano, Luana; Watkeys, Oliver J.; Weihs, Antoine; Ardau, Rafaella; Ashley-Koch, Allison E.; Athanasiu, Lavinia; Beckham, Jean C.; Bourassa, Kyle J.; Chillotti, Caterina; Djurovic, Srdjan; Drange, Ole K.; Frank, Josef; Khayachi, Anouar; Kimbrel, Nathan A.; Martorell, Lourdes; Meinert, Susanne; Melle, Ingrid; Morken, Gunnar; Paribello, Pasquale; Pinna, Marco; Roberts, Gloria; Rouleau, Guy; Schofield, Peter R.; Sepúlveda, Esteban; Severino, Giovanni; Steen, Vidar M.; Stein, Frederike; Streit, Fabian; Beckham, Jean; Calhoun, Patrick; Dedert, Eric; Elbogen, Eric; Robin, Hurley; Kilts, Jason; Kimbrel, Nathan; Kirby, Angela; Magnante, Anna; Martindale, Sarah; Marx, Christine; McDonald, Scott; Moore, Scott; O'Connor, Victoria; Morey, Rajendra; Naylor, Jennifer; Rowland, Jared; Shura, Robert; Swinkels, Cindy; Wagner, Ryan; Lagerberg, Trine Vik; Alda, Martin; Dannlowski, Udo; Forstner, Andreas J.; Fullerton, Janice M.; Grabe, Hans J.; Green, Melissa J.; Kircher, Tilo; Labad, Javier; Manchia, Mirko; Mitchell, Philip B.; Soares, Jair C.; Squassina, Alessio; Teumer, Alexander; Tondo, Leonardo; Vilella, Elisabet; Andreassen, Ole A.; Chaumette, Boris; Fries, Gabriel R.; Le Hellard, Stephanie</text:p>
          </table:table-cell>
          <table:table-cell office:value-type="string" calcext:value-type="string">
            <text:p>EBioMedicine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Inter-individual variability of neurotransmitter receptor and transporter density in the human brain</text:p>
          </table:table-cell>
          <table:table-cell office:value-type="string" calcext:value-type="string">
            <text:p>Hansen, Justine Y.; Tuisku, Jouni; Johansson, Jarkko; Chang, Zeyu; McGinnity, Colm J.; Beliveau, Vincent; Guimond, Synthia; Ganz, Melanie; Nørgaard, Martin; Galovic, Marian; Bezgin, Gleb; Cox, Sylvia M. L.; Hietala, Jarmo; Leyton, Marco; Kobayashi, Eliane; Rosa-Neto, Pedro; Funck, Thomas; Palomero-Gallagher, Nicola; Knudsen, Gitte M.; Marsden, Paul; Hammers, Alexander; Nummenmaa, Lauri; Tuominen, Lauri; Misic, Bratislav</text:p>
          </table:table-cell>
          <table:table-cell office:value-type="string" calcext:value-type="string">
            <text:p>Brain structure &amp; function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Patient-reported, psychosocial and health economic outcomes in mild to moderate Friedreich's ataxia: baseline results of the PROFA study</text:p>
          </table:table-cell>
          <table:table-cell office:value-type="string" calcext:value-type="string">
            <text:p>Grobe-Einsler, Marcus; Borel, Stéphanie; Buchholz, Maresa; Sayah, Sabrina; Hilab, Rania; Pierron, Lucie; Iskandar, Audrey; Humphries, Brittany; Ewenczyk, Claire; Heinzmann, Anna; Atencio, Mariana; Feldmann, Katrin; Maas, Vivian; Faber, Jennifer; Boesch, Sylvia; Indelicato, Elisabetta; Reetz, Kathrin; Schulz, Jörg B.; Bischoff, Almut T.; Klopstock, Thomas; Schöls, Ludger; Minnerop, Martina; Timmann, Dagmar; Davies, Elin H.; Klockgether, Thomas; Durr, Alexandra; Xie, Feng; Michalowsky, Bernhard</text:p>
          </table:table-cell>
          <table:table-cell office:value-type="string" calcext:value-type="string">
            <text:p>The lancet / Regional health. Europe</text:p>
          </table:table-cell>
          <table:table-cell office:value-type="string" calcext:value-type="string">
            <text:p>5251</text:p>
          </table:table-cell>
          <table:table-cell office:value-type="string" calcext:value-type="string">
            <text:p>INM-11</text:p>
          </table:table-cell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Socioeconomic Differences in Cognitive Ability Across Childhood and Adolescence: An Investigation of Genetic, Individual, and Environmental Factors</text:p>
          </table:table-cell>
          <table:table-cell office:value-type="string" calcext:value-type="string">
            <text:p>Paulus, Lena; Dißelkamp, Charlotte K. L.; Forstner, Andreas J.; Spinath, Frank M.</text:p>
          </table:table-cell>
          <table:table-cell office:value-type="string" calcext:value-type="string">
            <text:p>Journal of Intelligence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Alcohol impacts an fMRI marker of neural inhibition in humans and rodents</text:p>
          </table:table-cell>
          <table:table-cell office:value-type="string" calcext:value-type="string">
            <text:p>Nishio, Monami; Wang, Xinyi; Cornblath, Eli J.; Lee, Sung-Ho; Shih, Yen-Yu Ian; Palomero-Gallagher, Nicola; Arcaro, Michael J.; Lydon-Staley, David M.; Mackey, Allyson P.</text:p>
          </table:table-cell>
          <table:table-cell office:value-type="string" calcext:value-type="string">
            <text:p>NeuroImage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Effect of a polygenic risk score in patients with late-onset, early-onset, familial, or hereditary colorectal cancer</text:p>
          </table:table-cell>
          <table:table-cell office:value-type="string" calcext:value-type="string">
            <text:p>Klinkhammer, Hannah; Spier, Isabel; Perne, Claudia; Hoffmann, Per; Büttner, Reinhard; Schröck, Evelin; Redler, Silke; Jahn, Arne; Franke, Marcus; Möslein, Gabriela; Kloor, Matthias; Schmidt, Börge; Vangala, Deepak; Nguyen, Huu Phuc; Forstner, Andreas J; Steinke-Lange, Verena; Holinski-Feder, Elke; Hüneburg, Robert; Maj, Carlo; Engel, Christoph; Mayr, Andreas; Aretz, Stefan</text:p>
          </table:table-cell>
          <table:table-cell office:value-type="string" calcext:value-type="string">
            <text:p>JNCI cancer spectrum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PRECISION study: impact of personalised cardiac anaesthesia and cerebral autoregulation on neurological outcomes in patients undergoing cardiac surgery – protocol for an international, multicentre, prospective cohort study</text:p>
          </table:table-cell>
          <table:table-cell office:value-type="string" calcext:value-type="string">
            <text:p>Gomes, Nuno V; Edgar-Whelan, Harry; Beqiri, Erta; Young, Jim; Schindler, Christian; Gregor, Michael; Erb, Joachim M; Siegemund, Martin; Kuhle, Jens; Maleska Maceski, Aleksandra; Needham, Edward; Cichon, Sven; Burger, Bettina; Monsch, Andreas U; Hasemann, Wolfgang; Wüest, Alexandra; Fassl, Jens; Kaiser, Heiko A; Hight, Darren; Levis, Anja; Günsch, Dominik; Menon, David K; Czosnyka, Marek; Smielewski, Peter; Klein, Andrew A; Dell-Kuster, Salome; Steiner, Luzius A</text:p>
          </table:table-cell>
          <table:table-cell office:value-type="string" calcext:value-type="string">
            <text:p>BMJ open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Association between polygenic risk for Major Depression and brain structure in a mega-analysis of 50,975 participants across 11 studies</text:p>
          </table:table-cell>
          <table:table-cell office:value-type="string" calcext:value-type="string">
            <text:p>Shen, Xueyi; Toenders, Yara J.; Han, Laura K. M.; Weihs, Antoine; Alexander, Nina; Andlauer, Till F. M.; Brosch, Katharina; Forstner, Andreas J.; Grotegerd, Dominik; Hahn, Tim; Hermesdorf, Marco; Hosten, Norbert; Jamalabadi, Hamidreza; Meinert, Susanne; Milaneschi, Yuri; Sämann, Philipp G.; Stein, Frederike; Stolicyn, Aleks; Teutenberg, Lea; Thng, Gladi; Adams, Mark J.; Thomas-Odenthal, Florian; Usemann, Paula; Völker, Uwe; Wittfeld, Katharina; Herrera-Rivero, Marisol; Jiang, Yunxuan; Tian, Chao; Groenewold, Nynke A.; Koopowitz, Sheri-Michelle; Strike, Lachlan T.; Dannlowski, Udo; Jansen, Andreas; Kircher, Tilo; Nenadić, Igor; Sim, Kang; Straube, Benjamin; Völzke, Henry; Stein, Dan J.; Medland, Sarah E.; Berger, Klaus; Grabe, Hans J.; Krug, Axel; McMahon, Katie L.; de Zubicaray, Greig; Pozzi, Elena; Veltman, Dick J.; Thomopoulos, Sophia I.; Jahanshad, Neda; Thompson, Paul M.; Schmaal, Lianne; McIntosh, Andrew M.; Whalley, Heather C.; de Zubicaray, Greig</text:p>
          </table:table-cell>
          <table:table-cell office:value-type="string" calcext:value-type="string">
            <text:p>Molecular psychiatry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Mapping the genetic landscape across 14 psychiatric disorders</text:p>
          </table:table-cell>
          <table:table-cell office:value-type="string" calcext:value-type="string">
            <text:p>Grotzinger, Andrew D.; Werme, Josefin; Peyrot, Wouter J.; Frei, Oleksandr; de Leeuw, Christiaan; Bicks, Lucy K.; Guo, Qiuyu; Margolis, Michael P.; Coombes, Brandon J.; Batzler, Anthony; Pazdernik, Vanessa; Biernacka, Joanna M.; Andreassen, Ole A.; Anttila, Verneri; Børglum, Anders D.; Breen, Gerome; Cai, Na; Demontis, Ditte; Edenberg, Howard J.; Faraone, Stephen V.; Franke, Barbara; Gandal, Michael J.; Gelernter, Joel; Hatoum, Alexander S.; Hettema, John M.; Johnson, Emma C.; Jonas, Katherine G.; Knowles, James A.; Koenen, Karestan C.; Maihofer, Adam X.; Mallard, Travis T.; Mattheisen, Manuel; Mitchell, Karen S.; Neale, Benjamin M.; Nievergelt, Caroline M.; Nurnberger, John I.; O’Connell, Kevin S.; Peterson, Roseann E.; Robinson, Elise B.; Sanchez-Roige, Sandra S.; Santangelo, Susan L.; Scharf, Jeremiah M.; Stefansson, Hreinn; Stefansson, Kari; Stein, Murray B.; Strom, Nora I.; Thornton, Laura M.; Tucker-Drob, Elliot M.; Verhulst, Brad; Waldman, Irwin D.; Walters, G. Bragi; Wray, Naomi R.; Yu, Dongmei; Adkins, Daniel E.; Alpers, Georg W.; Ask, Helga; Belangero, Sintia I.; Bjerkeset, Ottar; Børte, Sigrid; Brown, Sandra A.; Castelao, Enrique; Coon, Hilary; Copeland, William E.; Corfield, Elizabeth C.; Czamara, Darina; Deckert, Jürgen; Docherty, Anna R.; Domschke, Katharina; Drange, Ole Kristian; Eley, Thalia C.; Erhardt-Lehmann, Angelika; Forstner, Andreas J.; Garcia-Argibay, Miguel; Gordon, Scott D.; Hickie, Ian B.; Hovatta, Iiris; Iveson, Matthew H.; Kennedy, James L.; Larsson, Henrik; Levey, Daniel F.; Lochner, Christine; Lupton, Michelle K.; Maes, Hermine HM; Maron, Eduard; Martin, Nicholas G.; Meier, Sandra M.; Melzig, Christiane A.; Mitchell, Brittany L.; Palviainen, Teemu; Pistis, Giorgio; Preisig, Martin; Schmidt, Börge; Schumacher, Johannes; Shabalin, Andrey A.; Skogholt, Anne Heidi; Stein, Dan J.; Stordal, Eystein; Ströhle, Andreas; Tasanko, Elisa; Thomas, Laurent; Tiemeier, Henning; Weber, Heike; Winsvold, Bendik S.; Zai, Clement C.; Zai, Gwyneth; Zwart, John-Anker; Alemany, Silvia; Bau, Claiton HD; Boomsma, Dorret I.; Bosch, Rosa; Brikell, Isabell; Burton, Christie L.; Casas, Miquel; Cormand, Bru; Crosbie, Jennifer; Doyle, Alysa E.; Elia, Josephine; Glessner, Joseph T.; Grevet, Eugenio H.; Haavik, Jan; Havdahl, Alexandra; Hawi, Ziarih; Hinney, Anke; Howrigan, Daniel P.; Klein, Marieke; Kranzler, Henry R.; Kuntsi, Jonna; Langley, Kate; Lesch, Klaus-Peter; Liao, Calwing; Loo, Sandra K.; McGough, James J.; Medland, Sarah E.; Mota, Nina R.; O’Donovan, Michael C.; Posthuma, Danielle; Ramos-Quiroga, Josep Antoni; Reif, Andreas; Ribasés, Marta; Rovaris, Diego L.; Schachar, Russell J.; Scherer, Stephen W.; Shi, Yingjie; Artigas, María Soler; Sonuga-Barke, Edmund JS; Steinhausen, Hans-Christoph; van Elst, Ludger Tebartz; Tesli, Martin; Walters, Raymond K.; Witt, Stephanie H.; Zhang-James, Yanli; Cook, Edwin H.; Grove, Jakob; Kuo, Susan S.; Piven, Joseph; Sanders, Stephan J.; Uddin, Mohammed; Vorstman, Jacob AS; Warrier, Varun; Weiss, Lauren A.; Alda, Martin; Alfredsson, Lars; Andlauer, Till F. M.; Bass, Nicholas; Batzler, Anthony J.; Baune, Bernhard T.; Beins, Eva C.; Bigdeli, Tim B.; Cichon, Sven; Coleman, Jonathan RI; Cuellar-Barboza, Alfredo B.; Dannlowski, Udo; David, Friederike S.; Frank, Josef; Fullerton, Janice M.; Goes, Fernando S.; Grigoroiu-Serbanescu, Maria; Hoffmann, Per; Kalman, Janos L.; Krebs, Kristi; Landén, Mikael; Lewis, Cathryn M.; Li, Qingqin S.; Lind, Penelope A.; Luykx, Jurjen J.; Manchia, Mirko; Mattingsdal, Morten; McIntosh, Andrew M.; McQuillin, Andrew; Meloni, Anna; Milani, Lili; Mitchell, Philip B.; Morris, Derek W.; Mullins, Niamh; Myung, Woojae; Nurnberger, John I.; Ophoff, Roel A.; Owen, Michael J.; Patrinos, George P.; Pisanu, Claudia; Prisciandaro, James J.; Reininghaus, Eva Z.; Rice, John P.; Rietschel, Marcella; Schulte, Eva C.; Serretti, Alessandro; Sirignano, Lea; Squassina, Alessio; Streit, Fabian; Strohmaier, Jana; van der Veen, Tracey; Vawter, Marquis P.; Vincent, John B.; Zandi, Peter P.; Zillich, Lea; Adan, Roger A.; Birgegård, Andreas; Bulik, Cynthia M.; Dina, Christian; Dmitrzak-Weglarz, Monika; Docampo, Elisa; Egberts, Karin M.; Fernandez-Aranda, Fernando; Giel, Katrin E.; Gorwood, Philip; Hübel, Christopher; Hudson, James I.; Jimenez-Murcia, Susana; Jordan, Jennifer; Kalsi, Gursharan K.; Kaprio, Jaakko; Karhunen, Leila; Kas, Martien J. H.; Kennedy, Martin A.; Larsen, Janne T.; Lilenfeld, Lisa R.; Monteleone, Alessio Maria; Munn-Chernoff, Melissa A.; Nacmias, Benedetta; Petersen, Liselotte V.; Pinto, Dalila; Raevuori, Anu; Ramoz, Nicolas; Ricca, Valdo; Roberts, Marion E.; Rybakowski, Filip; Schmidt, Ulrike H.; Schosser, Alexandra; Sorbi, Sandro; Strober, Michael A.; Watson, Hunna J.; Zipfel, Stephan; Adams, Mark J.; Benros, Michael E.; Bressan, Rodrigo A.; Byrne, Enda M.; Carvalho, Carolina M.; Chaumette, Boris; Colodro-Conde, Lucia; Derks, Eske M.; Dunn, Erin C.; Fabbri, Chiara; Fanelli, Giuseppe; Foo, Jerome C.; Gadelha, Ary; Gerring, Zachary F.; Grabe, Hans J.; Heath, Andrew C.; Lehto, Kelli; Levinson, Douglas F.; Lewis, Glyn; Ota, Vanessa K.; Pan, Pedro M.; Paschou, Peristera; Potash, James B.; Riley, Brien P.; Salum, Giovanni A.; Santoro, Marcos L.; Thorp, Jackson G.; Van der Auwera, Sandra; Webb, Bradley T.; Baker, Timothy B.; Dick, Danielle M.; Drichel, Dmitriy; Farrer, Lindsay A.; Gaddis, Nathan C.; Hancock, Dana B.; Hokanson, John E.; Hottenga, Jouke-Jan; Johnson, Eric O.; Madden, Pamela A.; Marazita, Mary L.; Marks, Jesse A.; McNeil, Daniel W.; Nothnagel, Michael; Quach, Bryan C.; Saccone, Nancy L.; Sey, Nancy YA; Sherva, Richard; Vrieze, Scott; Waldrop, Alex; Winterer, Georg; Young, Kendra; Zellers, Stephanie; Barr, Cathy L.; Barta, Csaba; Bey, Katharina; Bienvenu, Oscar J.; Boberg, Julia; Bybjerg-Grauholm, Jonas; Camarena, Adrian; Camarena, Beatriz; Cath, Danielle C.; Crowley, James J.; Dietrich, Andrea; Falkai, Peter; Fernandez, Thomas V.; Geller, Daniel A.; Grados, Marco A.; Greenberg, Erica L.; Grünblatt, Edna; Hagen, Kristen; Hanna, Gregory L.; Hansen, Bjarne; Heiman, Gary A.; Hoekstra, Pieter J.; Hougaard, David M.; Kathmann, Norbert; Klawohn, Julia; Kvale, Gerd; Lanzagorta, Nuria; Le Hellard, Stephanie; Macciardi, Fabio; Maher, Brion S.; Malaty, Irene A.; Mataix-Cols, David; Mathews, Carol A.; McLaughlin, Nicole CR; Miguel, Euripedes C.; Müller-Vahl, Kirsten R.; Nicolini, Humberto; Nurmi, Erika L.; Okun, Michael S.; Rabionet, Raquel; Ramirez, Alfredo; Rizzo, Renata; Rodriguez-Fontenla, Cristina; Sandor, Paul; de Schipper, Elles; Singer, Harvey S.; Storch, Eric A.; Veenstra-VanderWeele, Jeremy; Wagner, Michael; Walker, Christopher P.; Andersen, Søren B.; Bierut, Laura J.; Chen, Chia-Yen; Daskalakis, Nikolaos P.; Disner, Seth G.; Docherty, Anna R.; Feeny, Norah C.; Grasser, Lana R.; Haas, Magali; Harrington, Kelly M.; Hesselbrock, Victor M.; Ibrahim, Mohammed H.; Katrinli, Seyma; Kimbrel, Nathan A.; Maples-Keller, Jessica L.; Meyers, Jacquelyn L.; Montalvo-Ortiz, Janitza L.; Morris, Charles P.; Pietrzak, Robert H.; Polimanti, Renato; Rosenblum, Richard J.; Rothbaum, Barbara O.; Rutten, Bart PF; Seedat, Soraya; Smith, Alicia K.; Tarter, Ralph E.; Ayub, Muhammad; Campion, Dominique; Cohen, David; Consoli, Angel; Di Forti, Marta; Eriksson, Johan G.; Fedorenko, Olga YU; Freedman, Robert; Gainetdinov, Raul R.; Giannitelli, Marianna; Giegling, Ina; Glatt, Stephen J.; Godard, Stephanie; Guillin, Olivier; Hartmann, Annette M.; Ivanova, Svetlana A.; Kibitov, Alexander O.; Konte, Bettina; Laurent-Levinson, Claudine; Levchenko, Anastasia; Murray, Robin; Nordentoft, Merete; Noto, Cristiano; Quattrone, Diego; Rujescu, Dan; Saker-Delye, Safaa; Schwab, SIbylle G.; Thibaut, Florence; Walters, James TR; Werge, Thomas; Wildenauer, Dieter B.; Agrawal, Arpana; Baranger, David AA; Boardman, Jason D.; Boden, Joseph M.; Bogdan, Ryan; Bucholz, Karhleen K.; Choi, Doo-Sup; MC Colbert, Sarah; Deak, Joseph D.; Diazgranados, Nancy; Edwards, Alexis C.; Goate, Alison M.; Goldman, David; Hack, Laura M.; Harris, Kathleen Mullan; Hartz, Sarah M.; Hayward, Caroline; Hewitt, John K.; Hopfer, Christian J.; Karpyak, Victor M.; Krauter, Kenneth S.; Krupitsky, Evgeny M.; Kuperman, Samuel; Lahti, Jari; Lahti-Pulkkinen, Marius; Lai, Dongbing; Miller, Alex P.; Palmer, Abraham A.; Palmer, Rohn H.; Pearson, John F.; Porjesz, Bernice; Preuss, Ulrich W.; Rosenblum, Daniel M.; Scherbaum, Norbert; Vanyukov, Michael; Wall, Tamara L.; Wedow, Robbee; Weiss, Stanley H.; Wetherill, Leah; Wodarz, Norbert; Zhang, Haitao; Zhao, Hongyu; Zhou, Hang; Zill, Peter; Lee, Phil H.; Kendler, Kenneth S.; Smoller, Jordan W.</text:p>
          </table:table-cell>
          <table:table-cell office:value-type="string" calcext:value-type="string">
            <text:p>Nature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Overactive EAAT1 Cl− channels impair GABAergic tonic inhibition in SLC1A3-associated episodic ataxia</text:p>
          </table:table-cell>
          <table:table-cell office:value-type="string" calcext:value-type="string">
            <text:p>Kostritskaia, Yulia; Bulla-Miely, Daniela; Engels, Miriam; Meyer, Jan; Berns, Juliane L.; Behuet, Sabrina; Bludau, Sebastian; Rose, Christine R.; Becker, Albert; Gensch, Thomas; Hedrich, Ulrike B. S.; Fahlke, Christoph; Kovermann, Peter</text:p>
          </table:table-cell>
          <table:table-cell office:value-type="string" calcext:value-type="string">
            <text:p>Acta Neuropathologica Communications</text:p>
          </table:table-cell>
          <table:table-cell office:value-type="string" calcext:value-type="string">
            <text:p>5241</text:p>
          </table:table-cell>
          <table:table-cell office:value-type="string" calcext:value-type="string">
            <text:p>IBI-1, IHRS-BioSoft</text:p>
          </table:table-cell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Genome-wide meta-analysis of quantitatively measured generalized anxiety symptoms in individuals of European ancestry</text:p>
          </table:table-cell>
          <table:table-cell office:value-type="string" calcext:value-type="string">
            <text:p>Skelton, Megan; Mitchell, Brittany L.; Assary, Elham; Li, Danyang; Morneau-Vaillancourt, Genevieve; Murphy, Alan E.; ter Kuile, Abigail R.; Wang, Rujia; Adams, Mark J.; Byrne, Enda M.; Corfield, Elizabeth C.; Grimes, Poppy Z.; Hannigan, Laurie J.; Hu, Jihua; Kõiv, Kadri; Kwong, Alex S. F.; Papiol, Sergi; Pettersen, Johanne H.; Pistis, Giorgio; Castelao, Enrique; Strom, Nora I.; van der Most, Peter J.; Bacanu, Silviu-Alin; Cheesman, Rosa; Purves, Kirstin L.; Gedik, Hüseyin; Faucon, Annika B.; Singh, Kritika; Colodro-Conde, Lucia; Krebs, Kristi; Hoffmann, Per; Herms, Stefan; Gehlen, Jan; Ripke, Stephan; Awasthi, Swapnil; Palviainen, Teemu; Tasanko, Elisa M.; Peterson, Roseann E.; Adkins, Daniel E.; Shabalin, Andrey A.; Iveson, Matthew H.; Campbell, Archie; Thomas, Laurent F.; Winsvold, Bendik S.; Drange, Ole Kristian; Børte, Sigrid; ter Kuile, Abigail R.; Nguyen, Tan-Hoang; Meier, Sandra M.; Levey, Daniel F.; Czamara, Darina; Choi, Karmel W.; Couvy-Duchesne, Baptiste; Van der Auwera, Sandra; Teumer, Alexander; Karlsson, Robert; Garcia-Argibay, Miguel; Lee, Donghyung; Bjerkeset, Ottar; Stordal, Eystein; Bäckmann, Julia; Salum, Giovanni A.; Zai, Clement C.; Kennedy, James L.; Zai, Gwyneth; Tiwari, Arun K.; Heilmann-Heimbach, Stefanie; Schmidt, Börge; Kaprio, Jaakko; Kennedy, Martin M.; Boden, Joseph; Middeldorp, Christel M.; Lopes, Fabiana L.; Akula, Nirmala; McMahon, Francis J.; Binder, Elisabeth B.; Fehm, Lydia; Ströhle, Andreas; Tiemeier, Henning; Stein, Dan J.; Whiteman, David; Olsen, Catherine; Fuller, Zachary; Wang, Xin; Lewis, Glyn; Timpson, Nicholas J.; Davis, Lea K.; Gillespie, Nathan A.; Milani, Lili; Schumacher, Johannes; Woldbye, David P.; Forstner, Andreas J.; Nöthen, Markus M.; Hovatta, Iiris; Horwood, John; Maes, Hermine H.; Zwart, John-Anker; Mors, Ole; Børglum, Anders D.; Mortensen, Preben B.; Ask, Helga; Reichborn-Kjennerud, Ted; Najman, Jackob M.; Stein, Murray B.; Gelernter, Joel; Milaneschi, Yuri; Penninx, Brenda W.; Boomsma, Dorret I.; Maron, Eduard; Rück, Christian; Kircher, Tilo T.; Melzig, Christiane A.; Alpers, Georg W.; Arolt, Volker; Smoller, Jordan W.; Luik, Annemarie I.; Grabe, Hans J.; Larsson, Henrik; Magnusson, Patrik K.; Docherty, Anna R.; Coon, Hilary; Conrad, Rupert; Mattheisen, Manuel; Hotopf, Matthew; Jones, Ian R.; Smith, Daniel J.; Young, Allan H.; Cleare, Antony J.; Davis, Katrina A. S.; Krebs, Georgina; Rimes, Katharine A.; Veale, David; Zahn, Roland; Davies, Molly R.; Kalsi, Gursharan; Bristow, Shannon; Curzons, Susannah C. B.; Rogers, Henry C.; Thompson, Katherine N.; Adey, Brett N.; Marsh, Ian; Monssen, Dina; McAtarsney-Kovacs, Monika; Curtis, Charles J.; Arora, Jahnavi; Kakar, Saakshi; Meldrum, Laura; Smith, Iona; Dowey, Le Roy; Gault, Victor; Lyall, Donald M.; Price, Ruth K.; Thomas, Keith G.; Ahmad, Zain; Davies, Helena L.; Hübel, Christopher; Lee, Sang Hyuck; Lin, Yuhao “Leo”; Maina, Jared G.; Mundy, Jessica; Palmos, Alish; Peel, Alicia J.; Rayner, Christopher; Zvrskovec, Johan; Aguirre-Gamboa, Raul; Deelen, Patrick; Franke, Lude; Kuivenhoven, Jan A.; Lopera Maya, Esteban A.; Nolte, Ilja M.; Sanna, Serena; Swertz, Morris A.; Visscher, Peter M.; Vonk, Judith M.; Wijmenga, Cisca; Bradley, John; Kingston, Nathalie; Stark, Hannah; Kanz, Carola; Moulton, Alexei; Ovington, Nigel; Lee, Jacinta; Clapham-Riley, Debbie; Mills, Katie; Wittchen, Uli; Pittig, Andre; Heinig, Ingmar; Hoyer, Jürgen; Fydrich, Thomas; Hamm, Alfons; Richter, Jan; Arolt, Volker; Kölkebeck, Katja; Schneider, Sylvia; Margraf, Jürgen; Straube, Benjamin; Rief, Winfried; Pauli, Paul; Neudeck, Peter; Andreassen, Ole A.; Erhardt-Lehmann, Angelika; Havdahl, Alexandra; Skene, Nathan; Verhulst, Brad; Weber, Heike; Armour, Chérie; Ask, Helga; Copeland, William E.; Dannlowski, Udo; Deckert, Jürgen; Domschke, Katharina; Hickie, Ian B.; Lehto, Kelli; Lonsdorf, Tina B.; Lueken, Ulrike; Lupton, Michelle K.; Medland, Sarah E.; McIntosh, Andrew M.; Oldehinkel, Albertine J.; Preisig, Martin; Reif, Andreas; Snieder, Harold; Walters, James T. R.; Wray, Naomi R.; Hartman, Catharina A.; Martin, Nicholas G.; Hettema, John M.; Breen, Gerome; Coleman, Jonathan R. I.; Eley, Thalia C.</text:p>
          </table:table-cell>
          <table:table-cell office:value-type="string" calcext:value-type="string">
            <text:p>Nature human behaviour</text:p>
          </table:table-cell>
          <table:table-cell office:value-type="string" calcext:value-type="string">
            <text:p>525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table:number-columns-repeated="3"/>
          <table:table-cell table:style-name="Default"/>
          <table:table-cell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2"/>
          <table:table-cell table:style-name="Default"/>
          <table:table-cell/>
          <table:table-cell table:style-name="Default"/>
        </table:table-row>
        <table:table-row table:style-name="ro1">
          <table:table-cell table:number-columns-repeated="3"/>
          <table:table-cell table:style-name="Default"/>
          <table:table-cell/>
          <table:table-cell table:style-name="Default"/>
        </table:table-row>
        <table:table-row table:style-name="ro1">
          <table:table-cell office:value-type="string" calcext:value-type="string">
            <text:p>Isocortex</text:p>
          </table:table-cell>
          <table:table-cell office:value-type="string" calcext:value-type="string">
            <text:p>Ling Zhao; Anika Kuckertz; Nicola Palomero-Gallagher</text:p>
          </table:table-cell>
          <table:table-cell office:value-type="string" calcext:value-type="string">
            <text:p>Elsevier eBooks</text:p>
          </table:table-cell>
          <table:table-cell table:style-name="Default"/>
          <table:table-cell/>
          <table:table-cell office:value-type="date" office:date-value="2026-08-22" calcext:value-type="date">
            <text:p>08/22/26</text:p>
          </table:table-cell>
        </table:table-row>
        <table:table-row table:style-name="ro1">
          <table:table-cell office:value-type="string" calcext:value-type="string">
            <text:p>Additional file 2 of Overactive EAAT1 Cl− channels impair GABAergic tonic inhibition in SLC1A3-associated episodic ataxia</text:p>
          </table:table-cell>
          <table:table-cell office:value-type="string" calcext:value-type="string">
            <text:p>Yulia Kostritskaia; Daniela Miely; Miriam Engels; Jan Meyer; Juliane L. Berns; Sabrina Behuet; Sebastian Bludau; Christine R. Rose; Albert J. Becker; Thomas Gensch; Ulrike B. S. Hedrich; Christoph Fahlke; Peter Kovermann</text:p>
          </table:table-cell>
          <table:table-cell office:value-type="string" calcext:value-type="string">
            <text:p>Figshare</text:p>
          </table:table-cell>
          <table:table-cell table:style-name="Default"/>
          <table:table-cell office:value-type="string" calcext:value-type="string">
            <text:p>IBI-1, I:(DE-Juel1)ICS-2-20110106</text:p>
          </table:table-cell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Additional file 2 of Overactive EAAT1 Cl− channels impair GABAergic tonic inhibition in SLC1A3-associated episodic ataxia</text:p>
          </table:table-cell>
          <table:table-cell office:value-type="string" calcext:value-type="string">
            <text:p>Yulia Kostritskaia; Daniela Miely; Miriam Engels; Jan Meyer; Juliane L. Berns; Sabrina Behuet; Sebastian Bludau; Christine R. Rose; Albert J. Becker; Thomas Gensch; Ulrike B. S. Hedrich; Christoph Fahlke; Peter Kovermann</text:p>
          </table:table-cell>
          <table:table-cell office:value-type="string" calcext:value-type="string">
            <text:p>Figshare</text:p>
          </table:table-cell>
          <table:table-cell table:style-name="Default"/>
          <table:table-cell office:value-type="string" calcext:value-type="string">
            <text:p>IBI-1, I:(DE-Juel1)ICS-2-20110106</text:p>
          </table:table-cell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Hadamard-encoded scattered light imaging for faster, signal-enhanced mapping of brain fiber orientations</text:p>
          </table:table-cell>
          <table:table-cell office:value-type="string" calcext:value-type="string">
            <text:p>Dennis Scheidt; Felix Matuschke; Katrin Amunts; Miriam Menzel; Markus Axer</text:p>
          </table:table-cell>
          <table:table-cell office:value-type="string" calcext:value-type="string">
            <text:p>Biomedical Optics Express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nvestigation of polygenic risk scores and subphenotypes in social anxiety disorder</text:p>
          </table:table-cell>
          <table:table-cell office:value-type="string" calcext:value-type="string">
            <text:p>Lisa Sindermann; Angelina Röhrig; Friederike S. David; Börge Schmidt; Katharina Domschke; Vanessa Nieratschker; Udo Dannlowski; Elisabeth J. Leehr; Eric Leibing; Markus M. Nöthen; Franziska Geiser; Johannes Schumacher; Carlo Maj; Rupert Conrad; Andreas Forstner</text:p>
          </table:table-cell>
          <table:table-cell office:value-type="string" calcext:value-type="string">
            <text:p>Translational Psychiatry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ransitional Life Events in Friedreich Ataxia: Differential Age at Onset Perspectives</text:p>
          </table:table-cell>
          <table:table-cell office:value-type="string" calcext:value-type="string">
            <text:p>Arif Iskandar; Maresa Buchholz; Dorota Sarwinska; Stéphanie Borel; A Dürr; Mariana Atencio; Claire Ewenczyk; Anna Heinzmann; Sacha Weber; Rania Hilab; F Xie; Brittany Humphries; Thomas Klockgether; Marcus Grobe-Einsler; Vivian Maas; K Feldmann; Stéphan Rouillon; Andreas Nadke; Elin Haf Davies; Martina Minnerop; Friedrich Erdlenbruch; Almut T. Bischoff; Thomas Klopstock; Zofia Fleszar; Sylvia Boesch; Elisabetta Indelicato; Jörg B. Schulz; Kathrin Reetz; Bernhard Michalowsky</text:p>
          </table:table-cell>
          <table:table-cell office:value-type="string" calcext:value-type="string">
            <text:p>The Cerebellum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Friend, Not Foe: Lowered Tissue Reactivity to Long‐Term Polyimide Implants</text:p>
          </table:table-cell>
          <table:table-cell office:value-type="string" calcext:value-type="string">
            <text:p>Corinne Orlemann; Laura De Santis; Paul Neering; Christian Boehler; Kirti Sharma; Arno Aarts; Tobias Holzhammer; Rik J. J. van Daal; Patrick Ruther; Maria Asplund; Roxana Kooijmans; Pieter R. Roelfsema</text:p>
          </table:table-cell>
          <table:table-cell office:value-type="string" calcext:value-type="string">
            <text:p>Advanced Science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tructural MRI Biomarkers of Intracranial Pressure in IIH: Linking Optic Nerve Sheath, Pituitary Morphology, and Hormonal Changes</text:p>
          </table:table-cell>
          <table:table-cell office:value-type="string" calcext:value-type="string">
            <text:p>Zeynep Bendella; Barbara Daria Wichtmann; Ralf Clauberg; Wiebke Fenske; Charlotte Fries; Monika Jeub; Martina Minnerop; Arndt-Hendrik Schievelkamp; Franziskus M. Schützeichel; Bettina Wabbels; Christina Schaub; Max Witry; Berkan Koyak; Alexander Radbruch; Jennifer Linder; Ullrich Wüllner; Christine Kindler</text:p>
          </table:table-cell>
          <table:table-cell office:value-type="string" calcext:value-type="string">
            <text:p>Clinical Neuroradiology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RI end-points for clinical trials in ataxias: recommendations from the Ataxia Global Initiative MRI Biomarkers Working Group</text:p>
          </table:table-cell>
          <table:table-cell office:value-type="string" calcext:value-type="string">
            <text:p>Gülin Öz; Sirio Cocozza; Thiago J. R. Rezende; Pierre-Gilles Henry; Jennifer Faber; Ian H. Harding; on behalf of the Ataxia Global Initiative Working Group on MRI Biomarkers; Ettore Accolla; Astrid Adarmes‐Gómez; Saud Alhusaini; Kyota Bando; Sylvia Boesch; Antoine Cossa; Andreas Deistung; Kevin D’Ostilio; Monica Ferreira; Marcondes C. Franca; Niccolò Fuin; Stefan Gazdzinski; Marina Grisoli; Morteza Heidari; Elisabetta Indelicato; James M. Joers; Kirsten Kapteijns; Kirsi M. Kinnunen; Norbert Kovács; Christophe Lenglet; Luiza Makowska; Caterina Mariotti; Cherie L. Marvel; Martina Minnerop; Fanny Mochel; Deborah Moreira Rangel; Wolfgang Nachbauer; Anna Nigri; Rui Jorge Nobre; Joan A O'Keefe; Massimo Pandolfo; Eva‐Maria Ratai; Kathrin Reetz; Marcin Rylski; Magda M. Santana; Lidia Sarro; Kąstytis Šeštakauskas; Andreas Thieme; D Timmann; Sarah H. Ying</text:p>
          </table:table-cell>
          <table:table-cell office:value-type="string" calcext:value-type="string">
            <text:p>Nature Reviews Neurology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xploring the 3D architecture of brain tissue using digital holographic microscopy</text:p>
          </table:table-cell>
          <table:table-cell office:value-type="string" calcext:value-type="string">
            <text:p>Dennis Scheidt; Alejandro V. Arzola; Luisa del Carmen García; Claudio Ramírez; Katrin Amunts; Markus Axer</text:p>
          </table:table-cell>
          <table:table-cell office:value-type="string" calcext:value-type="string">
            <text:p>Biomedical Optics Express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apping neuronal trajectories in neurodegeneration independent of sample preparation</text:p>
          </table:table-cell>
          <table:table-cell office:value-type="string" calcext:value-type="string">
            <text:p>Franca auf der Heiden; Jeffrey Nirschl; Hossein Moein Taghavi; Miriam Menzel; Michael Zeineh</text:p>
          </table:table-cell>
          <table:table-cell office:value-type="string" calcext:value-type="string">
            <text:p>Alzheimer s &amp; Dementia</text:p>
          </table:table-cell>
          <table:table-cell table:style-name="Default"/>
          <table:table-cell office:value-type="string" calcext:value-type="string">
            <text:p>VS-I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uthor Correction: Fine-mapping genomic loci refines bipolar disorder risk genes</text:p>
          </table:table-cell>
          <table:table-cell office:value-type="string" calcext:value-type="string">
            <text:p>Maria Koromina; Ashvin Ravi; Georgia Panagiotaropoulou; Brian M. Schilder; Jack Humphrey; Alice Braun; Tim B. Bigdeli; Chris Chatzinakos; Brandon J. Coombes; Jaeyoung Kim; Xiaoxi Liu; Chikashi Terao; Kevin S. O’Connell; Mark J. Adams; Rolf Adolfsson; Martin Alda; Lars Alfredsson; Till F. M. Andlauer; Ole A. Andreassen; Anastasia Antoniou; Susanne Bengesser; Joanna M. Biernacka; Michael Boehnke; Rosa Bosch; Murray J. Cairns; Vaughan J. Carr; Miguel Casas; Stanley V. Catts; Sven Cichon; Aiden Corvin; Konstantinos Dafnas; Nina Dalkner; Udo Dannlowski; Arianna Di Florio; Dimitris Dikeos; Frederike T. Fellendorf; Panagiotis Ferentinos; Andreas Forstner; Liz Forty; Mark A. Frye; Janice M. Fullerton; Micha Gawlik; Ian R. Gizer; Katherine Gordon‐Smith; Melissa J. Green; Maria Grigoroiu‐Serbânescu; José Guzmán‐Parra; Tim Hahn; Frans Henskens; Jan Hillert; Assen Jablensky; Lisa Jones; Ian Jones; Lina Jönsson; John R. Kelsoe; Tilo Kircher; George Kirov; Sarah Kittel‐Schneider; Manolis Kogevinas; Mikael Landén; Marion Leboyer; Jolanta Lissowska; Christine Löchner; Carmel Loughland; Donald J. MacIntyre; Nicholas G. Martin; Eirini Maratou; Carol A. Mathews; Fermín Mayoral; Susan L. McElroy; Nathaniel W. McGregor; Andrew M. McIntosh; Andrew McQuillin; Patricia T. Michie; Philip B. Mitchell; Paraskevi Moutsatsou; Bryan Mowry; R Myers; Igor Nenadić; Caroline M. Nievergelt; Markus M. Nöthen; John I. Nürnberger; Michael O’Donovan; Roel A. Ophoff; Christos Pantelis; Carlos N. Pato; Michele T. Pato; George P. Patrinos; Joanna Pawlak; Roy H. Perlis; Daniëlle Posthuma; Josep Antoni Ramos‐Quiroga</text:p>
          </table:table-cell>
          <table:table-cell office:value-type="string" calcext:value-type="string">
            <text:p>Nature Neuroscience</text:p>
          </table:table-cell>
          <table:table-cell table:style-name="Default"/>
          <table:table-cell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articipatory Development of a Speech-Language Telerehabilitation Intervention Combined With Home-Based Transcranial Direct Current Stimulation for Primary Progressive Aphasia: A Qualitative Study</text:p>
          </table:table-cell>
          <table:table-cell office:value-type="string" calcext:value-type="string">
            <text:p>Anna Rysop; Tanja Grewe; Caterina Breitenstein; Ferdinand Binkofski; Mandy Roheger; Nina Unger; Agnes Flöel; Marcus Meinzer</text:p>
          </table:table-cell>
          <table:table-cell office:value-type="string" calcext:value-type="string">
            <text:p>American Journal of Speech-Language Pathology</text:p>
          </table:table-cell>
          <table:table-cell table:style-name="Default"/>
          <table:table-cell office:value-type="string" calcext:value-type="string">
            <text:p>INM-4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recise MRI-histology coregistration of paraffin-embedded tissue with blockface imaging</text:p>
          </table:table-cell>
          <table:table-cell office:value-type="string" calcext:value-type="string">
            <text:p>Yixin Wang; István N. Huszár; Phillip DiGiacomo; Hossein Moein Taghavi; Lingzhi Tao; Matthew Choi; Nhu Nguyen; David B. Camarillo; Markus Axer; Wei Shao; Mirabela Rusu; Inma Cobos; Jeffrey Nirschl; Marios Georgiadis; Michael Zeineh</text:p>
          </table:table-cell>
          <table:table-cell office:value-type="string" calcext:value-type="string">
            <text:p>Imaging Neuroscience</text:p>
          </table:table-cell>
          <table:table-cell table:style-name="Default"/>
          <table:table-cell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43" meta:object-count="0"/>
    <meta:generator>LibreOffice/26.2.4.2$Linux_X86_64 LibreOffice_project/620$Build-2</meta:generator>
  </office:meta>
</office:document-meta>
</file>