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22.8335in"/>
    </style:style>
    <style:style style:name="co2" style:family="table-column">
      <style:table-column-properties fo:break-before="auto" style:column-width="3.6543in"/>
    </style:style>
    <style:style style:name="co3" style:family="table-column">
      <style:table-column-properties fo:break-before="auto" style:column-width="0.4646in"/>
    </style:style>
    <style:style style:name="co4" style:family="table-column">
      <style:table-column-properties fo:break-before="auto" style:column-width="1.6354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M-5" table:style-name="ta1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Reconsidering astatine-211 analytics: Retention effects in reversed-phase HPLC</text:p>
          </table:table-cell>
          <table:table-cell office:value-type="string" calcext:value-type="string">
            <text:p>Humpert, Swen; Mues, Lucas; Pedersen, Nadia B.; Neumaier, Felix; Herth, Matthias M.; Neumaier, Bernd</text:p>
          </table:table-cell>
          <table:table-cell office:value-type="string" calcext:value-type="string">
            <text:p>Journal of pharmaceutical and biomedical analysis</text:p>
          </table:table-cell>
          <table:table-cell table:style-name="ce1" office:value-type="string" calcext:value-type="string">
            <text:p>5253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Sleep differentially modulates synaptic vesicle protein 2A and spine density across cortical regions and development</text:p>
          </table:table-cell>
          <table:table-cell office:value-type="string" calcext:value-type="string">
            <text:p>Ma, Jing; Braun, Alexandra; Oskamp, Angela; Kricsfalussy-Hrabár, Lena; Hermes, Nadja; Djakkani, Salma; Holz, Ulrike; Jakobs, Sabine; Klein, Sabina; Stüsgen, Stefan; Krapf, Philipp; Neumaier, Bernd; Drzezga, Alexander; Beer, Simone; Bauer, Andreas; Rollenhagen, Astrid; Kampa, Björn; Elmenhorst, David</text:p>
          </table:table-cell>
          <table:table-cell office:value-type="string" calcext:value-type="string">
            <text:p>iScience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2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Sleep deprivation increases levels of the synaptic density marker SV2A in the human brain</text:p>
          </table:table-cell>
          <table:table-cell office:value-type="string" calcext:value-type="string">
            <text:p>Elmenhorst, David; Foerges, Anna L.; Gordji-Nejad, Ali; Elmenhorst, Eva-Maria; Kroll, Tina; Matusch, Andreas; Beer, Simone; Neumaier, Bernd; Krapf, Philipp; Lerche, Christoph; Drzezga, Alexander; Bauer, Andreas</text:p>
          </table:table-cell>
          <table:table-cell office:value-type="string" calcext:value-type="string">
            <text:p>PLoS biology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2, INM-4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Aryl Sulfamoyl [18F]Fluorides: Preparation via Base-Free SuFEx 18F-Fluorination and Assessment of Their Applicability as PET Tracers</text:p>
          </table:table-cell>
          <table:table-cell office:value-type="string" calcext:value-type="string">
            <text:p>Bertram, Jan; Gokhadze, Otari; Neumaier, Felix; Wang, Qinyu; Dreiling, Andreas; Vieth, Lukas; Endepols, Heike; Neumaier, Bernd; Zlatopolskiy, Boris D.</text:p>
          </table:table-cell>
          <table:table-cell office:value-type="string" calcext:value-type="string">
            <text:p>Journal of medicinal chemistry</text:p>
          </table:table-cell>
          <table:table-cell table:style-name="ce1" office:value-type="string" calcext:value-type="string">
            <text:p>5253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Updated Procedure Guideline of the German Society of Nuclear Medicine for Amyloid Brain PET Imaging 3.0</text:p>
          </table:table-cell>
          <table:table-cell office:value-type="string" calcext:value-type="string">
            <text:p>Barthel, Henryk; Brendel, Matthias; Albert, Nathalie; Boecker, Henning; Bouter, Caroline; Brumberg, Joachim; Buchert, Ralph; La Fougère, Christian; Gründer, Gerhard; Hesse, Swen; Kuwert, Torsten; Lange, Catharina; Langen, Karl J.; Lohmann, Philipp; Meyer, Philipp T.; Miederer, Isabelle; Neumaier, Bernd; Rominger, Axel; Schreckenberger, Mathias; Schulz, Jörg B.; Yakushev, Igor; Drzezga, Alexander</text:p>
          </table:table-cell>
          <table:table-cell office:value-type="string" calcext:value-type="string">
            <text:p>Nuklearmedizin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2, INM-4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Deuteron-induced reactions on natural Zr from threshold to 50 MeV: production of 86gY</text:p>
          </table:table-cell>
          <table:table-cell office:value-type="string" calcext:value-type="string">
            <text:p>Martinsen, Elise Malmer; Voyles, Andrew S.; Wei Li, Kevin Ching; Basunia, M. Shamsuzzoha; Bernstein, Lee A.; Okstad Ekeberg, Hannah Lovise; Hussain, Mazhar; Morrell, Jonathan T.; Qaim, Syed M.; Siem, Sunniva; Uddin, Md. Shuza; Zaneb, Haleema</text:p>
          </table:table-cell>
          <table:table-cell office:value-type="string" calcext:value-type="string">
            <text:p>Radiochimica acta</text:p>
          </table:table-cell>
          <table:table-cell table:style-name="ce1" office:value-type="string" calcext:value-type="string">
            <text:p>5253</text:p>
          </table:table-cell>
          <table:table-cell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German Society of Nuclear Medicine procedure guideline for brain perfusion SPECT using 99mTc-labelled radiopharmaceuticals (09/2025)</text:p>
          </table:table-cell>
          <table:table-cell office:value-type="string" calcext:value-type="string">
            <text:p>Buchert, Ralph; Meyer, Philipp T.; Albert, Nathalie L.; Barthel, Henryk; Boecker, Henning; Bouter, Caroline; Brendel, Matthias; Brumberg, Joachim; Coenen, Heinz Hubert; Drzezga, Alexander; Gründer, Gerhard; Grünwald, Frank; Hesse, Swen; Kuwert, Torsten; Fougère, Christian la; Lange, Catharina; Lohmann, Philipp; Menzel, Christian; Miederer, Isabelle; Neumaier, Bernd; Rominger, Axel; Schmitz, Christian Nikolaus; Schreckenberger, Mathias; Yakushev, Igor; Kranert, W. Tilman</text:p>
          </table:table-cell>
          <table:table-cell office:value-type="string" calcext:value-type="string">
            <text:p>Nuklearmedizin</text:p>
          </table:table-cell>
          <table:table-cell table:style-name="ce1" office:value-type="string" calcext:value-type="string">
            <text:p>5254</text:p>
          </table:table-cell>
          <table:table-cell office:value-type="string" calcext:value-type="string">
            <text:p>INM-2, INM-4</text:p>
          </table:table-cell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ross-section measurements of the natZr(α,x)93m/99Mo reactions up to 30 MeV</text:p>
          </table:table-cell>
          <table:table-cell office:value-type="string" calcext:value-type="string">
            <text:p>Andreas Dragoun; Lucas Mues; Ingo Spahn; Erik Strub; Bernd Neumaier; Johannes Ermert</text:p>
          </table:table-cell>
          <table:table-cell office:value-type="string" calcext:value-type="string">
            <text:p>Journal of Radioanalytical and Nuclear Chemistry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xcitation functions of 85 Rb( p,n ) 85m,g Sr and 87 Rb( p,n ) 87m Sr reactions from threshold to 15 MeV: possibility of production of 85 Sr at a low-energy accelerator</text:p>
          </table:table-cell>
          <table:table-cell office:value-type="string" calcext:value-type="string">
            <text:p>Md. Shuza Uddin; Md. Rakibul Hasan; Md. Mehedi Hasan; Ratan Kumar Majumder; A. Hossain; Asad Shariff; Obaidur Rahman; Ingo Spahn; Syed M. Qaim</text:p>
          </table:table-cell>
          <table:table-cell office:value-type="string" calcext:value-type="string">
            <text:p>Radiochimica Acta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IDH-genotype-linked kinase rewiring accompanies enhanced therapeutic response to dual-drug ferritin nanocages in high-grade glioma</text:p>
          </table:table-cell>
          <table:table-cell office:value-type="string" calcext:value-type="string">
            <text:p>Mara Schietinger; Sabri E. M. Sahnoun; Edda <text:s/>J. Krug; Philipp <text:s/>N. Loewe; Paolo Alimonti; Emiel P. C. van der Vorst; Najaf Mammadbayli; Agnieszka Morgenroth; Daniel Müller; Eva Miriam Buhl; Alaa A. Gad; Bernd Neumaier; Felix M. Mottaghy; Jörg B. Schulz; Katherine A. Vallis; Pardes Habib</text:p>
          </table:table-cell>
          <table:table-cell office:value-type="string" calcext:value-type="string">
            <text:p>Materials Today Bio</text:p>
          </table:table-cell>
          <table:table-cell/>
          <table:table-cell office:value-type="string" calcext:value-type="string">
            <text:p>INM-11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The environmental behavior and fate of micro 14C-polylactide in soils</text:p>
          </table:table-cell>
          <table:table-cell office:value-type="string" calcext:value-type="string">
            <text:p>Sara Adeleh; Tabea Becker; Sonja Herres‐Pawlis; Roland Bol; Birte Drewes; Thomas Pütz</text:p>
          </table:table-cell>
          <table:table-cell office:value-type="string" calcext:value-type="string">
            <text:p>Polymer Degradation and Stability</text:p>
          </table:table-cell>
          <table:table-cell/>
          <table:table-cell office:value-type="string" calcext:value-type="string">
            <text:p>IBG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uger-Emitting Radionuclides in Radiopharmaceutical Research: Decay-Associated Processes, Vector-Dependent Localization, and Translational Perspectives</text:p>
          </table:table-cell>
          <table:table-cell office:value-type="string" calcext:value-type="string">
            <text:p>Klaus Schomäcker; F. Sudbrock; Moritz Brandenstein; Baki Akgũl; Martin Hufbauer; Thomas Fischer; Sabri <text:s/>E. M. Sahnoun; Felix Dietlein; Philipp Krapf; Markus Dietlein; Alexander Drzezga</text:p>
          </table:table-cell>
          <table:table-cell office:value-type="string" calcext:value-type="string">
            <text:p>International Journal of Molecular Scien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l[18F]F-NOTA-EPep: Preparation and application for Fibrin-specific imaging</text:p>
          </table:table-cell>
          <table:table-cell office:value-type="string" calcext:value-type="string">
            <text:p>Dmitrii O. Antuganov; Patrick Holz; Q Wang; Ines Neundorf; Heike Endepols; Holger Grüll; B Zlatopolskiy; B Neumaier</text:p>
          </table:table-cell>
          <table:table-cell office:value-type="string" calcext:value-type="string">
            <text:p>Nuklearmedizin - NuclearMedicin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eclinical evaluation of the 18F-labeled xanthine 1-NBX as a potential PET tracer for cerebral A1 adenosine receptors</text:p>
          </table:table-cell>
          <table:table-cell office:value-type="string" calcext:value-type="string">
            <text:p>Franziska Wedekind; Andreas Matusch; Swen Humpert; Stefan Stüsgen; M Holschbach; Dirk Bier; D Schneider; Artur Braun; S Klein; Angela Oskamp; B Neumaier; Alexander Drzezga; Andreas Bauer</text:p>
          </table:table-cell>
          <table:table-cell office:value-type="string" calcext:value-type="string">
            <text:p>Nuklearmedizin - NuclearMedicine</text:p>
          </table:table-cell>
          <table:table-cell/>
          <table:table-cell office:value-type="string" calcext:value-type="string">
            <text:p>INM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SPO brain PET in the streptozotocin rat model of diabetes mellitus</text:p>
          </table:table-cell>
          <table:table-cell office:value-type="string" calcext:value-type="string">
            <text:p>Tina Kroll; Andreas Matusch; Klaus Schiene; Artur Braun; S Klein; Angela Oskamp; P Bloms-Funke; Philipp Krapf; B Neumaier; Andreas Bauer</text:p>
          </table:table-cell>
          <table:table-cell office:value-type="string" calcext:value-type="string">
            <text:p>Nuklearmedizin - NuclearMedicine</text:p>
          </table:table-cell>
          <table:table-cell/>
          <table:table-cell office:value-type="string" calcext:value-type="string">
            <text:p>INM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irborne Radioiodine: A Comparative View of Chemical Forms in Medicine, Nuclear Industry, and Fallout Scenarios</text:p>
          </table:table-cell>
          <table:table-cell office:value-type="string" calcext:value-type="string">
            <text:p>Klaus Schomäcker; F. Sudbrock; Thomas Fischer; Felix Dietlein; Markus Dietlein; Philipp Krapf; Alexander Drzezga</text:p>
          </table:table-cell>
          <table:table-cell office:value-type="string" calcext:value-type="string">
            <text:p>International Journal of Molecular Sciences</text:p>
          </table:table-cell>
          <table:table-cell/>
          <table:table-cell office:value-type="string" calcext:value-type="string">
            <text:p>INM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argeted nanocarriers for microglia-selective cytochalasin D delivery to modulate neuroinflammation after acute brain injuries</text:p>
          </table:table-cell>
          <table:table-cell office:value-type="string" calcext:value-type="string">
            <text:p>Sabri E. M. Sahnoun; Shaista Ilyas; Alexandru Florea; Eva Miriam Buhl; Bernd Neumaier; Sanjay Mathur; Jörg B. Schulz; Felix M. Mottaghy; Pardes Habib</text:p>
          </table:table-cell>
          <table:table-cell table:number-columns-repeated="2"/>
          <table:table-cell office:value-type="string" calcext:value-type="string">
            <text:p>INM-11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0257 Impact of Sleep Deprivation on Synaptic Density in Human Brains</text:p>
          </table:table-cell>
          <table:table-cell office:value-type="string" calcext:value-type="string">
            <text:p>David Elmenhorst; Anna Linea Foerges; Eva‐Maria Elmenhorst; Tina Kroll; Andreas Matusch; Philipp Krapf; Christoph Lerche; Alexander Drzezga; Andreas Bauer</text:p>
          </table:table-cell>
          <table:table-cell office:value-type="string" calcext:value-type="string">
            <text:p>SLEEP</text:p>
          </table:table-cell>
          <table:table-cell/>
          <table:table-cell office:value-type="string" calcext:value-type="string">
            <text:p>INM-2, INM-4, PTJ-HIG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ynthese und präklinische Evaluierung von (S)-7-[18F]F-FT-2102: Ein Kandidat für die mIDH1-selektive PET-Bildgebung</text:p>
          </table:table-cell>
          <table:table-cell office:value-type="string" calcext:value-type="string">
            <text:p>Michael Gemki; Andreas Schulze; Dirk Bier; Boris Zlatopolskiy</text:p>
          </table:table-cell>
          <table:table-cell office:value-type="string" calcext:value-type="string">
            <text:p>Nuklearmedizin - NuclearMedicin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Herstellung und in vitro Untersuchung eines radiomarkierten kovalenten FAP-Inhibitors</text:p>
          </table:table-cell>
          <table:table-cell office:value-type="string" calcext:value-type="string">
            <text:p>Dirk Bier; A. Schneider; Boris Zlatopolskiy</text:p>
          </table:table-cell>
          <table:table-cell office:value-type="string" calcext:value-type="string">
            <text:p>Nuklearmedizin - NuclearMedicin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valuation of tryptophan and tyrosine-based newly developed PET tracers in U87 glioma model</text:p>
          </table:table-cell>
          <table:table-cell office:value-type="string" calcext:value-type="string">
            <text:p>Heike Endepols; Chris Hoffmann; Dmitrii O. Antuganov; Marco Timmer; Boris Zlatopolskiy; Bernd Neumaier</text:p>
          </table:table-cell>
          <table:table-cell office:value-type="string" calcext:value-type="string">
            <text:p>Nuklearmedizin - NuclearMedicin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Herstellung trägerarmer aliphatischer [18F]Sulfamoylfluoride über den „minimalist green“ Ansatz</text:p>
          </table:table-cell>
          <table:table-cell office:value-type="string" calcext:value-type="string">
            <text:p>Boris Zlatopolskiy</text:p>
          </table:table-cell>
          <table:table-cell office:value-type="string" calcext:value-type="string">
            <text:p>Nuklearmedizin - NuclearMedicin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aco-2-Zellen als Modell für die Blut-Hirn-Schranke</text:p>
          </table:table-cell>
          <table:table-cell office:value-type="string" calcext:value-type="string">
            <text:p>A. Schneider; Dirk Bier; Andreas Schulze; Swen Humpert; Marcus Holschbach</text:p>
          </table:table-cell>
          <table:table-cell office:value-type="string" calcext:value-type="string">
            <text:p>Nuklearmedizin - NuclearMedicin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xcitation functions of &lt;mml:math xmlns:mml="http://www.w3.org/1998/Math/MathML"&gt;&lt;mml:mrow&gt;&lt;mml:mmultiscripts&gt;&lt;mml:mi&gt;Fe&lt;/mml:mi&gt;&lt;mml:mprescripts/&gt;&lt;mml:none/&gt;&lt;mml:mn&gt;54&lt;/mml:mn&gt;&lt;/mml:mmultiscripts&gt;&lt;mml:mspace width="0.16em"/&gt;&lt;mml:mrow&gt;&lt;mml:mo&gt;(&lt;/mml:mo&gt;&lt;mml:mi&gt;p&lt;/mml:mi&gt;&lt;mml:mo&gt;,&lt;/mml:mo&gt;&lt;mml:mi&gt;γ&lt;/mml:mi&gt;&lt;mml:mo&gt;)&lt;/mml:mo&gt;&lt;/mml:mrow&gt;&lt;mml:mspace width="0.16em"/&gt;&lt;mml:mmultiscripts&gt;&lt;mml:mi mathvariant="normal"&gt;Co&lt;/mml:mi&gt;&lt;mml:mprescripts/&gt;&lt;mml:none/&gt;&lt;mml:mrow&gt;&lt;mml:mn&gt;55&lt;/mml:mn&gt;&lt;/mml:mrow&gt;&lt;/mml:mmultiscripts&gt;&lt;/mml:mrow&gt;&lt;/mml:math&gt; and &lt;mml:math xmlns:mml="http://www.w3.org/1998/Math/MathML"&gt;&lt;mml:mrow&gt;&lt;mml:mmultiscripts&gt;&lt;mml:mi&gt;Fe&lt;/mml:mi&gt;&lt;mml:mprescripts/&gt;&lt;mml:none/&gt;&lt;mml:mn&gt;54&lt;/mml:mn&gt;&lt;/mml:mmultiscripts&gt;&lt;mml:mspace width="0.16em"/&gt;&lt;mml:mrow&gt;&lt;mml:mo&gt;(&lt;/mml:mo&gt;&lt;mml:mi&gt;p&lt;/mml:mi&gt;&lt;mml:mo&gt;,&lt;/mml:mo&gt;&lt;mml:mi&gt;α&lt;/mml:mi&gt;&lt;mml:mo&gt;)&lt;/mml:mo&gt;&lt;/mml:mrow&gt;&lt;mml:mspace width="0.16em"/&gt;&lt;mml:mmultiscripts&gt;&lt;mml:mi mathvariant="normal"&gt;Mn&lt;/mml:mi&gt;&lt;mml:mprescripts/&gt;&lt;mml:none/&gt;&lt;mml:mrow&gt;&lt;mml:mn&gt;51&lt;/mml:mn&gt;&lt;/mml:mrow&gt;&lt;/mml:mmultiscripts&gt;&lt;/mml:mrow&gt;&lt;/mml:math&gt; reactions up to 15 MeV</text:p>
          </table:table-cell>
          <table:table-cell office:value-type="string" calcext:value-type="string">
            <text:p>M.S. Uddin; Animesh Kumer Chakraborty; Md. Asad Shariff; Ingo Spahn; Syed M. Qaim</text:p>
          </table:table-cell>
          <table:table-cell office:value-type="string" calcext:value-type="string">
            <text:p>Physical review. C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adioiodine Exhalation Following Oral I-131 Administration in a Mouse Model</text:p>
          </table:table-cell>
          <table:table-cell office:value-type="string" calcext:value-type="string">
            <text:p>Klaus Schomäcker; Thomas Fischer; Sebastian Weber; Beate Zimmermanns; Felix Dietlein; Philipp Krapf; Markus Dietlein; Alexander Drzezga</text:p>
          </table:table-cell>
          <table:table-cell office:value-type="string" calcext:value-type="string">
            <text:p>Biomedicines</text:p>
          </table:table-cell>
          <table:table-cell/>
          <table:table-cell office:value-type="string" calcext:value-type="string">
            <text:p>INM-2</text:p>
          </table:table-cell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26" meta:object-count="0"/>
    <meta:generator>LibreOffice/26.2.4.2$Linux_X86_64 LibreOffice_project/620$Build-2</meta:generator>
  </office:meta>
</office:document-meta>
</file>