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3126in"/>
    </style:style>
    <style:style style:name="co2" style:family="table-column">
      <style:table-column-properties fo:break-before="auto" style:column-width="22.252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W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n situ electron microscopy of LaNiO3 transformation during reduction and methane dry reforming</text:p>
          </table:table-cell>
          <table:table-cell office:value-type="string" calcext:value-type="string">
            <text:p>Pengfei Cao; Christoph Malleier; Dylan Jennings; Leander Haug; Maged F. Bekheet; Joachim Mayer; Rafal Dunin-Borkowski; Simon Penner; Marc Heggen</text:p>
          </table:table-cell>
          <table:table-cell office:value-type="string" calcext:value-type="string">
            <text:p>Nature Communications</text:p>
          </table:table-cell>
          <table:table-cell/>
          <table:table-cell office:value-type="string" calcext:value-type="string">
            <text:p>ER-C-1, ER-C-2</text:p>
          </table:table-cell>
          <table:table-cell table:style-name="ce1"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Modulating nonequilibrium electron–phonon interactions and energy relaxation in MXenes by surface-anchored Mo3S7 nanoclusters</text:p>
          </table:table-cell>
          <table:table-cell office:value-type="string" calcext:value-type="string">
            <text:p>Jiaxu Zhang; Rafael Muñoz‐Mármol; Zijie Xiao; Dongqi Li; Shuai Fu; Xiaodong Li; Juliane Scheiter; Andrea Iudica; Valentino Romano; Eva A. A. Pogna; Pengfei Cao; Jingwei Du; Xingyuan Chu; Francesco Scottognella; Nicolás Pérez; Kornelius Nielsch; Giuseppe M. Paternò; Lei Gao; Mischa Bonn; Minghao Yu; Xinliang Feng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de and data for " 'X-ray Coulomb Counting' to understand electrochemical systems"</text:p>
          </table:table-cell>
          <table:table-cell office:value-type="string" calcext:value-type="string">
            <text:p>Hans-Georg Steinrück; Chuntian Cao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de and data for " 'X-ray Coulomb Counting' to understand electrochemical systems"</text:p>
          </table:table-cell>
          <table:table-cell office:value-type="string" calcext:value-type="string">
            <text:p>Hans-Georg Steinrück; Chuntian Cao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nature of dynamic local order in hybrid lead halide perovskites</text:p>
          </table:table-cell>
          <table:table-cell office:value-type="string" calcext:value-type="string">
            <text:p>Nicholas J. Weadock; Tyler C. Sterling; Julian A. Vigil; Ballal Ahammed; Matthew Krogstad; Feng Ye; David Voneshen; P. M. Gehring; Andrew M. Rappe; Hans-Georg Steinrück; Elif Ertekin; Hemamala I. Karunadasa; D. Reznik; Michael F. Toney</text:p>
          </table:table-cell>
          <table:table-cell office:value-type="string" calcext:value-type="string">
            <text:p>Structural Dynamics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9" meta:object-count="0"/>
    <meta:generator>LibreOffice/26.2.4.2$Linux_X86_64 LibreOffice_project/620$Build-2</meta:generator>
  </office:meta>
</office:document-meta>
</file>