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2.8453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3193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NW-D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The influence of GaPt droplet purification on the catalytic performance of supraparticles as supported catalytically active liquid metal solutions (SCALMS) in propane dehydrogenation</text:p>
          </table:table-cell>
          <table:table-cell office:value-type="string" calcext:value-type="string">
            <text:p>Groppe, Philipp; Zimmermann, Thomas; Madubuko, Nnamdi; Bürner, Kevin; Sheng, Yaoci; Wichmann, Christoph; Moritz, Michael S.; Czechowsky, Joachim; Müller, Valentin; Libuda, Jörg; Wasserscheid, Peter; Mandel, Karl; Daeneke, Torben; Grunwaldt, Jan-Dierk; Papp, Christian; Haumann, Marco; Retzer, Tanja; Taccardi, Nicola; Wintzheimer, Susanne</text:p>
          </table:table-cell>
          <table:table-cell office:value-type="string" calcext:value-type="string">
            <text:p>Journal of materials chemistry / A</text:p>
          </table:table-cell>
          <table:table-cell table:style-name="ce1" office:value-type="string" calcext:value-type="string">
            <text:p>1232</text:p>
          </table:table-cell>
          <table:table-cell office:value-type="string" calcext:value-type="string">
            <text:p>IET-2</text:p>
          </table:table-cell>
          <table:table-cell table:style-name="ce2" office:value-type="date" office:date-value="2026-08-28" calcext:value-type="date">
            <text:p>08/28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Storage stability in the liquid organic hydrogen carrier system benzyltoluene/perhydro benzyltoluene</text:p>
          </table:table-cell>
          <table:table-cell office:value-type="string" calcext:value-type="string">
            <text:p>Julian Henseler; Michael Geißelbrecht; N. Tippkötter; Peter Wasserscheid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ET-2, INW</text:p>
          </table:table-cell>
          <table:table-cell table:style-name="ce2"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torage stability in the liquid organic hydrogen carrier system benzyltoluene/perhydro benzyltoluene</text:p>
          </table:table-cell>
          <table:table-cell office:value-type="string" calcext:value-type="string">
            <text:p>Julian Henseler; Michael Geißelbrecht; N. Tippkötter; Peter Wasserscheid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ET-2, INW</text:p>
          </table:table-cell>
          <table:table-cell table:style-name="ce2"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4" meta:object-count="0"/>
    <meta:generator>LibreOffice/26.2.4.2$Linux_X86_64 LibreOffice_project/620$Build-2</meta:generator>
  </office:meta>
</office:document-meta>
</file>