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0.0102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5134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528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T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valuation of GPR Waveforms for a Custom RFSoM-based Tomography System</text:p>
          </table:table-cell>
          <table:table-cell office:value-type="string" calcext:value-type="string">
            <text:p>Chkhetia, Rati; Mester, Achim; Bachner, Mathias; Zimmermann, Egon; Metreveli, Zaza; Natour, Ghaleb</text:p>
          </table:table-cell>
          <table:table-cell office:value-type="string" calcext:value-type="string">
            <text:p>Applied Science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Manufacturing &amp; welding feasibility study of the high brilliance neutron source tantalum Target</text:p>
          </table:table-cell>
          <table:table-cell office:value-type="string" calcext:value-type="string">
            <text:p>Bessler, Y.; Behr, W.; Rath, S.; Wolters, J.; Baggemann, J.; Ding, Q.; Zakalek, P.; Natour, G.</text:p>
          </table:table-cell>
          <table:table-cell office:value-type="string" calcext:value-type="string">
            <text:p>Nuclear instruments &amp; methods in physics research / Section A</text:p>
          </table:table-cell>
          <table:table-cell table:style-name="ce1" office:value-type="string" calcext:value-type="string">
            <text:p>631</text:p>
          </table:table-cell>
          <table:table-cell/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Electrophoretic Deposition of Protective Spinel Coatings for Solid Oxide Cell Interconnects – Towards Stack Integration</text:p>
          </table:table-cell>
          <table:table-cell office:value-type="string" calcext:value-type="string">
            <text:p>Hilger, Martin; Krogsgaard, Thorbjørn; Groß-Barsnick, Sonja-Michaela; Sebold, Doris; Shrikanth, S.; Froitzheim, Jan; Lenser, Christian; Menzler, Norbert H.</text:p>
          </table:table-cell>
          <table:table-cell office:value-type="string" calcext:value-type="string">
            <text:p>Journal of the Electrochemical Society</text:p>
          </table:table-cell>
          <table:table-cell table:style-name="ce1" office:value-type="string" calcext:value-type="string">
            <text:p>1231</text:p>
          </table:table-cell>
          <table:table-cell office:value-type="string" calcext:value-type="string">
            <text:p>IMD-2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Innovative glass sealants for the integration of protonic ceramic electrolysis cells</text:p>
          </table:table-cell>
          <table:table-cell office:value-type="string" calcext:value-type="string">
            <text:p>Da Prato, Francesco; Groß-Barsnick, Sonja-Michaela; Anelli, Simone; Deibert, Wendelin; Meulenberg, Wilhelm Albert; Ricote, Sandrine; Santarelli, Massimo; Smeacetto, Federico</text:p>
          </table:table-cell>
          <table:table-cell office:value-type="string" calcext:value-type="string">
            <text:p>Journal of power sources</text:p>
          </table:table-cell>
          <table:table-cell table:style-name="ce1" office:value-type="string" calcext:value-type="string">
            <text:p>1232</text:p>
          </table:table-cell>
          <table:table-cell office:value-type="string" calcext:value-type="string">
            <text:p>IMD-2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Preservation of &lt;sup&gt;3&lt;/sup&gt; He ion polarization after laser-driven acceleration in plasma</text:p>
          </table:table-cell>
          <table:table-cell office:value-type="string" calcext:value-type="string">
            <text:p>Chuan Zheng; Pavel Fedorets; Zahra Chitgar; Ralf W. Engels; Ilhan Engin; Paul Gibbon; H. Glückler; Chrysovalantis Kannis; A. Pukhov; Lars Reichwein; Norbert Schnitzler; Helmut Soltner; B. Zielbauer; Markus Büscher</text:p>
          </table:table-cell>
          <table:table-cell office:value-type="string" calcext:value-type="string">
            <text:p>High Power Laser Science and Engineering</text:p>
          </table:table-cell>
          <table:table-cell/>
          <table:table-cell office:value-type="string" calcext:value-type="string">
            <text:p>AS, IKP-2, JSC, PGI-6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Hydro-chemical variations of spring water quality in Matwi catchment – Salfeet / Palestine</text:p>
          </table:table-cell>
          <table:table-cell office:value-type="string" calcext:value-type="string">
            <text:p>Marwan Ghanem; Wasim Ahmad; Holger Schüttrumpf; Rawan Mlih; Ghaleb Natour</text:p>
          </table:table-cell>
          <table:table-cell office:value-type="string" calcext:value-type="string">
            <text:p>Arabian Journal of Geosciences</text:p>
          </table:table-cell>
          <table:table-cell table:number-columns-repeated="2"/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Enabling ultra-high dose rate radiotherapy through hybrid lightweight rotary anode design</text:p>
          </table:table-cell>
          <table:table-cell office:value-type="string" calcext:value-type="string">
            <text:p>Wilfried Behr; Dirk Federmann; Sonja-Michaela Gross-Barsnick; Thomas Koppitz; Andre Janes; Anne Vollmers; Torsten Ortmanns; Debora Wanhoff; Thomas Töpfer; Guido Offermanns; Michael Butzek; Ghaleb Natour; Anton Dimroth</text:p>
          </table:table-cell>
          <table:table-cell office:value-type="string" calcext:value-type="string">
            <text:p>Materials &amp; Desig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maging Performance Evaluation of a Human 7T BrainPET insert</text:p>
          </table:table-cell>
          <table:table-cell office:value-type="string" calcext:value-type="string">
            <text:p>Christoph Lerche; Debora Niekaemper; J Scheins; Lutz Tellmann; C Regio Brambilla; C-H Choi; E Farrher; Jörg Felder; S Krause; Nicole Burda; L Kliebe; David Arutinov; Roger Heil; Stefan van Waasen; W. Silex; Dirk Grunwald; Manfred Lennartz; T Meurer; Ghaleb Natour; B Weissler; D Schug; F Müller; Eike Gegenmantel; Harald Radermacher; O Mülhens; M Lang; Pierre Gebhardt; J-L Lefaucheur; Z Chen; G Egan; V Schulz; N J Shah</text:p>
          </table:table-cell>
          <table:table-cell office:value-type="string" calcext:value-type="string">
            <text:p>Nuklearmedizin - NuclearMedicine</text:p>
          </table:table-cell>
          <table:table-cell/>
          <table:table-cell office:value-type="string" calcext:value-type="string">
            <text:p>INM-4, PGI-4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rtho-parahydrogen composition: Experimental comparison between Raman spectroscopy and speed of sound measurements</text:p>
          </table:table-cell>
          <table:table-cell office:value-type="string" calcext:value-type="string">
            <text:p>Sebastian Eisenhut; Fabian Luther; Max Hannot; Yannick Bessler; Christiane Thomas; Markus Richter; Christoph Haberstroh</text:p>
          </table:table-cell>
          <table:table-cell office:value-type="string" calcext:value-type="string">
            <text:p>International Journal of Hydrogen Ener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ptimally controlled NMR in electrochemistry: Larmor and nutation frequency selective spin excitation for locally selective NMR experiments</text:p>
          </table:table-cell>
          <table:table-cell office:value-type="string" calcext:value-type="string">
            <text:p>Armin Römer; Michael Schatz; Matthias Streun; Sven Jovanovic; Rüdiger-A. Eichel</text:p>
          </table:table-cell>
          <table:table-cell table:number-columns-repeated="2"/>
          <table:table-cell office:value-type="string" calcext:value-type="string">
            <text:p>IET-1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erformance of prototypes with different reflector materials for the SHiP liquid scintillator surrounding background tagger</text:p>
          </table:table-cell>
          <table:table-cell office:value-type="string" calcext:value-type="string">
            <text:p>A. Brignoli; P. Deucher; C. Eckardt; H. Fischer; A. Hollnagel; H. Lacker; F. Lyons; T. Molzberger; A. Reghunath; Theodore J. Rock; Michael Schaaf; M. Schümann; James Maitland Webb; M. Wurm</text:p>
          </table:table-cell>
          <table:table-cell office:value-type="string" calcext:value-type="string">
            <text:p>Journal of Instrumentation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HESEB Soft X-ray Beamline ID11-L at SESAME: Performance and First User Experiments</text:p>
          </table:table-cell>
          <table:table-cell office:value-type="string" calcext:value-type="string">
            <text:p>Mohammad Al Najdawi; Mustafa Alzu’bi; W. Drube; W. Eberhardt; Frank Esser; R. Follath; Mustafa Fatih Genişel; Birgit Kanngießer; Zeynep Reyhan Öztürk; M. Scheer; Frank Siewert; Helmut Soltner</text:p>
          </table:table-cell>
          <table:table-cell office:value-type="string" calcext:value-type="string">
            <text:p>Journal of Physics Conference Serie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Conceptual design of a high intensity liquid ortho-deuterium moderator for the European Spallation Source</text:p>
          </table:table-cell>
          <table:table-cell office:value-type="string" calcext:value-type="string">
            <text:p>Yannick Bessler; Eberhard Rosenthal; Ghaleb Natour</text:p>
          </table:table-cell>
          <table:table-cell office:value-type="string" calcext:value-type="string">
            <text:p>IOP Conference Series Materials Science and Engineering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Commissioning, Characterization, and First High-Dose-Rate Irradiations at a Compact X-Ray Tube for Microbeam and Minibeam Radiation Therapy</text:p>
          </table:table-cell>
          <table:table-cell office:value-type="string" calcext:value-type="string">
            <text:p>Christian Petrich; Johanna Winter; Anton Dimroth; Stephanie E. Combs; Franz Schilling; Ghaleb Natour; Kurt Aulenbacher; Thomas E. Schmid; Jan J. Wilkens; Stefan Bartzsch</text:p>
          </table:table-cell>
          <table:table-cell office:value-type="string" calcext:value-type="string">
            <text:p>International Journal of Radiation Oncology*Biology*Physic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Mission concept and implementation status for the detection of gravity waves in the upper atmosphere</text:p>
          </table:table-cell>
          <table:table-cell office:value-type="string" calcext:value-type="string">
            <text:p>Martin Kaufmann; Manfred Ern; Peter Preusse; Qiuyu Chen; Lukas Krasauskas; Tom Neubert; Martin Riese</text:p>
          </table:table-cell>
          <table:table-cell table:number-columns-repeated="2"/>
          <table:table-cell office:value-type="string" calcext:value-type="string">
            <text:p>ICE-4, IEK-7</text:p>
          </table:table-cell>
          <table:table-cell office:value-type="date" office:date-value="2026-02-21" calcext:value-type="date">
            <text:p>02/21/26</text:p>
          </table:table-cell>
        </table:table-row>
        <table:table-row table:style-name="ro1">
          <table:table-cell office:value-type="string" calcext:value-type="string">
            <text:p>Design and Validation Strategy for an X-Ray Target Subject to Ultra High Heat Flux Loading</text:p>
          </table:table-cell>
          <table:table-cell office:value-type="string" calcext:value-type="string">
            <text:p>Johanna Winter; Anton Dimroth; Stefan Bartzsch; Kim Melanie Kraus; Markus Zimmermann</text:p>
          </table:table-cell>
          <table:table-cell office:value-type="string" calcext:value-type="string">
            <text:p>Journal of Thermal Science and Engineering Application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0" meta:object-count="0"/>
    <meta:generator>LibreOffice/26.2.4.2$Linux_X86_64 LibreOffice_project/620$Build-2</meta:generator>
  </office:meta>
</office:document-meta>
</file>