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2882in"/>
    </style:style>
    <style:style style:name="co2" style:family="table-column">
      <style:table-column-properties fo:break-before="auto" style:column-width="18.139in"/>
    </style:style>
    <style:style style:name="co3" style:family="table-column">
      <style:table-column-properties fo:break-before="auto" style:column-width="4.5134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4.2874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CNS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Topotactic Phase Transition in Epitaxial La 0.7 Sr 0.3 MnO 3‐δ Films Induced by Oxygen Getter Assisted Thermal Annealing</text:p>
          </table:table-cell>
          <table:table-cell office:value-type="string" calcext:value-type="string">
            <text:p>Yin, Chenyang; Cao, Lei; Bai, Xue; He, Suqin; Zhang, Hengbo; Duchoň, Tomáš; Gunkel, Felix; Zhou, Yunxia; Wang, Mao; Kaus, Anton; Jo, Janghyun; Dunin-Borkowski, Rafal E.; Zhou, Shengqiang; Brückel, Thomas; Petracic, Oleg</text:p>
          </table:table-cell>
          <table:table-cell office:value-type="string" calcext:value-type="string">
            <text:p>Small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ER-C-1, PGI-7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achine learning for neutron source distributions</text:p>
          </table:table-cell>
          <table:table-cell office:value-type="string" calcext:value-type="string">
            <text:p>Ignacio Robledo, José; Schmidt, Norberto; Lieutenant, Klaus; Li, Jingjing; Kesselheim, Stefan; Zakalek, Paul</text:p>
          </table:table-cell>
          <table:table-cell office:value-type="string" calcext:value-type="string">
            <text:p>Machine learning: science and technolog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HBS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Tilted and Twisted Magnetic Moments in the Kitaev Magnet α-RuCl$_3$</text:p>
          </table:table-cell>
          <table:table-cell office:value-type="string" calcext:value-type="string">
            <text:p>Wang, Xiao; Zhu, Fengfeng; Braden, Markus; Schmalzl, Karin; Schmidt, Wolfgang; Meven, Martin; Feng, Erxi; Zhu, Yinghao; Bertin, Alexandre; Steffens, Paul; Su, Yixi</text:p>
          </table:table-cell>
          <table:table-cell office:value-type="string" calcext:value-type="string">
            <text:p>Chinese physics lett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ARA-FIT, JCNS-4, JCNS-FRM-II, JCNS-ILL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Unveiling complex magnetic structures of the 4$f$−4$d$ exchange coupled antiferromagnets Ba$_3$$R$Ru$_2$O$_9 $ ($R$ = Tb , Er )</text:p>
          </table:table-cell>
          <table:table-cell office:value-type="string" calcext:value-type="string">
            <text:p>Garg, Deepak; Ritter, C.; Skoulatos, M.; Nandi, Shibabrata; Su, Yixi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, JCNS-FRM-II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nisotropy-driven interfacial magnetism in Ru-deficient SrRuO <text:s/>thin films</text:p>
          </table:table-cell>
          <table:table-cell office:value-type="string" calcext:value-type="string">
            <text:p>de Oliveira Lima, Vitor Alexandre; Nandi, Shibabrata; Brückel, T.; Faley, M. I.; Concepción, O.; Qdemat, A.; Ambaye, H.; Lauter, V.; Radovic, M.; Singh, Ankita; Kentzinger, E.; Bednarski-Meinke, C.</text:p>
          </table:table-cell>
          <table:table-cell office:value-type="string" calcext:value-type="string">
            <text:p>APL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ER-C-1, JCNS-HBS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From Thin Films to Nanodots: Bottom‐Up Integration of Fe 3 O 4 on Nb:STO for Functional Oxide Nanostructures</text:p>
          </table:table-cell>
          <table:table-cell office:value-type="string" calcext:value-type="string">
            <text:p>Xu, Yifan; Bednarski-Meinke, Connie; Liu, Yen-Po; Wang, Erkai; Qdemat, Asma; Yuan, Peijia; Vogl, Lilian Maria; Schöffmann, Patrick; Saerbeck, Thomas; Yin, Chenyang; Dehm, Gerhard; Gunkel, Felix; Dittmann, Regina; Petracic, Oleg; Hamed, Mai Hussein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5233, 632, 6G4</text:p>
          </table:table-cell>
          <table:table-cell office:value-type="string" calcext:value-type="string">
            <text:p>JARA-FIT, PGI-7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Ring polymer physics and rheology: Challenges and opportunities</text:p>
          </table:table-cell>
          <table:table-cell office:value-type="string" calcext:value-type="string">
            <text:p>Schroeder, Charles M.; Everaers, Ralf; Kremer, Kurt; Kruteva, Margarita; Likos, Christos N.; McKenna, Gregory B.; O’Connor, Thomas; Ravi Prakash, J.; Richter, Dieter; Robertson-Anderson, Rae; Rubinstein, Michael; Schweizer, Kenneth S.; Vlassopoulos, Dimitris</text:p>
          </table:table-cell>
          <table:table-cell office:value-type="string" calcext:value-type="string">
            <text:p>Journal of rheolog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Recent developments and perspectives on laser-driven neutron sources (LDNSs)</text:p>
          </table:table-cell>
          <table:table-cell office:value-type="string" calcext:value-type="string">
            <text:p>Gutberlet, Thomas; Bleuel, M.; Brückel, T.; Butler, L. G.; Guerrero, C.; Jäger, T. T.; Muhrer, G.; Scheuren, S.; Schreyer, A.; Vogel, S. C.; Zeil, K.</text:p>
          </table:table-cell>
          <table:table-cell office:value-type="string" calcext:value-type="string">
            <text:p>Review of scientific instrument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Vitess 3.8 : a modernized framework for Monte Carlo neutron tracing simulations</text:p>
          </table:table-cell>
          <table:table-cell office:value-type="string" calcext:value-type="string">
            <text:p>Robledo, José Ignacio; Violini, Nicoló; Beule, Fabian; Voigt, Jorg; Zakalek, Paul; Lieutenant, Klaus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I:(DE-Juel1)JCNS-ESS-20170404, JCNS-HBS, JSC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Wadsley vanadium oxides</text:p>
          </table:table-cell>
          <table:table-cell office:value-type="string" calcext:value-type="string">
            <text:p>Grzechnik, Andrzej; Friese, Karen</text:p>
          </table:table-cell>
          <table:table-cell office:value-type="string" calcext:value-type="string">
            <text:p>CrystEngComm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, JCNS-FRM-II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Investigating the production of 99mTc via the 98Mo(n, γ)99Mo reaction at a high-current accelerator-based neutron source</text:p>
          </table:table-cell>
          <table:table-cell office:value-type="string" calcext:value-type="string">
            <text:p>Shabani, Doruntin; Langer, Christoph; Mauerhofer, Eric; Zakalek, Paul; Li, Jingjing; Gutberlet, Thomas</text:p>
          </table:table-cell>
          <table:table-cell office:value-type="string" calcext:value-type="string">
            <text:p>The European physical journal / Plu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HBS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onstruction and characterization of a time-of-flight chopper prototype at the RA-6 experimental reactor of the Bariloche Atomic Centre (Argentina)</text:p>
          </table:table-cell>
          <table:table-cell office:value-type="string" calcext:value-type="string">
            <text:p>Palomino, L. A. Rodríguez; Dawidowski, J.; Schmidt, N. S.; Sánchez, F.; Sidelnik, I. P.</text:p>
          </table:table-cell>
          <table:table-cell office:value-type="string" calcext:value-type="string">
            <text:p>Nuclear instruments &amp; methods in physics research / Section A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HBS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Prompt gamma rays from the inelastic scattering of fission neutrons on samarium and dysprosium</text:p>
          </table:table-cell>
          <table:table-cell office:value-type="string" calcext:value-type="string">
            <text:p>Mauerhofer, Eric; Ophoven, Niklas; Ilic, Zeljko; Stieghorst, Christian; Révay, Zsolt; Meleshenkovskii, Iaroslav; Randriamalala, Tsitohaina H.</text:p>
          </table:table-cell>
          <table:table-cell office:value-type="string" calcext:value-type="string">
            <text:p>Journal of radioanalytical and nuclear chemistr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4, I:(DE-Juel1)JCNS-ESS-20170404, JCNS-HBS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symmetric oxygen displacement-induced contrast modulation and multi-state ferroelectricity in distorted perovskite oxides</text:p>
          </table:table-cell>
          <table:table-cell office:value-type="string" calcext:value-type="string">
            <text:p>Liu, Feng; Wang, Qi; Wang, Yi; Liang, Zhiyao; Chen, Linyuan; Cao, Lei; Shalaby, M. S.; Petracic, Oleg; Wei, Xiankui</text:p>
          </table:table-cell>
          <table:table-cell office:value-type="string" calcext:value-type="string">
            <text:p>Applied physics review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Synthesis, Crystal Structure and Properties of Iron Bisdicyanamide (Fe[N(CN)2]2) and Iron Diammine Bisdicyanamide (Fe[NH3]2[N(CN)2]2)</text:p>
          </table:table-cell>
          <table:table-cell office:value-type="string" calcext:value-type="string">
            <text:p>Laura Henrich; Aylin Koldemir; Jan Hempelmann; Jan van Leusen; Rainer Pöttgen; Andreas Houben; Richard Dronskowski; Egbert Figgemeier</text:p>
          </table:table-cell>
          <table:table-cell office:value-type="string" calcext:value-type="string">
            <text:p>Inorganics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Phase Relations between Temperature-Induced Phase Transition, Hysteresis and Bending Strain in an Elastically Flexible Molecular Crystal</text:p>
          </table:table-cell>
          <table:table-cell office:value-type="string" calcext:value-type="string">
            <text:p>Somnath Dey; Hans Gildenast; Shibabrata Nandi; Branislav Viliam Hakala; Hend Shahed; Andrzej Grzechnik; S. Ramakrishnan; Sander van Smaalen; Carsten Paulmann; Martin Tolkiehn; Anagha Ghosh; Swastik Mondal; Georg Roth; L. Peters</text:p>
          </table:table-cell>
          <table:table-cell office:value-type="string" calcext:value-type="string">
            <text:p>Crystal Growth &amp; Design</text:p>
          </table:table-cell>
          <table:table-cell table:number-columns-repeated="2"/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Co-Designing RIANA's User Surveys</text:p>
          </table:table-cell>
          <table:table-cell office:value-type="string" calcext:value-type="string">
            <text:p>Katharina Cramer; Nicolas Rüffin; Genevieve Wilbs; Gastón García López; Noelia Benito Gomez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Co-Designing RIANA's User Surveys</text:p>
          </table:table-cell>
          <table:table-cell office:value-type="string" calcext:value-type="string">
            <text:p>Katharina Cramer; Nicolas Rüffin; Genevieve Wilbs; Gastón García López; Noelia Benito Gomez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Partial gamma-ray production cross-sections for (n, n´γ)-reactions induced by fission neutrons</text:p>
          </table:table-cell>
          <table:table-cell office:value-type="string" calcext:value-type="string">
            <text:p>Eric Mauerhofer; Gerrit Kellerhof; I. Meleshenkovskii; Christoph Langer</text:p>
          </table:table-cell>
          <table:table-cell office:value-type="string" calcext:value-type="string">
            <text:p>Journal of Radioanalytical and Nuclear Chemistry</text:p>
          </table:table-cell>
          <table:table-cell table:number-columns-repeated="2"/>
          <table:table-cell office:value-type="date" office:date-value="2026-08-12" calcext:value-type="date">
            <text:p>08/12/26</text:p>
          </table:table-cell>
        </table:table-row>
        <table:table-row table:style-name="ro1">
          <table:table-cell office:value-type="string" calcext:value-type="string">
            <text:p>Reptation and Beyond: Neutron Spin Echo Experiments Verify the Fundamental Predictions of the Cooperative-Dynamics Generalized Langevin Equation Theory</text:p>
          </table:table-cell>
          <table:table-cell office:value-type="string" calcext:value-type="string">
            <text:p>Margarita Kruteva; Jürgen Allgaier; Marina Guenza; Rustem Valiullin; Ingo Hoffmann; Dieter Richter</text:p>
          </table:table-cell>
          <table:table-cell office:value-type="string" calcext:value-type="string">
            <text:p>Physical Review Letters</text:p>
          </table:table-cell>
          <table:table-cell/>
          <table:table-cell office:value-type="string" calcext:value-type="string">
            <text:p>JCNS-1</text:p>
          </table:table-cell>
          <table:table-cell office:value-type="date" office:date-value="2026-07-21" calcext:value-type="date">
            <text:p>07/21/26</text:p>
          </table:table-cell>
        </table:table-row>
        <table:table-row table:style-name="ro1">
          <table:table-cell office:value-type="string" calcext:value-type="string">
            <text:p>A NEXT GENERATION RF LINAC APPROACH FOR BNCT</text:p>
          </table:table-cell>
          <table:table-cell office:value-type="string" calcext:value-type="string">
            <text:p>Gloria Y. Yeh; Andrew Chen; U. Ratzinger; Holger Podlech; Thomas Gutberlet; Paul Zakalek</text:p>
          </table:table-cell>
          <table:table-cell office:value-type="string" calcext:value-type="string">
            <text:p>International Journal of Particle Therap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22" meta:object-count="0"/>
    <meta:generator>LibreOffice/26.2.4.2$Linux_X86_64 LibreOffice_project/620$Build-2</meta:generator>
  </office:meta>
</office:document-meta>
</file>