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4291in"/>
    </style:style>
    <style:style style:name="co2" style:family="table-column">
      <style:table-column-properties fo:break-before="auto" style:column-width="13.6075in"/>
    </style:style>
    <style:style style:name="co3" style:family="table-column">
      <style:table-column-properties fo:break-before="auto" style:column-width="4.5134in"/>
    </style:style>
    <style:style style:name="co4" style:family="table-column">
      <style:table-column-properties fo:break-before="auto" style:column-width="0.7437in"/>
    </style:style>
    <style:style style:name="co5" style:family="table-column">
      <style:table-column-properties fo:break-before="auto" style:column-width="4.083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-HB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Construction and characterization of a time-of-flight chopper prototype at the RA-6 experimental reactor of the Bariloche Atomic Centre (Argentina)</text:p>
          </table:table-cell>
          <table:table-cell office:value-type="string" calcext:value-type="string">
            <text:p>Palomino, L. A. Rodríguez; Dawidowski, J.; Schmidt, N. S.; Sánchez, F.; Sidelnik, I. P.</text:p>
          </table:table-cell>
          <table:table-cell office:value-type="string" calcext:value-type="string">
            <text:p>Nuclear instruments &amp; methods in physics research / Section A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Vitess 3.8 : a modernized framework for Monte Carlo neutron tracing simulations</text:p>
          </table:table-cell>
          <table:table-cell office:value-type="string" calcext:value-type="string">
            <text:p>Robledo, José Ignacio; Violini, Nicoló; Beule, Fabian; Voigt, Jorg; Zakalek, Paul; Lieutenant, Klaus</text:p>
          </table:table-cell>
          <table:table-cell office:value-type="string" calcext:value-type="string">
            <text:p>Journal of applied crystallograph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I:(DE-Juel1)JCNS-ESS-20170404, JSC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Machine learning for neutron source distributions</text:p>
          </table:table-cell>
          <table:table-cell office:value-type="string" calcext:value-type="string">
            <text:p>Ignacio Robledo, José; Schmidt, Norberto; Lieutenant, Klaus; Li, Jingjing; Kesselheim, Stefan; Zakalek, Paul</text:p>
          </table:table-cell>
          <table:table-cell office:value-type="string" calcext:value-type="string">
            <text:p>Machine learning: science and technolog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Anisotropy-driven interfacial magnetism in Ru-deficient SrRuO <text:s/>thin films</text:p>
          </table:table-cell>
          <table:table-cell office:value-type="string" calcext:value-type="string">
            <text:p>de Oliveira Lima, Vitor Alexandre; Nandi, Shibabrata; Brückel, T.; Faley, M. I.; Concepción, O.; Qdemat, A.; Ambaye, H.; Lauter, V.; Radovic, M.; Singh, Ankita; Kentzinger, E.; Bednarski-Meinke, C.</text:p>
          </table:table-cell>
          <table:table-cell office:value-type="string" calcext:value-type="string">
            <text:p>APL material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ER-C-1, JCNS-2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Prompt gamma rays from the inelastic scattering of fission neutrons on samarium and dysprosium</text:p>
          </table:table-cell>
          <table:table-cell office:value-type="string" calcext:value-type="string">
            <text:p>Mauerhofer, Eric; Ophoven, Niklas; Ilic, Zeljko; Stieghorst, Christian; Révay, Zsolt; Meleshenkovskii, Iaroslav; Randriamalala, Tsitohaina H.</text:p>
          </table:table-cell>
          <table:table-cell office:value-type="string" calcext:value-type="string">
            <text:p>Journal of radioanalytical and nuclear chemistry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, JCNS-4, I:(DE-Juel1)JCNS-ESS-20170404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Investigating the production of 99mTc via the 98Mo(n, γ)99Mo reaction at a high-current accelerator-based neutron source</text:p>
          </table:table-cell>
          <table:table-cell office:value-type="string" calcext:value-type="string">
            <text:p>Shabani, Doruntin; Langer, Christoph; Mauerhofer, Eric; Zakalek, Paul; Li, Jingjing; Gutberlet, Thomas</text:p>
          </table:table-cell>
          <table:table-cell office:value-type="string" calcext:value-type="string">
            <text:p>The European physical journal / Plus</text:p>
          </table:table-cell>
          <table:table-cell office:value-type="string" calcext:value-type="string">
            <text:p>632, 6G4</text:p>
          </table:table-cell>
          <table:table-cell office:value-type="string" calcext:value-type="string">
            <text:p>JARA-FIT, JCNS-2</text:p>
          </table:table-cell>
          <table:table-cell table:style-name="ce1" office:value-type="date" office:date-value="2026-08-25" calcext:value-type="date">
            <text:p>08/25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4" meta:object-count="0"/>
    <meta:generator>LibreOffice/26.2.4.2$Linux_X86_64 LibreOffice_project/620$Build-2</meta:generator>
  </office:meta>
</office:document-meta>
</file>