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11.6217in"/>
    </style:style>
    <style:style style:name="co2" style:family="table-column">
      <style:table-column-properties fo:break-before="auto" style:column-width="22.8335in"/>
    </style:style>
    <style:style style:name="co3" style:family="table-column">
      <style:table-column-properties fo:break-before="auto" style:column-width="20.5661in"/>
    </style:style>
    <style:style style:name="co4" style:family="table-column">
      <style:table-column-properties fo:break-before="auto" style:column-width="1.3236in"/>
    </style:style>
    <style:style style:name="co5" style:family="table-column">
      <style:table-column-properties fo:break-before="auto" style:column-width="4.2874in"/>
    </style:style>
    <style:style style:name="co6" style:family="table-column">
      <style:table-column-properties fo:break-before="auto" style:column-width="1.2591in"/>
    </style:style>
    <style:style style:name="co7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month number:style="long"/>
      <number:text>/</number:text>
      <number:day number:style="long"/>
      <number:text>/</number:text>
      <number:year/>
    </number:date-style>
    <number:text-style style:name="N100">
      <number:text-content/>
    </number:text-style>
    <style:style style:name="ce1" style:family="table-cell" style:parent-style-name="Default" style:data-style-name="N100"/>
    <style:style style:name="ce2" style:family="table-cell" style:parent-style-name="Default" style:data-style-name="N37"/>
  </office:automatic-styles>
  <office:body>
    <office:spreadsheet>
      <table:calculation-settings table:automatic-find-labels="false" table:use-regular-expressions="false" table:use-wildcards="true" table:null-year="1950"/>
      <table:table table:name="JSC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ce2"/>
        <table:table-row table:style-name="ro1">
          <table:table-cell office:value-type="string" calcext:value-type="string">
            <text:p>Titel</text:p>
          </table:table-cell>
          <table:table-cell office:value-type="string" calcext:value-type="string">
            <text:p>Autoren</text:p>
          </table:table-cell>
          <table:table-cell office:value-type="string" calcext:value-type="string">
            <text:p>Journal/Konferenz</text:p>
          </table:table-cell>
          <table:table-cell office:value-type="string" calcext:value-type="string">
            <text:p>POF</text:p>
          </table:table-cell>
          <table:table-cell office:value-type="string" calcext:value-type="string">
            <text:p>andere Institute</text:p>
          </table:table-cell>
          <table:table-cell table:style-name="Default" office:value-type="string" calcext:value-type="string">
            <text:p>zuletzt geändert</text:p>
          </table:table-cell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ISI/Scopus</text:p>
          </table:table-cell>
          <table:table-cell table:number-columns-repeated="4"/>
          <table:table-cell table:style-name="Default"/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Quantum speedup for solving the one-dimensional Hubbard model using quantum annealin</text:p>
          </table:table-cell>
          <table:table-cell office:value-type="string" calcext:value-type="string">
            <text:p>Vyas, Kunal; Jin, Fengping; De Raedt, Hans; Michielsen, Kristel</text:p>
          </table:table-cell>
          <table:table-cell office:value-type="string" calcext:value-type="string">
            <text:p>Physical review research</text:p>
          </table:table-cell>
          <table:table-cell table:style-name="ce1" office:value-type="string" calcext:value-type="string">
            <text:p>5111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Highly Polygenic Control of Photosynthetic Responses to Nighttime Temperature Studied by Genomic Prediction</text:p>
          </table:table-cell>
          <table:table-cell office:value-type="string" calcext:value-type="string">
            <text:p>dos Santos Sá, Ana Carolina; Bazarova, Alina; Fischbach, Andreas; Kesselheim, Stefan; Stich, Benjamin; Matsubara, Shizue</text:p>
          </table:table-cell>
          <table:table-cell office:value-type="string" calcext:value-type="string">
            <text:p>Plant, cell &amp; environment</text:p>
          </table:table-cell>
          <table:table-cell table:style-name="ce1" office:value-type="string" calcext:value-type="string">
            <text:p>2171</text:p>
          </table:table-cell>
          <table:table-cell office:value-type="string" calcext:value-type="string">
            <text:p>IBG-2</text:p>
          </table:table-cell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Towards FAIR astrophysical simulations</text:p>
          </table:table-cell>
          <table:table-cell office:value-type="string" calcext:value-type="string">
            <text:p>Pfalzner, Susanne; Hachinger, Stephan; Zjupa, Jolanta; Cielo, Salvatore; Wagner, Frank W.; Brüggen, Marcus; Hagemeier, Annika</text:p>
          </table:table-cell>
          <table:table-cell office:value-type="string" calcext:value-type="string">
            <text:p>Frontiers in astronomy and space sciences</text:p>
          </table:table-cell>
          <table:table-cell office:value-type="string" calcext:value-type="string">
            <text:p>5111, 5112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Diagnosing crosstalk in large-scale QPUs using zero-entropy classical shadows</text:p>
          </table:table-cell>
          <table:table-cell office:value-type="string" calcext:value-type="string">
            <text:p>Montañez-Barrera, J. A.; Beretta, G. P.; Michielsen, Kristel; von Spakovsky, Michael R</text:p>
          </table:table-cell>
          <table:table-cell office:value-type="string" calcext:value-type="string">
            <text:p>Quantum science and technology</text:p>
          </table:table-cell>
          <table:table-cell office:value-type="string" calcext:value-type="string">
            <text:p>5111, 5122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Seasonal vertical coupling of gravity waves over the Southern Andes from 3D satellite and high-resolution lidar observations</text:p>
          </table:table-cell>
          <table:table-cell office:value-type="string" calcext:value-type="string">
            <text:p>Dong, Wenjun; Liu, Alan Z.; Hoffmann, Lars; Fritts, David C.; Yang, Fan; Hu, Jiahui</text:p>
          </table:table-cell>
          <table:table-cell office:value-type="string" calcext:value-type="string">
            <text:p>Frontiers in astronomy and space sciences</text:p>
          </table:table-cell>
          <table:table-cell table:style-name="ce1" office:value-type="string" calcext:value-type="string">
            <text:p>5111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Quantum Machine Learning for Earth Observation: A review and future prospects</text:p>
          </table:table-cell>
          <table:table-cell office:value-type="string" calcext:value-type="string">
            <text:p>Sebastianelli, Alessandro; Mauro, Francesco; Delilbasic, Amer; Stasio, Pietro Di; Fan, Fan; Meoni, Gabriele; Cavallaro, Gabriele; Zhu, Xiao Xiang; Gamba, Paolo; Ullo, Silvia Liberata</text:p>
          </table:table-cell>
          <table:table-cell office:value-type="string" calcext:value-type="string">
            <text:p>IEEE geoscience and remote sensing magazine</text:p>
          </table:table-cell>
          <table:table-cell table:style-name="ce1" office:value-type="string" calcext:value-type="string">
            <text:p>5111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Surrogate modeling of fluid flow under different conditions using physics-informed Deep Operator Networks</text:p>
          </table:table-cell>
          <table:table-cell office:value-type="string" calcext:value-type="string">
            <text:p>Onishi, Junya; Kitagawa, Harutaka; Puri, Rishabh; Rüttgers, Mario; Sarma, Rakesh; Lintermann, Andreas; Tsubokura, Makoto</text:p>
          </table:table-cell>
          <table:table-cell office:value-type="string" calcext:value-type="string">
            <text:p>Computers &amp; fluids</text:p>
          </table:table-cell>
          <table:table-cell table:style-name="ce1" office:value-type="string" calcext:value-type="string">
            <text:p>5111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Arbor-TVB: A Novel Multi-Scale Co-Simulation Framework with a Case Study on Neural-Level Seizure Generation</text:p>
          </table:table-cell>
          <table:table-cell office:value-type="string" calcext:value-type="string">
            <text:p>Hater, Thorsten; Courson, Juliette; Lu, Han; Diaz, Sandra; Manos, Thanos</text:p>
          </table:table-cell>
          <table:table-cell office:value-type="string" calcext:value-type="string">
            <text:p>Frontiers in computational neuroscience</text:p>
          </table:table-cell>
          <table:table-cell table:style-name="ce1" office:value-type="string" calcext:value-type="string">
            <text:p>5111</text:p>
          </table:table-cell>
          <table:table-cell office:value-type="string" calcext:value-type="string">
            <text:p>CASA</text:p>
          </table:table-cell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PHIDE: A Parallel Hybrid Direct–Iterative Eigensolver for Hermitian Eigenvalue Problems</text:p>
          </table:table-cell>
          <table:table-cell office:value-type="string" calcext:value-type="string">
            <text:p>Li, Shengguo; Wu, Xinzhe; Roman, Jose E.; Yuan, Ziyang; Wang, Ruibo; Li, Tiejun; Xie, Yi; Yang, Bo; Chen, Xuguang</text:p>
          </table:table-cell>
          <table:table-cell office:value-type="string" calcext:value-type="string">
            <text:p>IEEE transactions on parallel and distributed systems</text:p>
          </table:table-cell>
          <table:table-cell table:style-name="ce1" office:value-type="string" calcext:value-type="string">
            <text:p>5111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A fourth-order exponential time differencing scheme with real and distinct poles rational approximation for solving non-linear reaction-diffusion systems</text:p>
          </table:table-cell>
          <table:table-cell office:value-type="string" calcext:value-type="string">
            <text:p>Attipoe, W. K.; Kleefeld, Andreas; Asante-Asamani, E. O.</text:p>
          </table:table-cell>
          <table:table-cell office:value-type="string" calcext:value-type="string">
            <text:p>Journal of computational and applied mathematics</text:p>
          </table:table-cell>
          <table:table-cell table:style-name="ce1" office:value-type="string" calcext:value-type="string">
            <text:p>5112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The neuroscience education readiness checklist for digital tools and methods</text:p>
          </table:table-cell>
          <table:table-cell office:value-type="string" calcext:value-type="string">
            <text:p>Abrams, Mathew; Denker, Michael; Depannemaecker, Damien; Ferreira, Joao Alves; Frings, Maren; Hashemi, Meysam; Kaiser, Jakob; Kathrein, Judith; Klijn, Wouter; Leergaard, Trygve B.; Marín, Milagros; Onyeneho, Karyn; Puchades, Maja A.; Wachtler, Thomas; Zossimova, Ekaterina; Passecker, Johannes</text:p>
          </table:table-cell>
          <table:table-cell office:value-type="string" calcext:value-type="string">
            <text:p>Frontiers in computational neuroscience</text:p>
          </table:table-cell>
          <table:table-cell office:value-type="string" calcext:value-type="string">
            <text:p>5111, 5235</text:p>
          </table:table-cell>
          <table:table-cell office:value-type="string" calcext:value-type="string">
            <text:p>IAS-6</text:p>
          </table:table-cell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Accelerating multigrid with streaming chiral SVD for Wilson fermions in lattice QCD</text:p>
          </table:table-cell>
          <table:table-cell office:value-type="string" calcext:value-type="string">
            <text:p>Whyte, Travis; Stathopoulos, Andreas; Romero, Eloy</text:p>
          </table:table-cell>
          <table:table-cell office:value-type="string" calcext:value-type="string">
            <text:p>Computer physics communications</text:p>
          </table:table-cell>
          <table:table-cell table:style-name="ce1" office:value-type="string" calcext:value-type="string">
            <text:p>5111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Lattice Calculation of the Sn Isotopes near the Proton Dripline</text:p>
          </table:table-cell>
          <table:table-cell office:value-type="string" calcext:value-type="string">
            <text:p>Hildenbrand, Fabian; Elhatisari, Serdar; Meißner, Ulf-G.; Meyer, Helen; Ren, Zhengxue; Herten, Andreas; Bode, Mathis</text:p>
          </table:table-cell>
          <table:table-cell office:value-type="string" calcext:value-type="string">
            <text:p>Physical review letters</text:p>
          </table:table-cell>
          <table:table-cell office:value-type="string" calcext:value-type="string">
            <text:p>5111, 5112, 5122</text:p>
          </table:table-cell>
          <table:table-cell office:value-type="string" calcext:value-type="string">
            <text:p>IAS-4</text:p>
          </table:table-cell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TOAR-classifier v2: a data-driven classification tool for global air quality stations</text:p>
          </table:table-cell>
          <table:table-cell office:value-type="string" calcext:value-type="string">
            <text:p>Mache, Karim; Schröder, Sabine; Langguth, Michael; Patnala, Ankit; Schultz, Martin G.</text:p>
          </table:table-cell>
          <table:table-cell office:value-type="string" calcext:value-type="string">
            <text:p>Geoscientific model development</text:p>
          </table:table-cell>
          <table:table-cell table:style-name="ce1" office:value-type="string" calcext:value-type="string">
            <text:p>5111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On the transmission eigenvalues for scattering by a clamped planar region</text:p>
          </table:table-cell>
          <table:table-cell office:value-type="string" calcext:value-type="string">
            <text:p>Harris, Isaac; Kleefeld, Andreas; Lee, Heejin</text:p>
          </table:table-cell>
          <table:table-cell office:value-type="string" calcext:value-type="string">
            <text:p>Inverse problems and imaging</text:p>
          </table:table-cell>
          <table:table-cell table:style-name="ce1" office:value-type="string" calcext:value-type="string">
            <text:p>5112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interTwin: Advancing Scientific Digital Twins through AI, Federated Computing and Data</text:p>
          </table:table-cell>
          <table:table-cell office:value-type="string" calcext:value-type="string">
            <text:p>Manzi, Andrea; Bardaji, Raul; Rodero, Ivan; Moltó, Germán; Fiore, Sandro; Campos, Isabel; Elia, Donatello; Sarandrea, Francesco; Millar, A. Paul; Spiga, Daniele; Bunino, Matteo; Accarino, Gabriele; Asprea, Lorenzo; Bernardo, Samuel; Caballer, Miguel; Chatzikyriakou, Charis; Ciangottini, Diego; Claus, Michele; Cristofori, Andrea; Donno, Davide; Donno, Emanuele; Ferrario, Iacopo; Fronza, Massimiliano; Jacob, Alexander; Komijani, Javad; Marinkovic, Marina Krstic; Legger, Federica; Palomo, Ivan; Parcero, Estíbaliz; Sarma, Rakesh; Sinha Ray, Gaurav; Vallero, Sara; Zvolensky, Juraj</text:p>
          </table:table-cell>
          <table:table-cell office:value-type="string" calcext:value-type="string">
            <text:p>Future generation computer systems</text:p>
          </table:table-cell>
          <table:table-cell table:style-name="ce1" office:value-type="string" calcext:value-type="string">
            <text:p>5111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Stratospheric gravity waves in three high-resolution models and AIRS satellite observations</text:p>
          </table:table-cell>
          <table:table-cell office:value-type="string" calcext:value-type="string">
            <text:p>Noble, Phoebe; Okui, Haruka; Alexander, Joan; Ern, Manfred; Hindley, Neil P.; Hoffmann, Lars; Holt, Laura; van Niekerk, Annelize; Plougonven, Riwal; Polichtchouk, Inna; Stephan, Claudia C.; Bramberger, Martina; Corcos, Milena; Putnam, William; Kruse, Christopher; Wright, Corwin J.</text:p>
          </table:table-cell>
          <table:table-cell office:value-type="string" calcext:value-type="string">
            <text:p>Atmospheric chemistry and physics</text:p>
          </table:table-cell>
          <table:table-cell office:value-type="string" calcext:value-type="string">
            <text:p>2112, 5111</text:p>
          </table:table-cell>
          <table:table-cell office:value-type="string" calcext:value-type="string">
            <text:p>ICE-4</text:p>
          </table:table-cell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High-precision baryon number cumulants from lattice QCD in a finite box: Cumulant ratios, Lee-Yang zeros, and critical endpoint predictions</text:p>
          </table:table-cell>
          <table:table-cell office:value-type="string" calcext:value-type="string">
            <text:p>Adam, Alexander; Borsányi, Szabolcs; Fodor, Zoltán; Guenther, Jana N.; Kumar, Piyush; Parotto, Paolo; Pásztor, Attila; Wong, Chik Him</text:p>
          </table:table-cell>
          <table:table-cell office:value-type="string" calcext:value-type="string">
            <text:p>Physical review / D</text:p>
          </table:table-cell>
          <table:table-cell table:style-name="ce1" office:value-type="string" calcext:value-type="string">
            <text:p>5111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Positive and negative perception of artificial intelligence in healthcare: Psychometric adaptation and validation of the Turkish version</text:p>
          </table:table-cell>
          <table:table-cell office:value-type="string" calcext:value-type="string">
            <text:p>Potas, Nihan; Erkılıç, Cemre Eda; Caner, Selahattin; Fritsch, Sebastian Johannes</text:p>
          </table:table-cell>
          <table:table-cell office:value-type="string" calcext:value-type="string">
            <text:p>Work</text:p>
          </table:table-cell>
          <table:table-cell table:style-name="ce1" office:value-type="string" calcext:value-type="string">
            <text:p>5112</text:p>
          </table:table-cell>
          <table:table-cell office:value-type="string" calcext:value-type="string">
            <text:p>CASA</text:p>
          </table:table-cell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Factorization method for a simply supported obstacle from point source measurements via far–field transformation</text:p>
          </table:table-cell>
          <table:table-cell office:value-type="string" calcext:value-type="string">
            <text:p>Harris, Isaac; Kleefeld, Andreas</text:p>
          </table:table-cell>
          <table:table-cell office:value-type="string" calcext:value-type="string">
            <text:p>Journal of scientific computing</text:p>
          </table:table-cell>
          <table:table-cell table:style-name="ce1" office:value-type="string" calcext:value-type="string">
            <text:p>5112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Complexity and Criticality in Neuro-Inspired Reservoirs</text:p>
          </table:table-cell>
          <table:table-cell office:value-type="string" calcext:value-type="string">
            <text:p>van der Vlag, Michiel; Yegenoglu, Alper; Jimenez-Romero, Cristian; Morrison, Abigail; Diaz, Sandra</text:p>
          </table:table-cell>
          <table:table-cell office:value-type="string" calcext:value-type="string">
            <text:p>Artificial Neural Networks and Machine Learning – ICANN 2025 / Senn, Walter (Editor) [https://orcid.org/0000-0003-3622-0497] ; Cham : Springer Nature Switzerland, 2026, Chapter 52 ; ISSN: 0302-9743=1611-3349 ; ISBN: 978-3-032-04557-7=978-3-032-04558-4 ; doi:10.1007/978-3-032-04558-4</text:p>
          </table:table-cell>
          <table:table-cell table:style-name="ce1" office:value-type="string" calcext:value-type="string">
            <text:p>5111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Resource-adaptive successive doubling for hyperparameter optimization with large datasets on high-performance computing systems</text:p>
          </table:table-cell>
          <table:table-cell office:value-type="string" calcext:value-type="string">
            <text:p>Aach, Marcel; Sarma, Rakesh; Neukirchen, Helmut; Riedel, Morris; Lintermann, Andreas</text:p>
          </table:table-cell>
          <table:table-cell office:value-type="string" calcext:value-type="string">
            <text:p>Future generation computer systems</text:p>
          </table:table-cell>
          <table:table-cell table:style-name="ce1" office:value-type="string" calcext:value-type="string">
            <text:p>5111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Virtual nasal cavity populations for flow prediction with distributed graph convolutional neural networks</text:p>
          </table:table-cell>
          <table:table-cell office:value-type="string" calcext:value-type="string">
            <text:p>Calmet, Hadrien; Calafell, Joan; Rishabh, Puri; Johanning-Meiners, Benedikt; Peiró, Abel Gargallo; Sarma, Rakesh; Rüttgers, Mario; Lintermann, Andreas; Houzeaux, Guillaume</text:p>
          </table:table-cell>
          <table:table-cell office:value-type="string" calcext:value-type="string">
            <text:p>Physics of fluids</text:p>
          </table:table-cell>
          <table:table-cell table:style-name="ce1" office:value-type="string" calcext:value-type="string">
            <text:p>5111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From Atoms to Neuronal Spikes: A Multiscale Simulation Framework</text:p>
          </table:table-cell>
          <table:table-cell office:value-type="string" calcext:value-type="string">
            <text:p>Damjanovic, Ana; Carnevale, Vincenzo; Hater, Thorsten; Sultan, Nauman; Rossetti, Giulia; Diaz, Sandra; Carloni, Paolo</text:p>
          </table:table-cell>
          <table:table-cell office:value-type="string" calcext:value-type="string">
            <text:p>Journal of chemical theory and computation</text:p>
          </table:table-cell>
          <table:table-cell office:value-type="string" calcext:value-type="string">
            <text:p>5111, 5251, 5254</text:p>
          </table:table-cell>
          <table:table-cell office:value-type="string" calcext:value-type="string">
            <text:p>INM-9</text:p>
          </table:table-cell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Vitess 3.8 : a modernized framework for Monte Carlo neutron tracing simulations</text:p>
          </table:table-cell>
          <table:table-cell office:value-type="string" calcext:value-type="string">
            <text:p>Robledo, José Ignacio; Violini, Nicoló; Beule, Fabian; Voigt, Jorg; Zakalek, Paul; Lieutenant, Klaus</text:p>
          </table:table-cell>
          <table:table-cell office:value-type="string" calcext:value-type="string">
            <text:p>Journal of applied crystallography</text:p>
          </table:table-cell>
          <table:table-cell office:value-type="string" calcext:value-type="string">
            <text:p>632, 6G4</text:p>
          </table:table-cell>
          <table:table-cell office:value-type="string" calcext:value-type="string">
            <text:p>JARA-FIT, JCNS-2, I:(DE-Juel1)JCNS-ESS-20170404, JCNS-HBS</text:p>
          </table:table-cell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The benefits of exploring a large scenario space for future energy systems</text:p>
          </table:table-cell>
          <table:table-cell office:value-type="string" calcext:value-type="string">
            <text:p>Frey, Ulrich Joachim; Cao, Karl-Kiên; Sasanpour, Shima; Buschmann, Jan; Breuer, Thomas</text:p>
          </table:table-cell>
          <table:table-cell office:value-type="string" calcext:value-type="string">
            <text:p>Nature Communications</text:p>
          </table:table-cell>
          <table:table-cell table:style-name="ce1" office:value-type="string" calcext:value-type="string">
            <text:p>5112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Andere Referierte</text:p>
          </table:table-cell>
          <table:table-cell table:number-columns-repeated="4"/>
          <table:table-cell table:style-name="Default"/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Self-Supervised Learning Based on Transformed Image Reconstruction for Equivariance-Coherent Feature Representation</text:p>
          </table:table-cell>
          <table:table-cell office:value-type="string" calcext:value-type="string">
            <text:p>Wang, Qin; Quercia, Alessio; Bruns, Benjamin; Morrison, Abigail; Scharr, Hanno; Krajsek, Kai</text:p>
          </table:table-cell>
          <table:table-cell office:value-type="string" calcext:value-type="string">
            <text:p>The 40th Annual AAAI Conference on Artificial Intelligence</text:p>
          </table:table-cell>
          <table:table-cell office:value-type="string" calcext:value-type="string">
            <text:p>5111, 5112</text:p>
          </table:table-cell>
          <table:table-cell office:value-type="string" calcext:value-type="string">
            <text:p>IAS-6, IAS-8</text:p>
          </table:table-cell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QCD Transition line up to $μ_B$=400 MeV from finite volume lattice simulations</text:p>
          </table:table-cell>
          <table:table-cell office:value-type="string" calcext:value-type="string">
            <text:p>Borsányi, Szabolcs; Fodor, Zoltán; Guenther, Jana N.; Parotto, Paolo; Pásztor, Attila; Pirelli, Ludovica; Szabó, Kálmán K.; Wong, Chik Him</text:p>
          </table:table-cell>
          <table:table-cell office:value-type="string" calcext:value-type="string">
            <text:p>Journal of subatomic particles and cosmology</text:p>
          </table:table-cell>
          <table:table-cell table:style-name="ce1" office:value-type="string" calcext:value-type="string">
            <text:p>5111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itwinai: A Python Toolkit for Scalable Scientific Machine Learning on HPC Systems</text:p>
          </table:table-cell>
          <table:table-cell office:value-type="string" calcext:value-type="string">
            <text:p>Bunino, Matteo; Sæther, Jarl Sondre; Eickhoff, Linus Maximilian; Lappe, Anna Elisa; Tsolaki, Kalliopi; Verder, Killian; Mutegeki, Henry; Machacek, Roman; Girone, Maria; Krochak, Oleksandr; Rüttgers, Mario; Sarma, Rakesh; Lintermann, Andreas</text:p>
          </table:table-cell>
          <table:table-cell office:value-type="string" calcext:value-type="string">
            <text:p>The journal of open source software</text:p>
          </table:table-cell>
          <table:table-cell table:style-name="ce1" office:value-type="string" calcext:value-type="string">
            <text:p>5111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What Will the Grace Hopper-Powered Jupiter Supercomputer Bring for Sparse Linear Algebra?</text:p>
          </table:table-cell>
          <table:table-cell office:value-type="string" calcext:value-type="string">
            <text:p>Tsai, Yu-Hsiang; Bode, Mathis; Anzt, Hartwig</text:p>
          </table:table-cell>
          <table:table-cell office:value-type="string" calcext:value-type="string">
            <text:p>SCA/HPCAsia 2026: Supercomputing Asia and International Conference on High Performance Computing in Asia Pacific Region</text:p>
          </table:table-cell>
          <table:table-cell table:style-name="ce1" office:value-type="string" calcext:value-type="string">
            <text:p>5112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How to Chat with a Supercomputer</text:p>
          </table:table-cell>
          <table:table-cell office:value-type="string" calcext:value-type="string">
            <text:p>Rybicki, Jedrzej</text:p>
          </table:table-cell>
          <table:table-cell office:value-type="string" calcext:value-type="string">
            <text:p>2026 49th MIPRO ICT and Electronics Convention</text:p>
          </table:table-cell>
          <table:table-cell table:style-name="ce1" office:value-type="string" calcext:value-type="string">
            <text:p>5112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Hybrid Inference Optimization for AI-Enhanced Turbulent Boundary Layer Simulation on Heterogeneous Systems</text:p>
          </table:table-cell>
          <table:table-cell office:value-type="string" calcext:value-type="string">
            <text:p>Orland, Fabian; Hilgers, Tom; Hübenthal, Fabian; Sarma, Rakesh; Lintermann, Andreas; Terboven, Christian</text:p>
          </table:table-cell>
          <table:table-cell office:value-type="string" calcext:value-type="string">
            <text:p>SCA/HPCAsia 2026 Workshops: Supercomputing Asia and International Conference on High Performance Computing in Asia Pacific Region Workshops</text:p>
          </table:table-cell>
          <table:table-cell table:style-name="ce1" office:value-type="string" calcext:value-type="string">
            <text:p>5111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Score-P with Arm(s) around the world...</text:p>
          </table:table-cell>
          <table:table-cell office:value-type="string" calcext:value-type="string">
            <text:p>Feld, Christian; Corbin, Gregor; Wylie, Brian J. N.</text:p>
          </table:table-cell>
          <table:table-cell office:value-type="string" calcext:value-type="string">
            <text:p>SCA/HPCAsia 2026 Workshops: Supercomputing Asia and International Conference on High Performance Computing in Asia Pacific Region Workshops</text:p>
          </table:table-cell>
          <table:table-cell table:style-name="ce1" office:value-type="string" calcext:value-type="string">
            <text:p>5112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Comparative Analysis of Feature Selection Methods in the use-case of ARDS Classification in Clinical Time-Series Data</text:p>
          </table:table-cell>
          <table:table-cell office:value-type="string" calcext:value-type="string">
            <text:p>Fonck, Simon; Wedding, Sina; Fritsch, Sebastian; Stollenwerk, André</text:p>
          </table:table-cell>
          <table:table-cell office:value-type="string" calcext:value-type="string">
            <text:p>18th Interdisciplinary AUTOMED Symposium in Collaboration with the TC Medical Robotics</text:p>
          </table:table-cell>
          <table:table-cell table:style-name="ce1" office:value-type="string" calcext:value-type="string">
            <text:p>5112</text:p>
          </table:table-cell>
          <table:table-cell office:value-type="string" calcext:value-type="string">
            <text:p>CASA</text:p>
          </table:table-cell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SEANERGYS: Integrating Monitoring, Analytics, and Resource Management for Energy-efficient HPC System Operations</text:p>
          </table:table-cell>
          <table:table-cell office:value-type="string" calcext:value-type="string">
            <text:p>Suarez, Estela; Borguesi, Andrea; Happ, Sonja; Hoppe, Hans-Christian; Ott, Michael; Pickartz, Simon; Schulz, Martin; Tröpgen, Hannes</text:p>
          </table:table-cell>
          <table:table-cell office:value-type="string" calcext:value-type="string">
            <text:p>3rd ACM International Conference on Computing Frontiers</text:p>
          </table:table-cell>
          <table:table-cell table:style-name="ce1" office:value-type="string" calcext:value-type="string">
            <text:p>5122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Predicting a sudden decrease in oxygenation in mechanically ventilated adult intensive care patients</text:p>
          </table:table-cell>
          <table:table-cell office:value-type="string" calcext:value-type="string">
            <text:p>Polzin, Richard; Fritsch, Sebastian Johannes; Sharafutdinov, Konstantin; Bickenbach, Johannes; Marx, Gernot; Schuppert, Andreas</text:p>
          </table:table-cell>
          <table:table-cell office:value-type="string" calcext:value-type="string">
            <text:p>Machine learning: health</text:p>
          </table:table-cell>
          <table:table-cell table:style-name="ce1" office:value-type="string" calcext:value-type="string">
            <text:p>5112</text:p>
          </table:table-cell>
          <table:table-cell office:value-type="string" calcext:value-type="string">
            <text:p>CASA</text:p>
          </table:table-cell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Preservation of &lt;sup&gt;3&lt;/sup&gt; He ion polarization after laser-driven acceleration in plasma</text:p>
          </table:table-cell>
          <table:table-cell office:value-type="string" calcext:value-type="string">
            <text:p>Chuan Zheng; Pavel Fedorets; Zahra Chitgar; Ralf W. Engels; Ilhan Engin; Paul Gibbon; H. Glückler; Chrysovalantis Kannis; A. Pukhov; Lars Reichwein; Norbert Schnitzler; Helmut Soltner; B. Zielbauer; Markus Büscher</text:p>
          </table:table-cell>
          <table:table-cell office:value-type="string" calcext:value-type="string">
            <text:p>High Power Laser Science and Engineering</text:p>
          </table:table-cell>
          <table:table-cell/>
          <table:table-cell office:value-type="string" calcext:value-type="string">
            <text:p>AS, IKP-2, ITE, PGI-6</text:p>
          </table:table-cell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Emergence of the π ( 1300 ) Resonance from Lattice QCD</text:p>
          </table:table-cell>
          <table:table-cell office:value-type="string" calcext:value-type="string">
            <text:p>Haobo Yan; Maxim Mai; Marco Garofalo; Yuchuan Feng; Michael Döring; Chuan Liu; Liuming Liu; Ulf-G. Meissner; Carsten Urbach</text:p>
          </table:table-cell>
          <table:table-cell office:value-type="string" calcext:value-type="string">
            <text:p>Physical Review Letters</text:p>
          </table:table-cell>
          <table:table-cell/>
          <table:table-cell office:value-type="string" calcext:value-type="string">
            <text:p>IAS-4</text:p>
          </table:table-cell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MEmilio: a high performance Modular EpideMIcs simuLatIOn software for multi-scale and comparative simulations of infectious disease dynamics</text:p>
          </table:table-cell>
          <table:table-cell office:value-type="string" calcext:value-type="string">
            <text:p>Julia Bicker; Carlotta Gerstein; David Kerkmann; Sascha Korf; René Schmieding; Anna Wendler; Henrik Zunker; Daniel Abele; Maximilian Betz; Khoa Nguyen; Lena Plötzke; Kilian Volmer; Agatha Schmidt; Nils Waßmuth; Patrick Lenz; Daniel Richter; Hannah Tritzschak; Ralf Hannemann-Tamas; Julian Litz; Paul Johannssen; Marielena Borges; Annika Jungklaus; Manuel Heger; Annalena Lange; Elisabeth Kluth; Kathrin Rack; Vincent Wieland; Jonas Arruda; Sebastian Binder; Margrit Klitz; Martin Siggel; Manuel Dahmen; Achim Basermann; Michael Meyer-Hermann; Jan Hasenauer; Martin J. Kühn</text:p>
          </table:table-cell>
          <table:table-cell office:value-type="string" calcext:value-type="string">
            <text:p>Scientific Reports</text:p>
          </table:table-cell>
          <table:table-cell table:number-columns-repeated="2"/>
          <table:table-cell office:value-type="date" office:date-value="2026-08-28" calcext:value-type="date">
            <text:p>08/28/26</text:p>
          </table:table-cell>
        </table:table-row>
        <table:table-row table:style-name="ro1">
          <table:table-cell office:value-type="string" calcext:value-type="string">
            <text:p>Critical coupling in ϕ 2 4 theory</text:p>
          </table:table-cell>
          <table:table-cell office:value-type="string" calcext:value-type="string">
            <text:p>Stephan Durr; Tolga S. H. Kiel</text:p>
          </table:table-cell>
          <table:table-cell office:value-type="string" calcext:value-type="string">
            <text:p>Physical review. D/Physical review. D.</text:p>
          </table:table-cell>
          <table:table-cell table:number-columns-repeated="2"/>
          <table:table-cell office:value-type="date" office:date-value="2026-08-21" calcext:value-type="date">
            <text:p>08/21/26</text:p>
          </table:table-cell>
        </table:table-row>
        <table:table-row table:style-name="ro1">
          <table:table-cell office:value-type="string" calcext:value-type="string">
            <text:p>Coreset Selection With K-CREST: Evaluation of a Sustainable Approach on Remote Sensing Data</text:p>
          </table:table-cell>
          <table:table-cell office:value-type="string" calcext:value-type="string">
            <text:p>Samy Hashim; Ehsan Zandi; Rocco Sedona; Shirin Salehi; Anke Schmeink; Morris Riedel; Gabriele Cavallaro</text:p>
          </table:table-cell>
          <table:table-cell office:value-type="string" calcext:value-type="string">
            <text:p>IEEE Access</text:p>
          </table:table-cell>
          <table:table-cell table:number-columns-repeated="2"/>
          <table:table-cell office:value-type="date" office:date-value="2026-08-18" calcext:value-type="date">
            <text:p>08/18/26</text:p>
          </table:table-cell>
        </table:table-row>
        <table:table-row table:style-name="ro1">
          <table:table-cell office:value-type="string" calcext:value-type="string">
            <text:p>Establishing central Research Software Engineering units in German research institutions</text:p>
          </table:table-cell>
          <table:table-cell office:value-type="string" calcext:value-type="string">
            <text:p>Dominic Kempf; René Caspart; Bernd Flemisch; Florian Goth; Jan Linxweiler; Frank Löffler; Philipp Matthias Schäfer; Robert Speck; Alexander Struck; Markus Ankenbrand; Leyla Jael Castro; Iris Ehlert; Jean‐Noël Grad; Magnus Hagdorn; Axel Loewe; Michael Schlottke-Lakemper; Uwe Schmitt; Philipp S. Sommer</text:p>
          </table:table-cell>
          <table:table-cell office:value-type="string" calcext:value-type="string">
            <text:p>F1000Research</text:p>
          </table:table-cell>
          <table:table-cell table:number-columns-repeated="2"/>
          <table:table-cell office:value-type="date" office:date-value="2026-08-18" calcext:value-type="date">
            <text:p>08/18/26</text:p>
          </table:table-cell>
        </table:table-row>
        <table:table-row table:style-name="ro1">
          <table:table-cell office:value-type="string" calcext:value-type="string">
            <text:p>Establishing central Research Software Engineering units in German research institutions</text:p>
          </table:table-cell>
          <table:table-cell office:value-type="string" calcext:value-type="string">
            <text:p>Dominic Kempf; René Caspart; Bernd Flemisch; Florian Goth; Jan Linxweiler; Frank Löffler; Philipp Matthias Schäfer; Robert Speck; Alexander Struck; Markus Ankenbrand; Leyla Jael Castro; Iris Ehlert; Jean‐Noël Grad; Magnus Hagdorn; Axel Loewe; Michael Schlottke-Lakemper; Uwe Schmitt; Philipp S. Sommer</text:p>
          </table:table-cell>
          <table:table-cell office:value-type="string" calcext:value-type="string">
            <text:p>F1000Research</text:p>
          </table:table-cell>
          <table:table-cell table:number-columns-repeated="2"/>
          <table:table-cell office:value-type="date" office:date-value="2026-08-18" calcext:value-type="date">
            <text:p>08/18/26</text:p>
          </table:table-cell>
        </table:table-row>
        <table:table-row table:style-name="ro1">
          <table:table-cell office:value-type="string" calcext:value-type="string">
            <text:p>A decomposition-based sequential deep learning model for time series forecasting: SSD-GRU for wind data</text:p>
          </table:table-cell>
          <table:table-cell office:value-type="string" calcext:value-type="string">
            <text:p>Reza Hassanian; Gabriele Cavallaro; Ásdís Helgadóttir; Olafur P. Palsson; Jón Atli Benediktsson; Morris Riedel</text:p>
          </table:table-cell>
          <table:table-cell office:value-type="string" calcext:value-type="string">
            <text:p>Energy and AI</text:p>
          </table:table-cell>
          <table:table-cell table:number-columns-repeated="2"/>
          <table:table-cell office:value-type="date" office:date-value="2026-08-08" calcext:value-type="date">
            <text:p>08/08/26</text:p>
          </table:table-cell>
        </table:table-row>
        <table:table-row table:style-name="ro1">
          <table:table-cell office:value-type="string" calcext:value-type="string">
            <text:p>Optimizing QAOA circuit transpilation with parity twine and SWAP network encodings</text:p>
          </table:table-cell>
          <table:table-cell office:value-type="string" calcext:value-type="string">
            <text:p>Jhon Alejandro Montanez-Barrera; Yanjun Ji; Michael R. von Spakovsky; David E. Bernal; Kristel Michielsen</text:p>
          </table:table-cell>
          <table:table-cell office:value-type="string" calcext:value-type="string">
            <text:p>Physical Review Applied</text:p>
          </table:table-cell>
          <table:table-cell table:number-columns-repeated="2"/>
          <table:table-cell office:value-type="date" office:date-value="2026-08-08" calcext:value-type="date">
            <text:p>08/08/26</text:p>
          </table:table-cell>
        </table:table-row>
        <table:table-row table:style-name="ro1">
          <table:table-cell office:value-type="string" calcext:value-type="string">
            <text:p>PanX.4: A Gyrocopter-Borne Six-Band VNIR Multicamera System for Sentinel-2-Aligned Multitemporal Vegetation Monitoring</text:p>
          </table:table-cell>
          <table:table-cell office:value-type="string" calcext:value-type="string">
            <text:p>J. K. Alexander; Felix Kröber; Christopher W. Frank; Lina Krisztian; Markus Metz; Ribana Roscher; Jens Bongartz</text:p>
          </table:table-cell>
          <table:table-cell office:value-type="string" calcext:value-type="string">
            <text:p>The international archives of the photogrammetry, remote sensing and spatial information sciences/International archives of the photogrammetry, remote sensing and spatial information sciences</text:p>
          </table:table-cell>
          <table:table-cell/>
          <table:table-cell office:value-type="string" calcext:value-type="string">
            <text:p>IBG-2</text:p>
          </table:table-cell>
          <table:table-cell office:value-type="date" office:date-value="2026-08-08" calcext:value-type="date">
            <text:p>08/08/26</text:p>
          </table:table-cell>
        </table:table-row>
        <table:table-row table:style-name="ro1">
          <table:table-cell office:value-type="string" calcext:value-type="string">
            <text:p>Additional file 1 of Interpretable prediction of DNA replication origins in S. cerevisiae using DNABERT and DNABERT-2</text:p>
          </table:table-cell>
          <table:table-cell office:value-type="string" calcext:value-type="string">
            <text:p>Zohreh Piroozeh; İldem Akerman; Olga V. Kalinina; Stefan Kesselheim; Alina Bazarova</text:p>
          </table:table-cell>
          <table:table-cell office:value-type="string" calcext:value-type="string">
            <text:p>Figshare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Additional file 1 of Interpretable prediction of DNA replication origins in S. cerevisiae using DNABERT and DNABERT-2</text:p>
          </table:table-cell>
          <table:table-cell office:value-type="string" calcext:value-type="string">
            <text:p>Zohreh Piroozeh; İldem Akerman; Olga V. Kalinina; Stefan Kesselheim; Alina Bazarova</text:p>
          </table:table-cell>
          <table:table-cell office:value-type="string" calcext:value-type="string">
            <text:p>Figshare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Interpretable prediction of DNA replication origins in S. cerevisiae using DNABERT and DNABERT-2</text:p>
          </table:table-cell>
          <table:table-cell office:value-type="string" calcext:value-type="string">
            <text:p>Zohreh Piroozeh; İldem Akerman; Olga V. Kalinina; Stefan Kesselheim; Alina Bazarova</text:p>
          </table:table-cell>
          <table:table-cell office:value-type="string" calcext:value-type="string">
            <text:p>BMC Bioinformatics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The QTF Backbone: proposal for a nationwide optical fibre backbone in Germany for quantum technology and time and frequency metrology</text:p>
          </table:table-cell>
          <table:table-cell office:value-type="string" calcext:value-type="string">
            <text:p>Tara Cubel Liebisch; Peter Kaufmann; Harald Schnatz; Susanne Naegele-Jackson; Jochen Kronjäger; K Blaum; Stefan Kück; Dieter Meschede; S. Schiller; L. Agazzi; S. Alighanbari; Joachim Ankerhold; G. V. Astakhov; Stefanie Barz; In﻿go Baumann; Rainer Baumgart; Christoph Becher; Hendrik Bekker; Oliver Benson; Paolo Bianco; Ronald Bieber; Immanuel Bloch; Ulrike Blumröder; Rainer Bockholt; J Bouman; Claus Braxmaier; Enrico Brehm; Dagmar Bruss; Dmitry Budker; Hans‐Joachim Bungartz; Erik Busley; José R. Crespo López-Urrutia; Cornelia Denz; Christian Deppe; Guido Dietl; Fei Ding; Thomas Eickermann; Florian Elsen; Wolfgang Ertmer; Stefan Filipp; Marc Fischer; Jakob Flury; Thomas Fröhlich; Johann Furthner; Ilia Gerhardt; Kay Uwe Giering; C. Glingener; Helmut Grießer; Rüdiger Grimm; Christian Grimm; Andreas Gritsch; Fritz Hack; Theodor Hänsch; Thomas Halfmann; Andreas Hanemann; Daniel Harlacher; Niklas Hegemann; Tobias Heindel; Robert Heinkelmann; Luis Hellmich; Thomas Hildmann; David Hock; Sven Höfling; Bruno Höft; Harald Hofmann; Peter Holleczek; R. Holzwarth; Wolfgang Hommel; Thomas Hühn; Urs Hugentobler; David Hunger; Nils Huntemann; Cigdem Issever; Fedor Jelezko; Klaus Jöns; Tim Johann; Philippe Jousset; Bernd Jungbluth; F. X. Kärtner; Jonas Kankel; Heike Kaufmann; Dmitry Khabi; Thomas Kissinger; Carsten Klempt; Thomas Klügel; Ann‐Kathrin Kniggendorf; Jan Kodet; Uwe Konrad; Joachim Kopp; Michael Kramer; Stefan Kremling; Michael Krist; Markus Krutzik; Sascha Kwasniok; Yvonne Leifels; Gerd Leuchs; Christian Lisdat; Yuri Litvinov; Manfred Lochter; Peter Loock</text:p>
          </table:table-cell>
          <table:table-cell office:value-type="string" calcext:value-type="string">
            <text:p>The European Physical Journal Special Topics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Storylines of climatic impact-drivers relevant for forests: La Plata Basin, a hotspot for land-based mitigation</text:p>
          </table:table-cell>
          <table:table-cell office:value-type="string" calcext:value-type="string">
            <text:p>Daira Anahi Rosales; Anna A Sörensson; Romina C Ruscica; Julia Mindlin; Theodore Shepherd; Pep Cos; Lucía M Cappelletti</text:p>
          </table:table-cell>
          <table:table-cell office:value-type="string" calcext:value-type="string">
            <text:p>Environmental Research Climate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Scalable construction of spiking neural networks using up to thousands of GPUs</text:p>
          </table:table-cell>
          <table:table-cell office:value-type="string" calcext:value-type="string">
            <text:p>Bruno Golosio; Gianmarco Tiddia; Jose Villamar; L. Pontisso; Luca Sergi; Francesco Simula; Pooja Babu; Elena Pastorelli; Abigail Morrison; Markus Diesmann; A. Lonardo; Pier Stanislao Paolucci; Johanna Senk</text:p>
          </table:table-cell>
          <table:table-cell office:value-type="string" calcext:value-type="string">
            <text:p>Neuromorphic Computing and Engineering</text:p>
          </table:table-cell>
          <table:table-cell/>
          <table:table-cell office:value-type="string" calcext:value-type="string">
            <text:p>IAS-6</text:p>
          </table:table-cell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Beyond Pixels: Identifying Built-Up Features at Subpixel Level for Enhanced Satellite-Based Land Cover Mapping</text:p>
          </table:table-cell>
          <table:table-cell office:value-type="string" calcext:value-type="string">
            <text:p>Surbhi Sharma; Rocco Sedona; Morris Riedel; Gabriele Cavallaro; Claudia Paris</text:p>
          </table:table-cell>
          <table:table-cell office:value-type="string" calcext:value-type="string">
            <text:p>IEEE Journal of Selected Topics in Applied Earth Observations and Remote Sensing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Base4NFDI Proposal IAM4NFDI Integration Phase</text:p>
          </table:table-cell>
          <table:table-cell office:value-type="string" calcext:value-type="string">
            <text:p>Sander Apweiler; Matthias Bonn; Peter Gietz; Jacqueline Gottowik; Marcus Hardt; David Hübner; Thorsten Michels; Marcel Nellesen; Wolfgang Pempe; Christof Pohl; Marius Politze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Base4NFDI Proposal IAM4NFDI Initialisation Phase</text:p>
          </table:table-cell>
          <table:table-cell office:value-type="string" calcext:value-type="string">
            <text:p>Sander Apweiler; Matthias Bonn; Peter Gietz; Marcus Hardt; David Hübner; Thorsten Michels; Wolfgang Pempe; Christof Pohl; Marius Politze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Base4NFDI Proposal IAM4NFDI Initialisation Phase</text:p>
          </table:table-cell>
          <table:table-cell office:value-type="string" calcext:value-type="string">
            <text:p>Sander Apweiler; Matthias Bonn; Peter Gietz; Marcus Hardt; David Hübner; Thorsten Michels; Wolfgang Pempe; Christof Pohl; Marius Politze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Base4NFDI Proposal IAM4NFDI Integration Phase</text:p>
          </table:table-cell>
          <table:table-cell office:value-type="string" calcext:value-type="string">
            <text:p>Sander Apweiler; Matthias Bonn; Peter Gietz; Jacqueline Gottowik; Marcus Hardt; David Hübner; Thorsten Michels; Marcel Nellesen; Wolfgang Pempe; Christof Pohl; Marius Politze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Concurrently coupling particle and continuum simulations to study block copolymer membrane fabrication</text:p>
          </table:table-cell>
          <table:table-cell office:value-type="string" calcext:value-type="string">
            <text:p>Gregor Häfner; M. Busch; Adel Dabah; Jiayu Xie; Niklas Blagojevic; Shibananda Das; Sonja Happ; Simon Pickartz; Larissa Großmann; Maryam Radjabian; Volker Abetz; Christian J. Cyron; Andreas Herten; Roland C. Aydin; Marcus Müller</text:p>
          </table:table-cell>
          <table:table-cell office:value-type="string" calcext:value-type="string">
            <text:p>The Journal of Chemical Physics</text:p>
          </table:table-cell>
          <table:table-cell/>
          <table:table-cell office:value-type="string" calcext:value-type="string">
            <text:p>IAS-2</text:p>
          </table:table-cell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Structured multi-method framework for enhancing the understanding of multi-hazard risk: forensic disaster analysis, impact chains and risk storylines</text:p>
          </table:table-cell>
          <table:table-cell office:value-type="string" calcext:value-type="string">
            <text:p>Liz Jessica Olaya Calderon; Federica Romagnoli; Theodore Shepherd; Silvia Cocuccioni; Stefan Schneiderbauer; Massimiliano Pittore</text:p>
          </table:table-cell>
          <table:table-cell office:value-type="string" calcext:value-type="string">
            <text:p>Environmental Research Climate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Establishing central Research Software Engineering units in German research institutions</text:p>
          </table:table-cell>
          <table:table-cell office:value-type="string" calcext:value-type="string">
            <text:p>Dominic Kempf; René Caspart; Bernd Flemisch; Florian Goth; Jan Linxweiler; Frank Löffler; Philipp Matthias Schäfer; Robert Speck; Alexander Struck; Markus Ankenbrand; Leyla Jael Castro; Iris Ehlert; Jean‐Noël Grad; Magnus Hagdorn; Axel Loewe; Michael Schlottke-Lakemper; Uwe Schmitt; Philipp S. Sommer</text:p>
          </table:table-cell>
          <table:table-cell office:value-type="string" calcext:value-type="string">
            <text:p>F1000Research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Hybrid calculation of hadronic vacuum polarization in muon g − 2 to 0.48%</text:p>
          </table:table-cell>
          <table:table-cell office:value-type="string" calcext:value-type="string">
            <text:p>A. Boccaletti; Sz. Borsányi; A. Cotellucci; M. Davier; Z. Fodor; Fabian Frech; Alexandre Gerardin; Davide Giusti; A. Yu. Kotov; Laurent Lellouch; Th. Lippert; Alessandro Lupo; B. Malaescu; Sophie Mutzel; Antonin Portelli; Angela Risch; Mattias Sjö; F Stokes; K. K. Szabó; Bálint Tóth; G. Wang; Z. Zhang</text:p>
          </table:table-cell>
          <table:table-cell office:value-type="string" calcext:value-type="string">
            <text:p>Nature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IAM4NFDI Deliverable 1.5.int: Updated VO Concept - A Case Study on the Implementation of Advanced Requirements for Access Management</text:p>
          </table:table-cell>
          <table:table-cell office:value-type="string" calcext:value-type="string">
            <text:p>Sander Apweiler; Marcus Hardt; Wolfgang Pempe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IAM4NFDI Deliverable 1.5.int: Updated VO Concept - A Case Study on the Implementation of Advanced Requirements for Access Management</text:p>
          </table:table-cell>
          <table:table-cell office:value-type="string" calcext:value-type="string">
            <text:p>Sander Apweiler; Marcus Hardt; Wolfgang Pempe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The Quantum Optimization Benchmarking Library</text:p>
          </table:table-cell>
          <table:table-cell office:value-type="string" calcext:value-type="string">
            <text:p>Thorsten Koch; David E. Bernal; Yuehua Chen; G. Cortiana; Daniel J. Egger; Raoul Heese; Narendra N. Hegade; Alejandro Gomez Cadavid; Yuxin Huang; Toshinari Itoko; Thomas Kleinert; Pedro Maciel Xavier; Naeimeh Mohseni; Jhon Alejandro Montanez-Barrera; Koji Nakano; Giacomo Nannicini; Corey O’Meara; Justin Pauckert; Manuel Proissl; Anurag Ramesh; Maximilian Schicker; Noriaki Shimada; Mitsuharu Takeori; Víctor Valls; David Van Bulck; Stefan Woerner; Christa Zoufal</text:p>
          </table:table-cell>
          <table:table-cell office:value-type="string" calcext:value-type="string">
            <text:p>Nature Computational Science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Universal quantum computer simulation of 50 qubits on Europe’s first exascale supercomputer harnessing its heterogeneous CPU–GPU architecture</text:p>
          </table:table-cell>
          <table:table-cell office:value-type="string" calcext:value-type="string">
            <text:p>Hans De Raedt; Jiri Kraus; Andreas Herten; Vrinda Mehta; Mathis Bode; Markus Hrywniak; Kristel Michielsen; Thomas Lippert</text:p>
          </table:table-cell>
          <table:table-cell office:value-type="string" calcext:value-type="string">
            <text:p>Future Generation Computer Systems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Research Software: Chances and Challenges</text:p>
          </table:table-cell>
          <table:table-cell office:value-type="string" calcext:value-type="string">
            <text:p>Jens Saak; Robert Speck; Jan Philipp Thiele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Visualizing the energy landscape for a molecular dynamics trajectory</text:p>
          </table:table-cell>
          <table:table-cell office:value-type="string" calcext:value-type="string">
            <text:p>Vilmos Neuman; Patryk A. Wesołowski; Krzysztof K. Bojarski; Diksha Dewan; Moritz Schäffler; Pamela Smardz; David J. Wales</text:p>
          </table:table-cell>
          <table:table-cell office:value-type="string" calcext:value-type="string">
            <text:p>The Journal of Chemical Physics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The Importance of Accounting for Stakeholder Values, Power Relationships and Language in Constructing Relevant and Trustworthy Climate Information</text:p>
          </table:table-cell>
          <table:table-cell office:value-type="string" calcext:value-type="string">
            <text:p>Douglas Maraun; Dragana Bojovic; Wendy Parker; Theodore Shepherd; Stefan Sobolowski; Cyril Caminade; Alessandro Dosio; W. THOMAS GUTOWSKI; Anna A. Sörensson; Leandro B. Díaz; Ibrahima Diouf; Francisco J. Doblas‐Reyes; Valeria Hernández; Christopher Jack; Laura Pereira; Juan A. Rivera; Federico Robledo; Samuel Somot</text:p>
          </table:table-cell>
          <table:table-cell office:value-type="string" calcext:value-type="string">
            <text:p>Earth s Future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Poster: Fourier Neural Operators for Rayleigh–Bénard Convection (Best Poster Award)</text:p>
          </table:table-cell>
          <table:table-cell office:value-type="string" calcext:value-type="string">
            <text:p>Chelsea Maria John</text:p>
          </table:table-cell>
          <table:table-cell office:value-type="string" calcext:value-type="string">
            <text:p>ATML Accelerating Devices</text:p>
          </table:table-cell>
          <table:table-cell table:number-columns-repeated="2"/>
          <table:table-cell office:value-type="date" office:date-value="2026-07-29" calcext:value-type="date">
            <text:p>07/29/26</text:p>
          </table:table-cell>
        </table:table-row>
        <table:table-row table:style-name="ro1">
          <table:table-cell office:value-type="string" calcext:value-type="string">
            <text:p>Vision transformer based parameter estimation for 2D Kuramoto–Sivashinsky models using physics informed features</text:p>
          </table:table-cell>
          <table:table-cell office:value-type="string" calcext:value-type="string">
            <text:p>Torben Schmitz; Dirk Reiser; Jose Ignacio Robledo; Sebastijan Brezinsek</text:p>
          </table:table-cell>
          <table:table-cell office:value-type="string" calcext:value-type="string">
            <text:p>Surface Topography Metrology and Properties</text:p>
          </table:table-cell>
          <table:table-cell/>
          <table:table-cell office:value-type="string" calcext:value-type="string">
            <text:p>IFN-1</text:p>
          </table:table-cell>
          <table:table-cell office:value-type="date" office:date-value="2026-07-28" calcext:value-type="date">
            <text:p>07/28/26</text:p>
          </table:table-cell>
        </table:table-row>
        <table:table-row table:style-name="ro1">
          <table:table-cell office:value-type="string" calcext:value-type="string">
            <text:p>Exploring the fidelity of flux-qubit measurement in different bases via the quantum flux parametron</text:p>
          </table:table-cell>
          <table:table-cell office:value-type="string" calcext:value-type="string">
            <text:p>Yanjun Ji; Susanna Kirchhoff; Frank Wilhelm-Mauch</text:p>
          </table:table-cell>
          <table:table-cell office:value-type="string" calcext:value-type="string">
            <text:p>Physical Review A</text:p>
          </table:table-cell>
          <table:table-cell/>
          <table:table-cell office:value-type="string" calcext:value-type="string">
            <text:p>PGI-12</text:p>
          </table:table-cell>
          <table:table-cell office:value-type="date" office:date-value="2026-07-28" calcext:value-type="date">
            <text:p>07/28/26</text:p>
          </table:table-cell>
        </table:table-row>
        <table:table-row table:style-name="ro1">
          <table:table-cell office:value-type="string" calcext:value-type="string">
            <text:p>The Energy-Oriented Centre of Excellence</text:p>
          </table:table-cell>
          <table:table-cell office:value-type="string" calcext:value-type="string">
            <text:p>Elisabetta Boella; Richard Angersbach; David Anton; Emmanuel Agullo; E. Audit; Matías Ávila; Massimo Bernaschi; Francesco Buonocore; Alfredo Buttari; Marco Catillo; Alessandro Celestini; Massimo Celino; Pasqua D’Ambra; Edoardo Di Napoli; Fabio Durastante; Muhammad Fahad; Salvatore Filippone; Luc Giraud; Simone Giusepponi; V. Grandgirard; Daniele Gregori; Harald Koestler; Stefan Kollet; Carola Kruse; Bruno Majone; Rafael Mayo-García; José A. Moríñigo; Stojce Nakov; Kévin Obrejan; Herbert Owen; Alessandro Pecchia; Roberto Rocco; Helen Schottenhamml; Ani Anciaux‐Sedrakian; Philipp Suffa; Petr Vacek</text:p>
          </table:table-cell>
          <table:table-cell table:number-columns-repeated="2"/>
          <table:table-cell office:value-type="string" calcext:value-type="string">
            <text:p>IBG-3</text:p>
          </table:table-cell>
          <table:table-cell office:value-type="date" office:date-value="2026-07-11" calcext:value-type="date">
            <text:p>07/11/26</text:p>
          </table:table-cell>
        </table:table-row>
        <table:table-row table:style-name="ro1">
          <table:table-cell office:value-type="string" calcext:value-type="string">
            <text:p>Interstellar Objects as Catalysts for Rapid Planet Formation Around Massive Stars</text:p>
          </table:table-cell>
          <table:table-cell office:value-type="string" calcext:value-type="string">
            <text:p>Susanne Pfalzner</text:p>
          </table:table-cell>
          <table:table-cell table:number-columns-repeated="3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 Stellar Mass, Disc Lifetimes, and the Origins of Exoplanet Diversity </text:p>
          </table:table-cell>
          <table:table-cell office:value-type="string" calcext:value-type="string">
            <text:p>Susanne Pfalzner; Furkan Dincer</text:p>
          </table:table-cell>
          <table:table-cell table:number-columns-repeated="3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Resonant Trans-Neptunian Objects from Neptune Interactions in the Stellar Flyby Scenario</text:p>
          </table:table-cell>
          <table:table-cell office:value-type="string" calcext:value-type="string">
            <text:p>Marco Bischoff; Susanne Pfalzner</text:p>
          </table:table-cell>
          <table:table-cell table:number-columns-repeated="3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Trans-Neptunian Objects: Discovery predictions from the Long-term Evolution after the Stellar Flyby </text:p>
          </table:table-cell>
          <table:table-cell office:value-type="string" calcext:value-type="string">
            <text:p>Susanne Pfalzner; Marco Bischoff</text:p>
          </table:table-cell>
          <table:table-cell table:number-columns-repeated="3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A Performance-Portable, Massively Parallel Distributed Nonuniform FFT</text:p>
          </table:table-cell>
          <table:table-cell office:value-type="string" calcext:value-type="string">
            <text:p>Andreas Adelmann; Sriramkrishnan Muralikrishnan</text:p>
          </table:table-cell>
          <table:table-cell table:number-columns-repeated="3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An Algorithm for Feature Extraction from Large Scale Meteorological Data Stores on Irregular Grids</text:p>
          </table:table-cell>
          <table:table-cell office:value-type="string" calcext:value-type="string">
            <text:p>James Hawkes; Tiago Quintino; Martin Schultz</text:p>
          </table:table-cell>
          <table:table-cell table:number-columns-repeated="3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Efficient Accelerated Graph Edit Distance Computation on GPU</text:p>
          </table:table-cell>
          <table:table-cell office:value-type="string" calcext:value-type="string">
            <text:p>Adel Dabah; Andreas Herten</text:p>
          </table:table-cell>
          <table:table-cell office:value-type="string" calcext:value-type="string">
            <text:p>Lecture notes in computer science</text:p>
          </table:table-cell>
          <table:table-cell table:number-columns-repeated="2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Leveraging scale dependent accuracy measures for a fair comparison between AI and NWP weather prediction models</text:p>
          </table:table-cell>
          <table:table-cell office:value-type="string" calcext:value-type="string">
            <text:p>Sabrina Wahl; Wael Almikaeel; Sebastian Buschow; Martin Schultz; Jüergen Gall</text:p>
          </table:table-cell>
          <table:table-cell table:number-columns-repeated="3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Introduction to Tenstorrent Hardware</text:p>
          </table:table-cell>
          <table:table-cell office:value-type="string" calcext:value-type="string">
            <text:p>Nirojah Vettivel</text:p>
          </table:table-cell>
          <table:table-cell office:value-type="string" calcext:value-type="string">
            <text:p>ATML Accelerating Devices</text:p>
          </table:table-cell>
          <table:table-cell table:number-columns-repeated="2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DARE: European RISC-V Ecosystem for Future Supercomputers</text:p>
          </table:table-cell>
          <table:table-cell office:value-type="string" calcext:value-type="string">
            <text:p>Jayesh Badwaik</text:p>
          </table:table-cell>
          <table:table-cell office:value-type="string" calcext:value-type="string">
            <text:p>ATML Accelerating Devices</text:p>
          </table:table-cell>
          <table:table-cell table:number-columns-repeated="2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ESiWACE3 Deliverable D1.4: Report of automated building tools developments</text:p>
          </table:table-cell>
          <table:table-cell office:value-type="string" calcext:value-type="string">
            <text:p>Ling Zou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ESiWACE3 Deliverable D1.4: Report of automated building tools developments</text:p>
          </table:table-cell>
          <table:table-cell office:value-type="string" calcext:value-type="string">
            <text:p>Ling Zou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A Comparison of Massively Parallel Performance Portable Particle-in-Cell schemes for electrostatic kinetic plasma simulations</text:p>
          </table:table-cell>
          <table:table-cell office:value-type="string" calcext:value-type="string">
            <text:p>Sonali Mayani; Sriramkrishnan Muralikrishnan</text:p>
          </table:table-cell>
          <table:table-cell table:number-columns-repeated="3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Open Research Software - From Open Source to Open Science?</text:p>
          </table:table-cell>
          <table:table-cell office:value-type="string" calcext:value-type="string">
            <text:p>Florian Mannseicher; Robert Speck; Guido Juckeland; Frank Löffler; Jan Linxweiler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Open Research Software - From Open Source to Open Science?</text:p>
          </table:table-cell>
          <table:table-cell office:value-type="string" calcext:value-type="string">
            <text:p>Florian Mannseicher; Robert Speck; Guido Juckeland; Frank Löffler; Jan Linxweiler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WRF simulations of stratospheric gravity waves from Typhoon Soudelor (2015): sensitivity to microphysics, cumulus parameterization, and boundary layer schemes</text:p>
          </table:table-cell>
          <table:table-cell office:value-type="string" calcext:value-type="string">
            <text:p>Yen-Sen Lu; Lars Hoffmann; Xue Wu; Corwin J. Wright; Neil P. Hindley</text:p>
          </table:table-cell>
          <table:table-cell table:number-columns-repeated="3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Transferable Hourly Ozone Forecasting with Transformers</text:p>
          </table:table-cell>
          <table:table-cell office:value-type="string" calcext:value-type="string">
            <text:p>Sindhu Vasireddy; Michael Langguth; Martin Schultz</text:p>
          </table:table-cell>
          <table:table-cell table:number-columns-repeated="3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Assessing model stratospheric gravity wave forecast accuracy against satellite observations using the SAL method</text:p>
          </table:table-cell>
          <table:table-cell office:value-type="string" calcext:value-type="string">
            <text:p>Peter G. Berthelemy; Corwin J. Wright; Neil P. Hindley; Lars Hoffmann; Haruka Okui; Phoebe Noble</text:p>
          </table:table-cell>
          <table:table-cell table:number-columns-repeated="3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Mountain-wave influence on polar stratospheric ice clouds: evidence from MIPAS–ERA5 analysis</text:p>
          </table:table-cell>
          <table:table-cell office:value-type="string" calcext:value-type="string">
            <text:p>Ling Zou; Reinhold Spang; Farahnaz Khosrawi; Ines Tritscher</text:p>
          </table:table-cell>
          <table:table-cell table:number-columns-repeated="2"/>
          <table:table-cell office:value-type="string" calcext:value-type="string">
            <text:p>ICE-4</text:p>
          </table:table-cell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Research data infrastructure evolution for handling km scale simulations of a warming world</text:p>
          </table:table-cell>
          <table:table-cell office:value-type="string" calcext:value-type="string">
            <text:p>Florian Ziemen; Carsten Hinz; Rajveer Saini</text:p>
          </table:table-cell>
          <table:table-cell table:number-columns-repeated="3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MPTRAC: Domain-decomposed Massively-Parallel Trajectory Calculations</text:p>
          </table:table-cell>
          <table:table-cell office:value-type="string" calcext:value-type="string">
            <text:p>Rolf Müller; Sabine Griessbach; Catrin Meyer</text:p>
          </table:table-cell>
          <table:table-cell table:number-columns-repeated="2"/>
          <table:table-cell office:value-type="string" calcext:value-type="string">
            <text:p>ICE-4</text:p>
          </table:table-cell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Sensitivity Analysis of Gravity Wave Characteristics to Physical Parameterization Options in WRF Simulations : A Case Study of Typhoon Soudelor (2015)</text:p>
          </table:table-cell>
          <table:table-cell office:value-type="string" calcext:value-type="string">
            <text:p>Yen-Sen Lu; Corwin J. Wright; Xue Wu</text:p>
          </table:table-cell>
          <table:table-cell table:number-columns-repeated="3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Simulating correlated electrons with symmetry-enforced normalizing flows</text:p>
          </table:table-cell>
          <table:table-cell office:value-type="string" calcext:value-type="string">
            <text:p>Dominic Schuh; Janik Kreit; Evan Berkowitz; Lena Funcke; Tom Luu; Kim A. Nicoli; Marcel Rodekamp</text:p>
          </table:table-cell>
          <table:table-cell office:value-type="string" calcext:value-type="string">
            <text:p>Physical Review Research</text:p>
          </table:table-cell>
          <table:table-cell/>
          <table:table-cell office:value-type="string" calcext:value-type="string">
            <text:p>IAS-4</text:p>
          </table:table-cell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Data-efficient quantum noise modeling via machine learning</text:p>
          </table:table-cell>
          <table:table-cell office:value-type="string" calcext:value-type="string">
            <text:p>Yanjun Ji; Marco Roth; David A. Kreplin; Ilia Polian; Frank Wilhelm-Mauch</text:p>
          </table:table-cell>
          <table:table-cell office:value-type="string" calcext:value-type="string">
            <text:p>Physical Review Applied</text:p>
          </table:table-cell>
          <table:table-cell/>
          <table:table-cell office:value-type="string" calcext:value-type="string">
            <text:p>PGI-12</text:p>
          </table:table-cell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Moments of parton distribution functions of the pion from lattice QCD using gradient flow</text:p>
          </table:table-cell>
          <table:table-cell office:value-type="string" calcext:value-type="string">
            <text:p>Anthony Francis; Patrick Fritzsch; Rohith Karur; Jangho Kim; Giovanni Pederiva; Dimitra A. Pefkou; Antonio Rago; Andrea Shindler; André Walker-Loud; Savvas Zafeiropoulos</text:p>
          </table:table-cell>
          <table:table-cell office:value-type="string" calcext:value-type="string">
            <text:p>Physical review. D/Physical review. D.</text:p>
          </table:table-cell>
          <table:table-cell/>
          <table:table-cell office:value-type="string" calcext:value-type="string">
            <text:p>IAS-4</text:p>
          </table:table-cell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Gradient Flow for Parton Distribution Functions: First Application to the Pion</text:p>
          </table:table-cell>
          <table:table-cell office:value-type="string" calcext:value-type="string">
            <text:p>Anthony Francis; Patrick Fritzsch; Robert V. Harlander; Rohith Karur; Jangho Kim; Jonas T. Kohnen; Giovanni Pederiva; Dimitra A. Pefkou; Antonio Rago; Andrea Shindler; André Walker-Loud; Savvas Zafeiropoulos</text:p>
          </table:table-cell>
          <table:table-cell office:value-type="string" calcext:value-type="string">
            <text:p>Physical Review Letters</text:p>
          </table:table-cell>
          <table:table-cell/>
          <table:table-cell office:value-type="string" calcext:value-type="string">
            <text:p>IAS-4</text:p>
          </table:table-cell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Towards Large-Scale Satellite Acquisition Scheduling with Hybrid Quantum-Classical Optimization</text:p>
          </table:table-cell>
          <table:table-cell office:value-type="string" calcext:value-type="string">
            <text:p>Morris Riedel; Kristel Michielsen; Gabriele Cavallaro</text:p>
          </table:table-cell>
          <table:table-cell office:value-type="string" calcext:value-type="string">
            <text:p>Communications in computer and information science</text:p>
          </table:table-cell>
          <table:table-cell table:number-columns-repeated="2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Quantum-Enhanced Consensus Clustering Through Quantum Annealing and QAOA</text:p>
          </table:table-cell>
          <table:table-cell office:value-type="string" calcext:value-type="string">
            <text:p>Amer Delilbasic; Gabriele Cavallaro</text:p>
          </table:table-cell>
          <table:table-cell office:value-type="string" calcext:value-type="string">
            <text:p>Communications in computer and information science</text:p>
          </table:table-cell>
          <table:table-cell table:number-columns-repeated="2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NaT-ReX: Naturalness Assessment with Transformer-Based Reliable Explainability</text:p>
          </table:table-cell>
          <table:table-cell office:value-type="string" calcext:value-type="string">
            <text:p>Ahmed Emam; Mohamed Farag; Marc Rußwurm; Ribana Roscher</text:p>
          </table:table-cell>
          <table:table-cell office:value-type="string" calcext:value-type="string">
            <text:p>Lecture notes in computer science</text:p>
          </table:table-cell>
          <table:table-cell table:number-columns-repeated="2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JUBE: An Environment for Systematic Benchmarking and Scientific Workflows</text:p>
          </table:table-cell>
          <table:table-cell office:value-type="string" calcext:value-type="string">
            <text:p>Pit Steinbach; Wolfgang Frings; Thomas Breuer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3-13" calcext:value-type="date">
            <text:p>03/13/26</text:p>
          </table:table-cell>
        </table:table-row>
        <table:table-row table:style-name="ro1">
          <table:table-cell office:value-type="string" calcext:value-type="string">
            <text:p>Research Software: Chances and Challenges</text:p>
          </table:table-cell>
          <table:table-cell office:value-type="string" calcext:value-type="string">
            <text:p>Robert Speck; Jan Philipp Thiele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3-12" calcext:value-type="date">
            <text:p>03/12/26</text:p>
          </table:table-cell>
        </table:table-row>
        <table:table-row table:style-name="ro1">
          <table:table-cell office:value-type="string" calcext:value-type="string">
            <text:p>Concurrently coupling particle and continuum simulation to study block copolymer membrane fabrication</text:p>
          </table:table-cell>
          <table:table-cell office:value-type="string" calcext:value-type="string">
            <text:p>Gregor Häfner; M. Busch; Adel Dabah; Jiayu Xie; Niklas Blagojevic; Shibananda Das; Sonja Happ; Simon Pickartz; Maryam Radjabian; Volker Abetz; Christian J. Cyron; Roland C. Aydin</text:p>
          </table:table-cell>
          <table:table-cell table:number-columns-repeated="2"/>
          <table:table-cell office:value-type="string" calcext:value-type="string">
            <text:p>IAS-2</text:p>
          </table:table-cell>
          <table:table-cell office:value-type="date" office:date-value="2026-03-04" calcext:value-type="date">
            <text:p>03/04/26</text:p>
          </table:table-cell>
        </table:table-row>
        <table:table-row table:style-name="ro1">
          <table:table-cell office:value-type="string" calcext:value-type="string">
            <text:p>From sequence to structure: A comprehensive review of deep learning models for RNA structure prediction</text:p>
          </table:table-cell>
          <table:table-cell office:value-type="string" calcext:value-type="string">
            <text:p>Utkarsh Upadhyay; Anton Emil Dorn; Christian Faber; Alexander Schug</text:p>
          </table:table-cell>
          <table:table-cell office:value-type="string" calcext:value-type="string">
            <text:p>Current Opinion in Structural Biology</text:p>
          </table:table-cell>
          <table:table-cell table:number-columns-repeated="2"/>
          <table:table-cell office:value-type="date" office:date-value="2026-02-28" calcext:value-type="date">
            <text:p>02/28/26</text:p>
          </table:table-cell>
        </table:table-row>
        <table:table-row table:style-name="ro1">
          <table:table-cell office:value-type="string" calcext:value-type="string">
            <text:p>Virtual prototyping of non-invasive spinal cord electrical stimulation targeting upper limb motor function</text:p>
          </table:table-cell>
          <table:table-cell office:value-type="string" calcext:value-type="string">
            <text:p>Nabila Brihmat; Zhaoshun Hu; Sandra Diaz; Akira Sasaki; Matija Milosevic; Rodolfo Keesey; Hélène Cassoudesalle; Karen Minassian; Fabien B. Wagner</text:p>
          </table:table-cell>
          <table:table-cell table:number-columns-repeated="3"/>
          <table:table-cell office:value-type="date" office:date-value="2026-02-28" calcext:value-type="date">
            <text:p>02/28/26</text:p>
          </table:table-cell>
        </table:table-row>
        <table:table-row table:style-name="ro1">
          <table:table-cell office:value-type="string" calcext:value-type="string">
            <text:p>Data-driven deep learning model for predicting ambient temperature: environment and solar energy</text:p>
          </table:table-cell>
          <table:table-cell office:value-type="string" calcext:value-type="string">
            <text:p>Reza Hassanian; Nashmin Yeganeh; Ásdís Helgadóttir; Rúnar Unnþórsson; Morris Riedel</text:p>
          </table:table-cell>
          <table:table-cell office:value-type="string" calcext:value-type="string">
            <text:p>Environmental Research Communications</text:p>
          </table:table-cell>
          <table:table-cell table:number-columns-repeated="2"/>
          <table:table-cell office:value-type="date" office:date-value="2026-02-24" calcext:value-type="date">
            <text:p>02/24/26</text:p>
          </table:table-cell>
        </table:table-row>
        <table:table-row table:style-name="ro1">
          <table:table-cell office:value-type="string" calcext:value-type="string">
            <text:p>Jupyter4NFDI - Your Research, Your Environment, Your Data</text:p>
          </table:table-cell>
          <table:table-cell office:value-type="string" calcext:value-type="string">
            <text:p>Björn Hagemeier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Jupyter4NFDI - Your Research, Your Environment, Your Data</text:p>
          </table:table-cell>
          <table:table-cell office:value-type="string" calcext:value-type="string">
            <text:p>Björn Hagemeier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Jupyter4NFDI - Proposal for the Integration Phase of Base4NFDI</text:p>
          </table:table-cell>
          <table:table-cell office:value-type="string" calcext:value-type="string">
            <text:p>Björn Hagemeier; Bernd Flemisch; Klaus Reuter; George Dogaru; Matthias Lieber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Jupyter4NFDI - Proposal for the Integration Phase of Base4NFDI</text:p>
          </table:table-cell>
          <table:table-cell office:value-type="string" calcext:value-type="string">
            <text:p>Björn Hagemeier; Bernd Flemisch; Klaus Reuter; George Dogaru; Matthias Lieber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Base4NFDI Proposal IAM4NFDI Ramp-up Phase</text:p>
          </table:table-cell>
          <table:table-cell office:value-type="string" calcext:value-type="string">
            <text:p>Sander Apweiler; Gietz, Peter; Hofer, Laura; Lang, Ilona; Michels, Thorsten; Pempe, Wolfgang; Politze, Marius; Roth, Katharina; Wong, See-Ling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Base4NFDI Proposal IAM4NFDI Ramp-up Phase</text:p>
          </table:table-cell>
          <table:table-cell office:value-type="string" calcext:value-type="string">
            <text:p>Sander Apweiler; Gietz, Peter; Hofer, Laura; Lang, Ilona; Michels, Thorsten; Pempe, Wolfgang; Politze, Marius; Roth, Katharina; Wong, See-Ling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Supporting HPC Users with LLview</text:p>
          </table:table-cell>
          <table:table-cell office:value-type="string" calcext:value-type="string">
            <text:p>Filipe Guimaraes; Aravind Sankaran; Wolfgang Frings</text:p>
          </table:table-cell>
          <table:table-cell office:value-type="string" calcext:value-type="string">
            <text:p>Lecture notes in computer science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Publisher Correction: The concept of spectrally nudged storylines for extreme event attribution</text:p>
          </table:table-cell>
          <table:table-cell office:value-type="string" calcext:value-type="string">
            <text:p>Frauke Feser; Theodore Shepherd</text:p>
          </table:table-cell>
          <table:table-cell office:value-type="string" calcext:value-type="string">
            <text:p>Communications Earth &amp; Environment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Closed-loop coupling of both physiological spindle model and spinal pathways for sensorimotor control of human center-out reaching</text:p>
          </table:table-cell>
          <table:table-cell office:value-type="string" calcext:value-type="string">
            <text:p>Pablo Filipe Santana Chacon; Isabell Wochner; Maria Hammer; Jochen Martin Eppler; Susanne Kunkel; Syn Schmitt</text:p>
          </table:table-cell>
          <table:table-cell office:value-type="string" calcext:value-type="string">
            <text:p>Frontiers in Computational Neuroscience</text:p>
          </table:table-cell>
          <table:table-cell/>
          <table:table-cell office:value-type="string" calcext:value-type="string">
            <text:p>PGI-15</text:p>
          </table:table-cell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Correction to: Adaptive time step selection for spectral deferred correction</text:p>
          </table:table-cell>
          <table:table-cell office:value-type="string" calcext:value-type="string">
            <text:p>Thomas Baumann; Sebastian Götschel; Thibaut Lunet; Daniel Ruprecht; Robert Speck</text:p>
          </table:table-cell>
          <table:table-cell office:value-type="string" calcext:value-type="string">
            <text:p>Numerical Algorithms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Quantum Marvin: Exploring Artificial Intelligence and Quantum Computing for Moon Surface Navigation</text:p>
          </table:table-cell>
          <table:table-cell office:value-type="string" calcext:value-type="string">
            <text:p>Simon Köhl; Amer Delilbasic</text:p>
          </table:table-cell>
          <table:table-cell table:number-columns-repeated="3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Visualising the Energy Landscape for a Molecular Dynamics Trajectory</text:p>
          </table:table-cell>
          <table:table-cell office:value-type="string" calcext:value-type="string">
            <text:p>Vilmos Neuman; Patryk A. Wesołowski; Krzysztof K. Bojarski; Diksha Dewan; Moritz Schäffler; Pamela Smardz; David J. Wales</text:p>
          </table:table-cell>
          <table:table-cell table:number-columns-repeated="3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CaloChallenge 2022: a community challenge for fast calorimeter simulation</text:p>
          </table:table-cell>
          <table:table-cell office:value-type="string" calcext:value-type="string">
            <text:p>Claudius Krause; M. Faucci Giannelli; Benjamin Nachman; D. Salamani; David Shih; Anna Zaborowska; O. Amram; K. Borras; Matthew R. Buckley; Erik Buhmann; Thorsten Buss; N. Chernyavskaya; Federico Andrea Corchia; Jesse C. Cresswell; Sascha Diefenbacher; E. Dreyer; Vijay Ekambaram; Engin Eren; Florian Ernst; Luigi Favaro; M. Franchini; Frank Gaede; E. Gross; S.‐C. Hsu; B. Kaech; Jayant Kalagnanam; R. Kansal; D. Kobylianskii; Anatolii Korol; W. Korcari; D. Krücker; Marco Letizia; S. Li; Q. Liu; X.T. Liu; T. Madula; Peter P. McKeown; I.-A. Melzer-Pellmann; V. M. Mikuni; Nam Nguyen; Ayodele Ore; Ian Pang; Tilman Plehn; H. Qu; J. A. Raine; Humberto Reyes-González; L. Rinaldi; Moritz Scham; Simon Schnake; C. O. Shimmin; Eli Shlizerman; Nathalie Soybelman; Kalliopi Tsolaki; S. Vallecorsa; Kyongmin Yeo; R. Zhang</text:p>
          </table:table-cell>
          <table:table-cell office:value-type="string" calcext:value-type="string">
            <text:p>Reports on Progress in Physics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Multi-agent systems powered by large language models: applications in swarm intelligence</text:p>
          </table:table-cell>
          <table:table-cell office:value-type="string" calcext:value-type="string">
            <text:p>Cristian Jimenez-Romero; Alper Yegenoglu; Christian Blum</text:p>
          </table:table-cell>
          <table:table-cell office:value-type="string" calcext:value-type="string">
            <text:p>Frontiers in Artificial Intelligence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DejaVu Sans" fo:font-size="10pt" fo:language="en" fo:country="US" style:font-name-asian="DejaVu Sans1" style:font-size-asian="10pt" style:language-asian="zh" style:country-asian="CN" style:font-name-complex="DejaVu Sans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DejaVu Serif'" style:font-family-generic="roman" style:font-pitch="variable" fo:font-size="12pt" fo:language="en" fo:country="US" style:letter-kerning="true" style:font-name-asian="DejaVu Sans1" style:font-size-asian="12pt" style:language-asian="zh" style:country-asian="CN" style:font-name-complex="DejaVu Sans1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DejaVu Sans" fo:font-family="'DejaVu Sans'" style:font-family-generic="swiss" style:font-pitch="variable" fo:font-size="10pt" style:font-name-asian="DejaVu Sans1" style:font-family-asian="'DejaVu Sans'" style:font-family-generic-asian="system" style:font-pitch-asian="variable" style:font-size-asian="10pt" style:font-name-complex="DejaVu Sans1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1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1" meta:cell-count="535" meta:object-count="0"/>
    <meta:generator>LibreOffice/26.2.4.2$Linux_X86_64 LibreOffice_project/620$Build-2</meta:generator>
  </office:meta>
</office:document-meta>
</file>