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1209in"/>
    </style:style>
    <style:style style:name="co2" style:family="table-column">
      <style:table-column-properties fo:break-before="auto" style:column-width="17.3555in"/>
    </style:style>
    <style:style style:name="co3" style:family="table-column">
      <style:table-column-properties fo:break-before="auto" style:column-width="2.7626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-B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J-pole antenna array for magnetic resonance imaging at 11.74 T: simulation and preliminary results</text:p>
          </table:table-cell>
          <table:table-cell office:value-type="string" calcext:value-type="string">
            <text:p>Chang-Hoon Choi; Suk Min Hong; Daniel Hernández; Taewoo Nam; Young-Seung Jo; Jun‐Young Chung; Kyoung‐Nam Kim; N. J. Shah</text:p>
          </table:table-cell>
          <table:table-cell office:value-type="string" calcext:value-type="string">
            <text:p>IEEE Access</text:p>
          </table:table-cell>
          <table:table-cell/>
          <table:table-cell office:value-type="string" calcext:value-type="string">
            <text:p>INM-4</text:p>
          </table:table-cell>
          <table:table-cell table:style-name="ce1"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First wall erosion induced by charge-exchange neutrals on EAST</text:p>
          </table:table-cell>
          <table:table-cell office:value-type="string" calcext:value-type="string">
            <text:p>Rui Ding; Jin Guo; Lei Mu; Guoliang Xu; Yaowei Yu; Yuming Liu; Rong Yan; Hai Xie; Dahuan Zhu; Junling Chen; Sebastijan Brezinsek; Jan van Ooyen; Feyzullah Aktas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BG-1, IFN-1</text:p>
          </table:table-cell>
          <table:table-cell table:style-name="ce1"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Tungsten erosion and scrape-off layer transport modelling in L-mode helium plasma discharges in ASDEX Upgrade</text:p>
          </table:table-cell>
          <table:table-cell office:value-type="string" calcext:value-type="string">
            <text:p>G. Alberti; E. Tonello; C. Tuccari; F. Mombelli; Sebastijan Brezinsek; Timo Dittmar; A. Hakola; Feyzullah Aktas; K. Krieger; Marcin Rasinski; Juri Romazanov; A. Uccello; A. Widdowson; M. Passoni; the ASDEX Upgrade Team; the ASDEX Upgrade Team</text:p>
          </table:table-cell>
          <table:table-cell office:value-type="string" calcext:value-type="string">
            <text:p>Plasma Physics and Controlled Fusion</text:p>
          </table:table-cell>
          <table:table-cell/>
          <table:table-cell office:value-type="string" calcext:value-type="string">
            <text:p>IFN-1</text:p>
          </table:table-cell>
          <table:table-cell table:style-name="ce1"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Erosion and impurity migration modelling in neon-seeded plasma discharges in ITER with a full-tungsten wall</text:p>
          </table:table-cell>
          <table:table-cell office:value-type="string" calcext:value-type="string">
            <text:p>Christoph Baumann; Henri Kumpulainen; Juri Romazanov; Sebastian Rode; Feyzullah Aktas; Sebastijan Brezinsek; Tom Wauters; R.A. Pitts; A. Loarte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EK-4, IFN-1</text:p>
          </table:table-cell>
          <table:table-cell table:style-name="ce1" office:value-type="date" office:date-value="2026-07-10" calcext:value-type="date">
            <text:p>07/10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8" meta:object-count="0"/>
    <meta:generator>LibreOffice/26.2.4.2$Linux_X86_64 LibreOffice_project/620$Build-2</meta:generator>
  </office:meta>
</office:document-meta>
</file>