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10.9661in"/>
    </style:style>
    <style:style style:name="co2" style:family="table-column">
      <style:table-column-properties fo:break-before="auto" style:column-width="22.8335in"/>
    </style:style>
    <style:style style:name="co3" style:family="table-column">
      <style:table-column-properties fo:break-before="auto" style:column-width="4.3193in"/>
    </style:style>
    <style:style style:name="co4" style:family="table-column">
      <style:table-column-properties fo:break-before="auto" style:column-width="1.1736in"/>
    </style:style>
    <style:style style:name="co5" style:family="table-column">
      <style:table-column-properties fo:break-before="auto" style:column-width="2.3335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 style:data-style-name="N100"/>
    <style:style style:name="ce2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PGI-1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ce2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table:style-name="Default" office:value-type="string" calcext:value-type="string">
            <text:p>zuletzt geändert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Frustrated magnetism in Mn films on Ag(111) surface: From chiral in-plane Néel state to row-wise antiferromagnetism</text:p>
          </table:table-cell>
          <table:table-cell office:value-type="string" calcext:value-type="string">
            <text:p>Sözeri, Selcuk; Abuawwad, Nihad; Aldarawsheh, Amal; Lounis, Samir</text:p>
          </table:table-cell>
          <table:table-cell office:value-type="string" calcext:value-type="string">
            <text:p>Physical review / B</text:p>
          </table:table-cell>
          <table:table-cell table:style-name="ce1" office:value-type="string" calcext:value-type="string">
            <text:p>5211</text:p>
          </table:table-cell>
          <table:table-cell/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Persistent Magnetism and Tunable Doping of Monolayer Graphene via Europium Density Modulation</text:p>
          </table:table-cell>
          <table:table-cell office:value-type="string" calcext:value-type="string">
            <text:p>Jugovac, M.; Cojocariu, I.; Bihlmayer, Gustav; Gargiani, P.; Valvidares, M.; Brondin, C. A.; Blügel, Stefan; Locatelli, A.; Mentes, T. O.; Perna, P.</text:p>
          </table:table-cell>
          <table:table-cell office:value-type="string" calcext:value-type="string">
            <text:p>Advanced science</text:p>
          </table:table-cell>
          <table:table-cell table:style-name="ce1" office:value-type="string" calcext:value-type="string">
            <text:p>5211</text:p>
          </table:table-cell>
          <table:table-cell office:value-type="string" calcext:value-type="string">
            <text:p>JARA-HPC</text:p>
          </table:table-cell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Orbital magnetoresistance in the antiferromagnet CoO driven by dynamic orbital angular momentum</text:p>
          </table:table-cell>
          <table:table-cell office:value-type="string" calcext:value-type="string">
            <text:p>Schmitt, Christin; Krishnia, Sachin; Zeer, Mahmoud; Galíndez-Ruales, Edgar; Loyal, Mehak; Köhler, Jonas; Micus, Luca; Kikkawa, Takashi; Arisawa, Hiroki; Denneulin, Thibaud; Kovács, András; Xu, Renyou; Kronast, Florian; Go, Dongwook; Pourovskii, Leonid V.; Tran, Duc; Dunin-Borkowski, Rafal E.; Kuschel, Timo; Ležaić, Marjana; Sinova, Jairo; Saitoh, Eiji; Jakob, Gerhard; Gomonay, Olena; Mokrousov, Yuriy; Kläui, Mathias</text:p>
          </table:table-cell>
          <table:table-cell office:value-type="string" calcext:value-type="string">
            <text:p>Science / Science now</text:p>
          </table:table-cell>
          <table:table-cell table:style-name="ce1" office:value-type="string" calcext:value-type="string">
            <text:p>5351</text:p>
          </table:table-cell>
          <table:table-cell office:value-type="string" calcext:value-type="string">
            <text:p>ER-C-1</text:p>
          </table:table-cell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Linked skyrmions in shifted magnetic bilayer</text:p>
          </table:table-cell>
          <table:table-cell office:value-type="string" calcext:value-type="string">
            <text:p>Ghosh, Sumit; Katsumoto, Hiroshi; Bihlmayer, Gustav; Sallermann, Moritz; Kuchkin, Vladyslav; Rybakov, Filipp N.; Eriksson, Olle; Blügel, Stefan; Kiselev, Nikolai S.</text:p>
          </table:table-cell>
          <table:table-cell office:value-type="string" calcext:value-type="string">
            <text:p>Communications Physics</text:p>
          </table:table-cell>
          <table:table-cell table:style-name="ce1" office:value-type="string" calcext:value-type="string">
            <text:p>5211</text:p>
          </table:table-cell>
          <table:table-cell/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Role of transfer films and interfacial cracking in metallic sliding wear</text:p>
          </table:table-cell>
          <table:table-cell office:value-type="string" calcext:value-type="string">
            <text:p>Xu, R.; Persson, Bo</text:p>
          </table:table-cell>
          <table:table-cell office:value-type="string" calcext:value-type="string">
            <text:p>The journal of chemical physics</text:p>
          </table:table-cell>
          <table:table-cell table:style-name="ce1" office:value-type="string" calcext:value-type="string">
            <text:p>5211</text:p>
          </table:table-cell>
          <table:table-cell/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Light-induced bimerons in a chiral magnet</text:p>
          </table:table-cell>
          <table:table-cell office:value-type="string" calcext:value-type="string">
            <text:p>Zhu, Kaixin; Rybakov, Filipp N.; Wang, Zhan; Gao, Wenli; Sun, Shuaishuai; Wang, Wentao; Li, Jun; Tian, Huanfang; Eriksson, Olle; Yang, Huaixin; Zhang, Ying; Kiselev, Nikolai S.; Li, Zian; Li, Jianqi</text:p>
          </table:table-cell>
          <table:table-cell office:value-type="string" calcext:value-type="string">
            <text:p>Nature Communications</text:p>
          </table:table-cell>
          <table:table-cell table:style-name="ce1" office:value-type="string" calcext:value-type="string">
            <text:p>5211</text:p>
          </table:table-cell>
          <table:table-cell/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Regularized micromagnetic theory for Bloch points</text:p>
          </table:table-cell>
          <table:table-cell office:value-type="string" calcext:value-type="string">
            <text:p>Kuchkin, Vladyslav M.; Haller, Andreas; Michels, Andreas; Schmidt, Thomas L.; Kiselev, Nikolai S.</text:p>
          </table:table-cell>
          <table:table-cell office:value-type="string" calcext:value-type="string">
            <text:p>Communications Physics</text:p>
          </table:table-cell>
          <table:table-cell table:style-name="ce1" office:value-type="string" calcext:value-type="string">
            <text:p>5211</text:p>
          </table:table-cell>
          <table:table-cell/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Electric‐Current‐Assisted Nucleation of Zero‐Field Hopfion Rings</text:p>
          </table:table-cell>
          <table:table-cell office:value-type="string" calcext:value-type="string">
            <text:p>Chen, Xiaowen; Song, Dongsheng; Rybakov, Filipp N.; Kiselev, Nikolai; Li, Long; Shi, Wen; Wu, Rui; Fu, Xuewen; Eriksson, Olle; Blügel, Stefan; Dunin-Borkowski, Rafal; Du, Haifeng; Zheng, Fengshan</text:p>
          </table:table-cell>
          <table:table-cell office:value-type="string" calcext:value-type="string">
            <text:p>Advanced materials</text:p>
          </table:table-cell>
          <table:table-cell table:style-name="ce1" office:value-type="string" calcext:value-type="string">
            <text:p>5211</text:p>
          </table:table-cell>
          <table:table-cell/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CNN-based classifier for automated identification of magnetic states in spin dynamics simulations</text:p>
          </table:table-cell>
          <table:table-cell office:value-type="string" calcext:value-type="string">
            <text:p>Aldarawsheh, Amal; Alia, Ahmed; Blügel, Stefan</text:p>
          </table:table-cell>
          <table:table-cell office:value-type="string" calcext:value-type="string">
            <text:p>Scientific reports</text:p>
          </table:table-cell>
          <table:table-cell table:style-name="ce1" office:value-type="string" calcext:value-type="string">
            <text:p>5211</text:p>
          </table:table-cell>
          <table:table-cell/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Paradoxical Topological Soliton Lattice in Anisotropic Frustrated Chiral Magnets</text:p>
          </table:table-cell>
          <table:table-cell office:value-type="string" calcext:value-type="string">
            <text:p>Banik, Sayan; Kiselev, Nikolai; Nandy, Ashis K.</text:p>
          </table:table-cell>
          <table:table-cell office:value-type="string" calcext:value-type="string">
            <text:p>Advanced science</text:p>
          </table:table-cell>
          <table:table-cell table:style-name="ce1" office:value-type="string" calcext:value-type="string">
            <text:p>5211</text:p>
          </table:table-cell>
          <table:table-cell/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Granite sliding on granite: friction, wear rates, surface topography, and the scale-dependence of rate–state effects</text:p>
          </table:table-cell>
          <table:table-cell office:value-type="string" calcext:value-type="string">
            <text:p>Sukhomlinov, Sergey V; Müser, Martin H; Persson, Bo</text:p>
          </table:table-cell>
          <table:table-cell office:value-type="string" calcext:value-type="string">
            <text:p>Reports on progress in physics</text:p>
          </table:table-cell>
          <table:table-cell table:style-name="ce1" office:value-type="string" calcext:value-type="string">
            <text:p>5211</text:p>
          </table:table-cell>
          <table:table-cell/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Leakage at interfaces: A comprehensive study based on Persson contact mechanics theory</text:p>
          </table:table-cell>
          <table:table-cell office:value-type="string" calcext:value-type="string">
            <text:p>Xu, Ruibin; Gil, L.; Singer, J.; Gontard, L.; Leverd, W.; Persson, Bo</text:p>
          </table:table-cell>
          <table:table-cell office:value-type="string" calcext:value-type="string">
            <text:p>Tribology international</text:p>
          </table:table-cell>
          <table:table-cell table:style-name="ce1" office:value-type="string" calcext:value-type="string">
            <text:p>5211</text:p>
          </table:table-cell>
          <table:table-cell/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Single domain spectroscopic signatures of a magnetic kagome metal</text:p>
          </table:table-cell>
          <table:table-cell office:value-type="string" calcext:value-type="string">
            <text:p>Plucinski, Lukasz; Bihlmayer, Gustav; Mokrousov, Yuriy; Zhou, Yishui; Su, Yixi; Denlinger, J. D.; Bostwick, A.; Jozwiak, C.; Rotenberg, E.; Usachov, D.; Schneider, Claus Michael</text:p>
          </table:table-cell>
          <table:table-cell office:value-type="string" calcext:value-type="string">
            <text:p>Nature Communications</text:p>
          </table:table-cell>
          <table:table-cell office:value-type="string" calcext:value-type="string">
            <text:p>5211, 632, 6G4</text:p>
          </table:table-cell>
          <table:table-cell office:value-type="string" calcext:value-type="string">
            <text:p>MLZ, JCNS-4, JCNS-FRM-II, PGI-6</text:p>
          </table:table-cell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Laser-induced nucleation of magnetic hopfions</text:p>
          </table:table-cell>
          <table:table-cell office:value-type="string" calcext:value-type="string">
            <text:p>Chen, Xiaowen; Yang, Donghai; Li, Zefang; Guo, Jiangteng; Wang, Haixue; Hu, Yue; Kuchkin, Vladyslav M.; Savchenko, Andrii S.; Zhang, Huai; Ding, Bei; Hou, Zhipeng; Shi, Wen; Rybakov, Filipp N.; Eriksson, Olle; Blügel, Stefan; Han, Yu; Dunin-Borkowski, Rafal E.; Kiselev, Nikolai S.; Fu, Xuewen; Zheng, Fengshan</text:p>
          </table:table-cell>
          <table:table-cell office:value-type="string" calcext:value-type="string">
            <text:p>Nature physics</text:p>
          </table:table-cell>
          <table:table-cell table:style-name="ce1" office:value-type="string" calcext:value-type="string">
            <text:p>5211</text:p>
          </table:table-cell>
          <table:table-cell office:value-type="string" calcext:value-type="string">
            <text:p>ER-C-1</text:p>
          </table:table-cell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Observation of magnon polarons in the van der Waals itinerant ferromagnet Fe&lt;sub&gt;3&lt;/sub&gt;GeTe&lt;sub&gt;2&lt;/sub&gt;.</text:p>
          </table:table-cell>
          <table:table-cell office:value-type="string" calcext:value-type="string">
            <text:p>Qili Li; Namrata Bansal; Paul Nufer; Lichuan Zhang; Amir A. Haghighirad; C. Sürgers; Yuriy Mokrousov; Wulf Wulfhekel</text:p>
          </table:table-cell>
          <table:table-cell office:value-type="string" calcext:value-type="string">
            <text:p>PubMed</text:p>
          </table:table-cell>
          <table:table-cell/>
          <table:table-cell office:value-type="string" calcext:value-type="string">
            <text:p>IAS-1</text:p>
          </table:table-cell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Density functional and neural-network potential simulations of Ag migration in disordered GeS 2 electrolytes</text:p>
          </table:table-cell>
          <table:table-cell office:value-type="string" calcext:value-type="string">
            <text:p>Jaakko Akola; Sondre Dahl; A Götz; Robert O. Jones</text:p>
          </table:table-cell>
          <table:table-cell office:value-type="string" calcext:value-type="string">
            <text:p>Physical Review Materials</text:p>
          </table:table-cell>
          <table:table-cell table:number-columns-repeated="2"/>
          <table:table-cell office:value-type="date" office:date-value="2026-08-21" calcext:value-type="date">
            <text:p>08/21/26</text:p>
          </table:table-cell>
        </table:table-row>
        <table:table-row table:style-name="ro1">
          <table:table-cell office:value-type="string" calcext:value-type="string">
            <text:p>Coexistence and Tunability of Orbital and Spin Hall Effects in RuO 2</text:p>
          </table:table-cell>
          <table:table-cell office:value-type="string" calcext:value-type="string">
            <text:p>Anonymous; Mahmoud Zeer; Dongwook Go; Theodoros Adamantopoulos; Peter Schmitz; Stefan Blügel; Chengwang Niu; Yuriy Mokrousov; Shishen Yan; Hyunsoo Yang; Lei Shen</text:p>
          </table:table-cell>
          <table:table-cell office:value-type="string" calcext:value-type="string">
            <text:p>Physical Review Letters</text:p>
          </table:table-cell>
          <table:table-cell table:number-columns-repeated="2"/>
          <table:table-cell office:value-type="date" office:date-value="2026-08-21" calcext:value-type="date">
            <text:p>08/21/26</text:p>
          </table:table-cell>
        </table:table-row>
        <table:table-row table:style-name="ro1">
          <table:table-cell office:value-type="string" calcext:value-type="string">
            <text:p>Electronic properties of Kagome metal YbV 3 Sb 4 : A first-principles study</text:p>
          </table:table-cell>
          <table:table-cell office:value-type="string" calcext:value-type="string">
            <text:p>D. Gurung; Keshav Shrestha; Shalika R. Bhandari; Samy Brahimi; Samir Lounis; D. P. Rai</text:p>
          </table:table-cell>
          <table:table-cell office:value-type="string" calcext:value-type="string">
            <text:p>Physical Review Materials</text:p>
          </table:table-cell>
          <table:table-cell table:number-columns-repeated="2"/>
          <table:table-cell office:value-type="date" office:date-value="2026-08-21" calcext:value-type="date">
            <text:p>08/21/26</text:p>
          </table:table-cell>
        </table:table-row>
        <table:table-row table:style-name="ro1">
          <table:table-cell office:value-type="string" calcext:value-type="string">
            <text:p>Implementation and application of a DFT + U + V approach within the all-electron FLAPW method</text:p>
          </table:table-cell>
          <table:table-cell office:value-type="string" calcext:value-type="string">
            <text:p>Wejdan Beida; Gustav Bihlmayer; Christoph Friedrich; Gregor Michalicek; Daniel Wortmann; Stefan Blügel</text:p>
          </table:table-cell>
          <table:table-cell office:value-type="string" calcext:value-type="string">
            <text:p>Physical review. B./Physical review. B</text:p>
          </table:table-cell>
          <table:table-cell table:number-columns-repeated="2"/>
          <table:table-cell office:value-type="date" office:date-value="2026-08-21" calcext:value-type="date">
            <text:p>08/21/26</text:p>
          </table:table-cell>
        </table:table-row>
        <table:table-row table:style-name="ro1">
          <table:table-cell office:value-type="string" calcext:value-type="string">
            <text:p>Effect of applied pressure on the nonrelativistic spin splitting of the altermagnet FeSb 2 : A first-principles study</text:p>
          </table:table-cell>
          <table:table-cell office:value-type="string" calcext:value-type="string">
            <text:p>Shalika R. Bhandari; R. Tamang; Keshav Shrestha; Samy Brahimi; Samir Lounis; D. P. Rai</text:p>
          </table:table-cell>
          <table:table-cell office:value-type="string" calcext:value-type="string">
            <text:p>Physical review. B./Physical review. B</text:p>
          </table:table-cell>
          <table:table-cell table:number-columns-repeated="2"/>
          <table:table-cell office:value-type="date" office:date-value="2026-08-21" calcext:value-type="date">
            <text:p>08/21/26</text:p>
          </table:table-cell>
        </table:table-row>
        <table:table-row table:style-name="ro1">
          <table:table-cell office:value-type="string" calcext:value-type="string">
            <text:p>Dynamical Orbital Angular Momentum Induced by Circularly Polarized Phonons</text:p>
          </table:table-cell>
          <table:table-cell office:value-type="string" calcext:value-type="string">
            <text:p>Anonymous; Dongwook Go; Yuriy Mokrousov; Shuichi Murakami</text:p>
          </table:table-cell>
          <table:table-cell office:value-type="string" calcext:value-type="string">
            <text:p>Physical Review Letter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Adhesion-controlled sliding and the Stribeck curve in hydrophobic soft contacts</text:p>
          </table:table-cell>
          <table:table-cell office:value-type="string" calcext:value-type="string">
            <text:p>R. Xu; C. Spies; Michele Scaraggi; Bo Persson</text:p>
          </table:table-cell>
          <table:table-cell office:value-type="string" calcext:value-type="string">
            <text:p>Journal of the Mechanics and Physics of Solid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2026 Roadmap on Digitalising Materials Science</text:p>
          </table:table-cell>
          <table:table-cell office:value-type="string" calcext:value-type="string">
            <text:p>Kevin Rossi; Federico Grasselli; Amila Akagić; Jesper Friis; Ivor Lončarić; Theodoros Pavloudis; Joseph Kioseoglou; Johannes Wasmer; Attila Cangi; Stefan Blügel; Leticia A. Gracia; Belén Hernández-Gascón; Amra Hasečić; Javier Heras‐Domingo; Francesco Mercuri; Alexei Kuzmin; Giovanni Bertoni; Paolo Rosi; Enzo Rotunno; Vincenzo Grillo; Muhammet Cahit Kulaç Kulaç; Bahattin Koç; Andy S. Anker; Jin Hyun Chang; Jelle Vekeman; Toon Verstraelen; Matteo Cobelli; Luke P. J. Gilligan; Stefano Sanvito; Sepideh Baghaee Ravari; Lei Zhang; Markus Stricker; Jonathan Schmidt; Dario Calvani; Amil Aligayev; Benjamin Udofia; Gauravkumar LAthiya; F. J. Domínguez-Gutiérrez; Patrícia Ramos; José Manuel Oliveira; Silvia Bonfanti; Tero Mäkinen; Mikko Alava; Dmytro Khomenko; Matthias Stosiek; Yuhao Zhang; Patrick Rinke; Milica Todorović; Adrian Mirza; Nawaf Alampara; Siddhant Kumar; Elisa Molinari; Alice Ruini; Anagha Aneesh; Mara Schilling-Wilhelmi; Martiño Ríos-García; Kevin Maik Jablonka</text:p>
          </table:table-cell>
          <table:table-cell office:value-type="string" calcext:value-type="string">
            <text:p>Journal of Physics Material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Higher-order Hall response arises from octupole order and scalar spin chirality in a noncollinear antiferromagnet</text:p>
          </table:table-cell>
          <table:table-cell office:value-type="string" calcext:value-type="string">
            <text:p>Adithya Rajan; Tom Saunderson; Fabian Lux; Rocío Yanes Díaz; Hasan M. Abdullah; Arnab Bose; Beatrice Bednarz; Junyoung Kim; Dongwook Go; Tetsuya Hajiri; Gokaran Shukla; Olena Gomonay; Yugui Yao; Wanxiang Feng; H. Asano; Udo Schwingenschlögl; L. López-Dı́az; Jairo Sinova; Gerhard Jakob; Yuriy Mokrousov; Aurélien Manchon; Mathias Kläui</text:p>
          </table:table-cell>
          <table:table-cell office:value-type="string" calcext:value-type="string">
            <text:p>Communications Materials</text:p>
          </table:table-cell>
          <table:table-cell/>
          <table:table-cell office:value-type="string" calcext:value-type="string">
            <text:p>IAS-1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Violation of Local Reciprocity in Charge-Orbital Interconversion</text:p>
          </table:table-cell>
          <table:table-cell office:value-type="string" calcext:value-type="string">
            <text:p>Hisanobu Kashiki; Hiroki Hayashi; Dongwook Go; Yuriy Mokrousov; Kazuya Ando</text:p>
          </table:table-cell>
          <table:table-cell office:value-type="string" calcext:value-type="string">
            <text:p>Physical Review Letter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Interlayer Dzyaloshinskii–Moriya interaction tuned magnetic ground states in rectangular spin-lattice heterojunctions</text:p>
          </table:table-cell>
          <table:table-cell office:value-type="string" calcext:value-type="string">
            <text:p>Lin Xia; Yinlu Gao; L Y Zhang; Cuihong Lv; Yuanping Chen; Yuriy Mokrousov; Lichuan Zhang</text:p>
          </table:table-cell>
          <table:table-cell office:value-type="string" calcext:value-type="string">
            <text:p>Applied Physics Letters</text:p>
          </table:table-cell>
          <table:table-cell/>
          <table:table-cell office:value-type="string" calcext:value-type="string">
            <text:p>IAS-1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Light-induced magnetization dynamics in the chiral magnet MnSi</text:p>
          </table:table-cell>
          <table:table-cell office:value-type="string" calcext:value-type="string">
            <text:p>Arup Barua; Sean Knapp; Jacob Gayles; Tobias Weber; Theodoros Adamantopoulos; Yuriy Mokrousov; Stephen A. McGill; Shirin Mozaffari; Matthew Cothrine; David Mandrus; Denis Karaiskaj</text:p>
          </table:table-cell>
          <table:table-cell office:value-type="string" calcext:value-type="string">
            <text:p>Physical review. B./Physical review. B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Detection and Control of Electronic Orbital Magnetism by Spin Waves in Honeycomb Ferromagnets</text:p>
          </table:table-cell>
          <table:table-cell office:value-type="string" calcext:value-type="string">
            <text:p>Lichuan Zhang; Lichuan Zhang; Lu Zhang; Lu Zhang; Dongwook Go; Chengwang Niu; Wulf Wulfhekel; Peng Li; Yuanping Chen; Yuriy Mokrousov; Lizhi Zhang; Lizhi Zhang</text:p>
          </table:table-cell>
          <table:table-cell office:value-type="string" calcext:value-type="string">
            <text:p>Nano Letter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Rare-Earth Atoms on Nb(110) as a Platform to Engineer Topological Superconductivity</text:p>
          </table:table-cell>
          <table:table-cell office:value-type="string" calcext:value-type="string">
            <text:p>David Antognini Silva; Yu Wang; Nicolae Atodiresei; Felix Friedrich; S. Blügel; M. Bode; Philipp Rüssmann; Artem Odobesko</text:p>
          </table:table-cell>
          <table:table-cell office:value-type="string" calcext:value-type="string">
            <text:p>Nano Letter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MnBr2 on the Graphene on Ir(110) Substrate: Growth, Structure, and Super‐Moiré</text:p>
          </table:table-cell>
          <table:table-cell office:value-type="string" calcext:value-type="string">
            <text:p>Affan Safeer; Oktay Güleryüz; Nicolae Atodiresei; Wouter Jolie; Thomas Michely; Jeison A. Fischer</text:p>
          </table:table-cell>
          <table:table-cell office:value-type="string" calcext:value-type="string">
            <text:p>Small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Anatomy of the modern theory of orbital magnetism from first principles: Term-by-term analysis in the gauge-covariant formalism</text:p>
          </table:table-cell>
          <table:table-cell office:value-type="string" calcext:value-type="string">
            <text:p>Hojun Lee; Insu Baek; Mirco Sastges; Yuriy Mokrousov; Hyun-Woo Lee; Dongwook Go</text:p>
          </table:table-cell>
          <table:table-cell office:value-type="string" calcext:value-type="string">
            <text:p>Physical review. B./Physical review. B</text:p>
          </table:table-cell>
          <table:table-cell table:number-columns-repeated="2"/>
          <table:table-cell office:value-type="date" office:date-value="2026-07-21" calcext:value-type="date">
            <text:p>07/21/26</text:p>
          </table:table-cell>
        </table:table-row>
        <table:table-row table:style-name="ro1">
          <table:table-cell office:value-type="string" calcext:value-type="string">
            <text:p>Common patterns of skyrmion magnetizations unveiled by defect implantation</text:p>
          </table:table-cell>
          <table:table-cell office:value-type="string" calcext:value-type="string">
            <text:p>Imara Lima Fernandes; Samir Lounis</text:p>
          </table:table-cell>
          <table:table-cell office:value-type="string" calcext:value-type="string">
            <text:p>npj Spintronics</text:p>
          </table:table-cell>
          <table:table-cell/>
          <table:table-cell office:value-type="string" calcext:value-type="string">
            <text:p>IAS-1</text:p>
          </table:table-cell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Multiscale contact mechanics for elastoplastic contacts</text:p>
          </table:table-cell>
          <table:table-cell office:value-type="string" calcext:value-type="string">
            <text:p>Andreas Almqvist; Bo Persson</text:p>
          </table:table-cell>
          <table:table-cell office:value-type="string" calcext:value-type="string">
            <text:p>Physical review. E</text:p>
          </table:table-cell>
          <table:table-cell table:number-columns-repeated="2"/>
          <table:table-cell office:value-type="date" office:date-value="2026-02-28" calcext:value-type="date">
            <text:p>02/28/26</text:p>
          </table:table-cell>
        </table:table-row>
        <table:table-row table:style-name="ro1">
          <table:table-cell office:value-type="string" calcext:value-type="string">
            <text:p>E4: Magnetism and Spintronics</text:p>
          </table:table-cell>
          <table:table-cell office:value-type="string" calcext:value-type="string">
            <text:p>Chaudhary, Vikrant; Li, Fu; Wang, Hao; Stefan Blügel; Zhang, Hongbin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E4: Magnetism and Spintronics</text:p>
          </table:table-cell>
          <table:table-cell office:value-type="string" calcext:value-type="string">
            <text:p>Chaudhary, Vikrant; Li, Fu; Wang, Hao; Stefan Blügel; Zhang, Hongbin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Correction: Rubber Wear: History, Mechanisms, and Perspectives</text:p>
          </table:table-cell>
          <table:table-cell office:value-type="string" calcext:value-type="string">
            <text:p>Ruibin Xu; Wei Sheng; Feng Zhou; Avinash Tiwari</text:p>
          </table:table-cell>
          <table:table-cell office:value-type="string" calcext:value-type="string">
            <text:p>Tribology Letters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Discussion of “On the Short Wavelength Cutoff Limit in Persson’s Hysteresis Friction Theory” (Sanyal, A., 2026, ASME J. Tribol., &lt;b&gt;148&lt;/b&gt;(1), p. 014501)</text:p>
          </table:table-cell>
          <table:table-cell office:value-type="string" calcext:value-type="string">
            <text:p>Bo Persson</text:p>
          </table:table-cell>
          <table:table-cell office:value-type="string" calcext:value-type="string">
            <text:p>Journal of Tribology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Self-healing and hyperelastic magneto-iono-elastomers through molecular confinement of magnetic anions</text:p>
          </table:table-cell>
          <table:table-cell office:value-type="string" calcext:value-type="string">
            <text:p>Xuan Zhang; Lishu Zhang; M. Liu; Chin-Boon Chng; Jinrun Zhou; Naoji Matsuhisa; Yu Jun Tan</text:p>
          </table:table-cell>
          <table:table-cell office:value-type="string" calcext:value-type="string">
            <text:p>Science Advances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8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182" meta:object-count="0"/>
    <meta:generator>LibreOffice/26.2.4.2$Linux_X86_64 LibreOffice_project/620$Build-2</meta:generator>
  </office:meta>
</office:document-meta>
</file>