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148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8992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549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0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n situ Al2O3 atomic layer deposition on pristine (0 0 1) GaAs: interface chemistry and its implication on charge carrier recombination and Fermi level pinning</text:p>
          </table:table-cell>
          <table:table-cell office:value-type="string" calcext:value-type="string">
            <text:p>Demarina, Nataliya; Karimzadah, Soraya; Bennemann, Benjamin; Krause, Christoph; Jalil, Abdur Rehman; Hartmann, Heinrich; Kardynał, Beata; Lepsa, Mihail Ion; Gruetzmacher, Detlev</text:p>
          </table:table-cell>
          <table:table-cell office:value-type="string" calcext:value-type="string">
            <text:p>Applied surface science</text:p>
          </table:table-cell>
          <table:table-cell table:style-name="ce1" office:value-type="string" calcext:value-type="string">
            <text:p>5221</text:p>
          </table:table-cell>
          <table:table-cell office:value-type="string" calcext:value-type="string">
            <text:p>PGI-2, PGI-9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On-chip stencil lithography for superconducting qubits</text:p>
          </table:table-cell>
          <table:table-cell office:value-type="string" calcext:value-type="string">
            <text:p>Hanna, Roudy; Ihssen, Sören; Geisert, Simon; Kocak, Umut; Arfini, Matteo; Hertel, Albert; Smart, Thomas J.; Schleenvoigt, Michael; Schmitt, Tobias; Domnick, Joscha; Underwood, Kaycee; Jalil, Abdur Rehman; Bae, Jin Hee; Bennemann, Benjamin; Féchant, Mathieu; Field, Mitchell; Spiecker, Martin; Zapata, Nicolas; Dickel, Christian; Berenschot, Erwin; Tas, Niels; Steele, Gary A.; Grützmacher, Detlev; Pop, Ioan M.; Schüffelgen, Peter</text:p>
          </table:table-cell>
          <table:table-cell office:value-type="string" calcext:value-type="string">
            <text:p>Applied physics reviews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PGI-9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Fabrication optimization of suspended stencil mask lithography for multi-terminal Josephson junctions</text:p>
          </table:table-cell>
          <table:table-cell office:value-type="string" calcext:value-type="string">
            <text:p>Teller, Justus; Jalil, Abdur Rehman; Lentz, Florian; Grützmacher, Detlev; Schäpers, Thomas</text:p>
          </table:table-cell>
          <table:table-cell office:value-type="string" calcext:value-type="string">
            <text:p>Journal of vacuum science &amp; technology / B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JARA-FIT, HNF, PGI-9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Atomistic Understanding of 2D Monatomic Phase‐Change Material for Non‐Volatile Optical Applications</text:p>
          </table:table-cell>
          <table:table-cell office:value-type="string" calcext:value-type="string">
            <text:p>Zhang, Hanyi; Xing, Xueqi; Wang, Jiang-Jing; Nie, Chao; Du, Yuxin; Zhang, Junying; Shen, Xueyang; Zhou, Wen; Wuttig, Matthias; Mazzarello, Riccardo; Zhang, Wei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5233</text:p>
          </table:table-cell>
          <table:table-cell/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Superconducting diode effect in selectively grown topological insulator based Josephson junctions</text:p>
          </table:table-cell>
          <table:table-cell office:value-type="string" calcext:value-type="string">
            <text:p>Behner, Gerrit; Jalil, Abdur Rehman; Grützmacher, Detlev; Schäpers, Thomas</text:p>
          </table:table-cell>
          <table:table-cell office:value-type="string" calcext:value-type="string">
            <text:p>Physical review / B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PGI-9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Device-to-logic variability propagation in RRAM-based logic-in-memory architectures</text:p>
          </table:table-cell>
          <table:table-cell office:value-type="string" calcext:value-type="string">
            <text:p>Bende, Ankit; Singh, Simranjeet; Kumar Jha, Chandan; Storelli, Daniele; Nielinger, Dennis; Drechsler, Rolf; Dittmann, Regina; Menzel, Stephan; Merchant, Farhad; Rana, Vikas</text:p>
          </table:table-cell>
          <table:table-cell office:value-type="string" calcext:value-type="string">
            <text:p>Neuromorphic computing and engineering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4, PGI-7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Novel M-CNN design fostering gradual switching of InGaZnO(IGZO)-based memristive devices</text:p>
          </table:table-cell>
          <table:table-cell office:value-type="string" calcext:value-type="string">
            <text:p>Yuan, Peijia; Schnieders, Kristoffer; Wang, Yongmin; Ntinas, Vasilis; Pereira, Maria Elias; Rana, Vikas; Ascoli, Alon; Tetzlaff, Ronald; Dittmann, Regina; Menzel, Stephan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7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Variability Aware Design of Memristor-based Gene Implementation in Cellular Neural Networks</text:p>
          </table:table-cell>
          <table:table-cell office:value-type="string" calcext:value-type="string">
            <text:p>Abdelsamad, Ahmed Magdy; Ntinas, Vasileios; Prousalis, Dimitrios; Messaris, Ioannis; Demirkol, Ahmet Samil; Rana, Vikas; Menzel, Stephan; Ascoli, Alon; Tetzlaff, Ronald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7</text:p>
          </table:table-cell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Non‐Volatile Silicon Mach‐Zehnder Switches with 0.7 π Phase Shift Based on Graphene Heaters and Sb 2 Se 3 Phase Change Material</text:p>
          </table:table-cell>
          <table:table-cell office:value-type="string" calcext:value-type="string">
            <text:p>Jens Samland; Felix Hoff; Timo Veslin; Holger Lerch; Bartos Chmielak; Martin Otto; Caroline Porschatis; Bárbara Canto; Stephan Suckow; Matthias Wuttig; Max C. Lemme</text:p>
          </table:table-cell>
          <table:table-cell office:value-type="string" calcext:value-type="string">
            <text:p>Advanced Optical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ndependent coherent control of phonon mode amplitudes in bismuth thin films via polarization and double-pulse manipulation</text:p>
          </table:table-cell>
          <table:table-cell office:value-type="string" calcext:value-type="string">
            <text:p>Jonathan Frank; Felix Hoff; Timo Veslin; Felix Nöhl; Julian Mertens; Lutz Waldecker; Gero von Plessen; Matthias Wuttig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structure-bonding-property paradigm in thermoelectrics: Microscale insights from correlative characterization</text:p>
          </table:table-cell>
          <table:table-cell office:value-type="string" calcext:value-type="string">
            <text:p>Huaide Zhang; Matthias Wuttig; Yuan Yu</text:p>
          </table:table-cell>
          <table:table-cell office:value-type="string" calcext:value-type="string">
            <text:p>Journal of Material Science and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bservation of angular momentum transfer among crystal lattice modes</text:p>
          </table:table-cell>
          <table:table-cell office:value-type="string" calcext:value-type="string">
            <text:p>Olga Minakova; Carolina Paiva; Maximilian Frenzel; Michael S. Spencer; J. Urban; Christoph Ringkamp; Martin Wolf; Gregor Mussler; Dominik M. Juraschek; Sebastian F. Maehrlein</text:p>
          </table:table-cell>
          <table:table-cell office:value-type="string" calcext:value-type="string">
            <text:p>Nature Physics</text:p>
          </table:table-cell>
          <table:table-cell/>
          <table:table-cell office:value-type="string" calcext:value-type="string">
            <text:p>PGI-9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‐Orbital Mediated Metavalent Bonding Enables State‐Of‐The‐Art n‐Type AgBiSe &lt;sub&gt;2&lt;/sub&gt; Thermoelectrics</text:p>
          </table:table-cell>
          <table:table-cell office:value-type="string" calcext:value-type="string">
            <text:p>Bert Huang; Dasol Kim; Yuan Yu; Jianbo Zhu; Yu Guo; Moran Wang; Jiawei Huang; Tu Lyu; Nan Lin; Yongsheng Zhang; Matthias Wuttig; Lipeng Hu</text:p>
          </table:table-cell>
          <table:table-cell office:value-type="string" calcext:value-type="string">
            <text:p>Advanced Functional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ailoring Optical and Vibrational Properties by Bond Confinement: The Case of Metavalent Chalcogenide and Pnictogen Thin Films</text:p>
          </table:table-cell>
          <table:table-cell office:value-type="string" calcext:value-type="string">
            <text:p>Felix Hoff; Matthias Wuttig</text:p>
          </table:table-cell>
          <table:table-cell office:value-type="string" calcext:value-type="string">
            <text:p>Advanced Optical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lux-periodic supercurrent oscillations in an Aharonov–Bohm-type nanowire Josephson junction</text:p>
          </table:table-cell>
          <table:table-cell office:value-type="string" calcext:value-type="string">
            <text:p>Patrick Zellekens; Russell Deacon; Farah Basaric; R. R. Juluri; Michael D. Randle; Benjamin Bennemann; Erik Zimmermann; Ana M. Sánchez; Detlev Grützmacher; Alexander Pawlis; Koji Ishibashi; Thomas Schäpers</text:p>
          </table:table-cell>
          <table:table-cell office:value-type="string" calcext:value-type="string">
            <text:p>Communications Physics</text:p>
          </table:table-cell>
          <table:table-cell/>
          <table:table-cell office:value-type="string" calcext:value-type="string">
            <text:p>PGI-9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achine learning for discrimination of phase‐change chalcogenide glasses</text:p>
          </table:table-cell>
          <table:table-cell office:value-type="string" calcext:value-type="string">
            <text:p>Meng Xu; Siqi Tang; Shaojie Yuan; Ming Xu; Wei Zhang; Xianbin Li; Zhongrui Wang; Chengliang Wang; Matthias Wuttig</text:p>
          </table:table-cell>
          <table:table-cell office:value-type="string" calcext:value-type="string">
            <text:p>InfoMat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ailoring Phonon Polaritons in hBN with the Plasmonic Phase-Change Material In &lt;sub&gt;3&lt;/sub&gt; SbTe &lt;sub&gt;2&lt;/sub&gt;</text:p>
          </table:table-cell>
          <table:table-cell office:value-type="string" calcext:value-type="string">
            <text:p>Lukas Conrads; Yiheng Li; Alexander Rothstein; Kenji Watanabe; Takashi Taniguchi; Matthias Wuttig; Christoph Stampfer; Thomas Taubner</text:p>
          </table:table-cell>
          <table:table-cell office:value-type="string" calcext:value-type="string">
            <text:p>Nano Letters</text:p>
          </table:table-cell>
          <table:table-cell/>
          <table:table-cell office:value-type="string" calcext:value-type="string">
            <text:p>PGI-9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lecular Order Induced Charge Transfer in a C&lt;sub&gt;60&lt;/sub&gt;-Topological Insulator Moiré Heterostructure</text:p>
          </table:table-cell>
          <table:table-cell office:value-type="string" calcext:value-type="string">
            <text:p>Ram Prakash Pandeya; Konstantin P. Shchukin; Gregor Mussler; Abdur Rehman Jalil; Nicolae Atodiresei; Husin Alatas; А. В. Федоров; Boris V. Senkovskiy; Daniel Jansen; Giovanni Di Santo; L. Petaccia; A. Grüneis</text:p>
          </table:table-cell>
          <table:table-cell office:value-type="string" calcext:value-type="string">
            <text:p>Nano Letters</text:p>
          </table:table-cell>
          <table:table-cell/>
          <table:table-cell office:value-type="string" calcext:value-type="string">
            <text:p>PGI-1, PGI-9</text:p>
          </table:table-cell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99" meta:object-count="0"/>
    <meta:generator>LibreOffice/26.2.4.2$Linux_X86_64 LibreOffice_project/620$Build-2</meta:generator>
  </office:meta>
</office:document-meta>
</file>