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2.8335in"/>
    </style:style>
    <style:style style:name="co2" style:family="table-column">
      <style:table-column-properties fo:break-before="auto" style:column-width="22.628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ombining spring wheat genotypes with contrasting root traits for a better use of water resources in soil? Evidence from column-scale water stable isotopic experiments</text:p>
          </table:table-cell>
          <table:table-cell office:value-type="string" calcext:value-type="string">
            <text:p>Le Gall, Samuel; van Dusschoten, Dagmar; Lattacher, Adrian; Giraud, Mona; Harings, Moritz; Diaz, Paulina Deseano; Pflugfelder, Daniel; Alahmad, Samir; Hickey, Lee; Sircan, Ahmet; Kandeler, Ellen; Lobet, Guillaume; Schnepf, Andrea; Pagel, Holger; Poll, Christian; Vereecken, Harry; Javaux, Mathieu; Rothfuss, Youri</text:p>
          </table:table-cell>
          <table:table-cell office:value-type="string" calcext:value-type="string">
            <text:p>Plant and soil</text:p>
          </table:table-cell>
          <table:table-cell table:style-name="ce1" office:value-type="string" calcext:value-type="string">
            <text:p>2173</text:p>
          </table:table-cell>
          <table:table-cell office:value-type="string" calcext:value-type="string">
            <text:p>IBG-2, IBG-3</text:p>
          </table:table-cell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mpact of the local valley splitting on the coherence of conveyor-belt spin shuttling in &lt;sup&gt;28&lt;/sup&gt;Si/SiGe.</text:p>
          </table:table-cell>
          <table:table-cell office:value-type="string" calcext:value-type="string">
            <text:p>Mats Volmer; Tom Struck; Arnau Sala Cadellans; Jhih-Sian Tu; Stefan Trellenkamp; Davide Degli Esposti; Giordano Scappucci; Łukasz Cywiński; Hendrik Bluhm; Lars R Schreiber</text:p>
          </table:table-cell>
          <table:table-cell office:value-type="string" calcext:value-type="string">
            <text:p>PubMed</text:p>
          </table:table-cell>
          <table:table-cell/>
          <table:table-cell office:value-type="string" calcext:value-type="string">
            <text:p>HNF</text:p>
          </table:table-cell>
          <table:table-cell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Zeeman-like coupling to valley degree of freedom in Si-based spin qubits</text:p>
          </table:table-cell>
          <table:table-cell office:value-type="string" calcext:value-type="string">
            <text:p>S. A. Jafari; Hendrik Bluhm; David P. DiVincenzo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ate-Tunable Josephson Diodes in Magic-Angle Twisted Bilayer Graphene</text:p>
          </table:table-cell>
          <table:table-cell office:value-type="string" calcext:value-type="string">
            <text:p>Alexander Rothstein; Robin J. Dolleman; Lennart Klebl; Anthony Achtermann; Frank Volmer; Kenji Watanabe; T. Taniguchi; Fabian Hassler; Luca Banszerus; Bernd Beschoten; Christoph Stampfer</text:p>
          </table:table-cell>
          <table:table-cell office:value-type="string" calcext:value-type="string">
            <text:p>Nano Letters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upling a &lt;mml:math xmlns:mml="http://www.w3.org/1998/Math/MathML" display="inline"&gt; &lt;mml:mrow&gt; &lt;mml:mmultiscripts&gt; &lt;mml:mrow&gt; &lt;mml:mi&gt;Ge&lt;/mml:mi&gt; &lt;/mml:mrow&gt; &lt;mml:mprescripts/&gt; &lt;mml:none/&gt; &lt;mml:mrow&gt; &lt;mml:mn&gt;73&lt;/mml:mn&gt; &lt;/mml:mrow&gt; &lt;/mml:mmultiscripts&gt; &lt;/mml:mrow&gt; &lt;/mml:math&gt; Nuclear Spin to an Electrostatically Defined Quantum Dot in Silicon</text:p>
          </table:table-cell>
          <table:table-cell office:value-type="string" calcext:value-type="string">
            <text:p>Paul Steinacker; Gauri Goenka; Rocky Y. Su; Tuomo Tanttu; Wee Han Lim; Santiago Serrano; Tim Botzem; Jesús D. Cifuentes; Shao Qi Lim; Jeffrey C. McCallum; Brett C. Johnson; Fay E. Hudson; K. W. Chan; Christopher C. Escott; André Saraiva; Chih Hwan Yang; Vincent Mourik; Andrea Morello; Andrew S. Dzurak; Arne Laucht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Weak localization as a probe of spin-orbit-induced spin-split bands in bilayer graphene proximity coupled to &lt;mml:math xmlns:mml="http://www.w3.org/1998/Math/MathML" display="inline"&gt; &lt;mml:msub&gt; &lt;mml:mi&gt;WSe&lt;/mml:mi&gt; &lt;mml:mn&gt;2&lt;/mml:mn&gt; &lt;/mml:msub&gt; &lt;/mml:math&gt;</text:p>
          </table:table-cell>
          <table:table-cell office:value-type="string" calcext:value-type="string">
            <text:p>Anonymous; F. Wörtche; A.W. Cummings; A. Wörtche; K. Watanabe; T. Taniguchi; C. Volk; Bernd Beschoten; Christoph Stampfer</text:p>
          </table:table-cell>
          <table:table-cell office:value-type="string" calcext:value-type="string">
            <text:p>Physical Review Applied</text:p>
          </table:table-cell>
          <table:table-cell/>
          <table:table-cell office:value-type="string" calcext:value-type="string">
            <text:p>PGI-9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ow through-plane thermal conductivity in amorphous HfO2/SiO2 nanolaminates</text:p>
          </table:table-cell>
          <table:table-cell office:value-type="string" calcext:value-type="string">
            <text:p>Felix Mende; Oliver Ostien; Fred Schöne; Roman Potjan; Isabelle Sprave; Denny Dütz; Jan Frede; Tommy Meier; Hans Kleemann; Marcus Wislicenus; Benjamin Lilienthal-Uhlig; Lukas M. Eng</text:p>
          </table:table-cell>
          <table:table-cell office:value-type="string" calcext:value-type="string">
            <text:p>Journal of Applied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nsor Scan Simulation for Automated Tuning of Gate-Defined Semiconductor Quantum Dots</text:p>
          </table:table-cell>
          <table:table-cell office:value-type="string" calcext:value-type="string">
            <text:p>Sarah Fleitmann; Fabian Hader; Simon Humpohl; Stefan Wagner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4</text:p>
          </table:table-cell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ensor Scan Simulation for Automated Tuning of Gate-Defined Semiconductor Quantum Dots</text:p>
          </table:table-cell>
          <table:table-cell office:value-type="string" calcext:value-type="string">
            <text:p>Sarah Fleitmann; Fabian Hader; Simon Humpohl; Stefan Wagner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4</text:p>
          </table:table-cell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Embedded Artificial Neural Networks for Energy-Restricted Edge-Computing Applications</text:p>
          </table:table-cell>
          <table:table-cell office:value-type="string" calcext:value-type="string">
            <text:p>Ilja Bekman; Sarah Fleitmann; Fabian Hader; Stefan Wagner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4</text:p>
          </table:table-cell>
          <table:table-cell office:value-type="date" office:date-value="2026-02-28" calcext:value-type="date">
            <text:p>02/28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6" meta:object-count="0"/>
    <meta:generator>LibreOffice/26.2.4.2$Linux_X86_64 LibreOffice_project/620$Build-2</meta:generator>
  </office:meta>
</office:document-meta>
</file>