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4118in"/>
    </style:style>
    <style:style style:name="co2" style:family="table-column">
      <style:table-column-properties fo:break-before="auto" style:column-width="10.311in"/>
    </style:style>
    <style:style style:name="co3" style:family="table-column">
      <style:table-column-properties fo:break-before="auto" style:column-width="3.6217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Limits to the Validity of Gravitational Redshift as a Quantum-optical Multimode Mixer</text:p>
          </table:table-cell>
          <table:table-cell office:value-type="string" calcext:value-type="string">
            <text:p>Leber, Nils; Alanís Rodríguez, Luis Adrián; Ferreri, Alessandro; Schell, Andreas Wolfgang; Bruschi, David Edward</text:p>
          </table:table-cell>
          <table:table-cell office:value-type="string" calcext:value-type="string">
            <text:p>International journal of theoretical physics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mathematical justification to apply the secular approximation to the Redfield equation</text:p>
          </table:table-cell>
          <table:table-cell office:value-type="string" calcext:value-type="string">
            <text:p>Niklas Josef Jung; Francesco Rosati; Gabriel L. Rath; Frank Wilhelm-Mauch; Peter Schuhmacher</text:p>
          </table:table-cell>
          <table:table-cell office:value-type="string" calcext:value-type="string">
            <text:p>Journal of Physics A Mathematical and Theoretical</text:p>
          </table:table-cell>
          <table:table-cell table:number-columns-repeated="2"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Kondo Echo Dynamics of Terahertz-Pumped Heavy Fermions</text:p>
          </table:table-cell>
          <table:table-cell office:value-type="string" calcext:value-type="string">
            <text:p>Francisco Meirinhos; Michael Turaev; Michael Kajan; Tim Bode; Johann Kroha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enchmarking optimization algorithms for automated calibration of quantum devices</text:p>
          </table:table-cell>
          <table:table-cell office:value-type="string" calcext:value-type="string">
            <text:p>Kevin Pack; Shai Machnes; Frank Wilhelm-Mauch</text:p>
          </table:table-cell>
          <table:table-cell office:value-type="string" calcext:value-type="string">
            <text:p>New Journal of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erformance-centric roadmap for building a superconducting quantum computer</text:p>
          </table:table-cell>
          <table:table-cell office:value-type="string" calcext:value-type="string">
            <text:p>R. Barends; Frank Wilhelm-Mauch</text:p>
          </table:table-cell>
          <table:table-cell office:value-type="string" calcext:value-type="string">
            <text:p>EPJ Quantum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d-to-end quantum algorithm for topology optimization in structural mechanics</text:p>
          </table:table-cell>
          <table:table-cell office:value-type="string" calcext:value-type="string">
            <text:p>Leonhard Hölscher; Oliver Ahrend; Lukas Karch; Carlotta L'Estocq; Marc Marfany Andreu; Tobias Stollenwerk; Frank Wilhelm-Mauch; Julia Kowalski</text:p>
          </table:table-cell>
          <table:table-cell office:value-type="string" calcext:value-type="string">
            <text:p>Quantum Science and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loring the fidelity of flux-qubit measurement in different bases via the quantum flux parametron</text:p>
          </table:table-cell>
          <table:table-cell office:value-type="string" calcext:value-type="string">
            <text:p>Yanjun Ji; Susanna Kirchhoff; Frank Wilhelm-Mauch</text:p>
          </table:table-cell>
          <table:table-cell office:value-type="string" calcext:value-type="string">
            <text:p>Physical Review A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An Implementation of Quantum Oracles for the Finite Element Method</text:p>
          </table:table-cell>
          <table:table-cell office:value-type="string" calcext:value-type="string">
            <text:p>Sven Danz; Tobias Stollenwerk; Alessandro Ciani</text:p>
          </table:table-cell>
          <table:table-cell office:value-type="string" calcext:value-type="string">
            <text:p>SIAM Journal on Scientific Computing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ata-efficient quantum noise modeling via machine learning</text:p>
          </table:table-cell>
          <table:table-cell office:value-type="string" calcext:value-type="string">
            <text:p>Yanjun Ji; Marco Roth; David A. Kreplin; Ilia Polian; Frank Wilhelm-Mauch</text:p>
          </table:table-cell>
          <table:table-cell office:value-type="string" calcext:value-type="string">
            <text:p>Physical Review Applied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Warm start of variational quantum algorithms for quadratic unconstrained binary optimization problems</text:p>
          </table:table-cell>
          <table:table-cell office:value-type="string" calcext:value-type="string">
            <text:p>Yahui Chai; Karl Jansen; Stefan Kühn; Tim Schwägerl; Tobias Stollenwerk</text:p>
          </table:table-cell>
          <table:table-cell office:value-type="string" calcext:value-type="string">
            <text:p>EPJ Quantum Techn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1" meta:object-count="0"/>
    <meta:generator>LibreOffice/26.2.4.2$Linux_X86_64 LibreOffice_project/620$Build-2</meta:generator>
  </office:meta>
</office:document-meta>
</file>