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2071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9957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1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 Flexible and Energy‐Efficient Compute‐in‐Memory Accelerator for Kolmogorov–Arnold Networks</text:p>
          </table:table-cell>
          <table:table-cell office:value-type="string" calcext:value-type="string">
            <text:p>Sudarshan, Chirag; Artner, Oliver; Manea, Paul-Philipp; Siegel, Sebastian; Hoffmann-Eifert, Susanne; Dittmann, Regina; Strachan, John Paul</text:p>
          </table:table-cell>
          <table:table-cell office:value-type="string" calcext:value-type="string">
            <text:p>Advanced intelligent systems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, PGI-7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Hardware-compatible single-shot feasible-space heuristics for solving the quadratic assignment problem</text:p>
          </table:table-cell>
          <table:table-cell office:value-type="string" calcext:value-type="string">
            <text:p>Haesol Im; Chuhong Yang; Moslem Noori; Dmitri Dobrynin; E. Valiante; Giacomo Pedretti; Arne Heittmann; Thomas Van Vaerenbergh; Masoud Mohseni; John Paul Strachan; Dmitri B. Strukov; Ray Beausoleil; Ignacio Rozada</text:p>
          </table:table-cell>
          <table:table-cell office:value-type="string" calcext:value-type="string">
            <text:p>Computers &amp; Operations 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ccelerating hybrid XOR–CNF Boolean satisfiability problems natively with in-memory computing</text:p>
          </table:table-cell>
          <table:table-cell office:value-type="string" calcext:value-type="string">
            <text:p>Haesol Im; Fabian Böhm; Giacomo Pedretti; Noriyuki Kushida; Moslem Noori; E. Valiante; Xiangyi Zhang; Chuhong Yang; Tinish Bhattacharya; Xia Sheng; Jim Ignowski; Arne Heittmann; John Paul Strachan; Masoud Mohseni; Raymond G. Beausoleil; Thomas Van Vaerenbergh; Ignacio Rozada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echnology Roadmap of Bioinspired Computing Hardware</text:p>
          </table:table-cell>
          <table:table-cell office:value-type="string" calcext:value-type="string">
            <text:p>Shuang Wang; Zhiyuan Li; Mengjiao Pei; Qinqi Ren; Ming Deng; K. Kian Ang; Alon Ascoli; Sarbajit Banerjee; Michele Bonnin; Yoeri van de Burgt; Bojun Cheng; Leon Chua; Pier Paolo Civalleri; Fernando Corinto; Tie Jun Cui; Saptarshi Das; Ahmet Samil Demirkol; Sebastiaan van Dijken; Yijia Fan; Lu Fang; Matteo Farronato; Zi Rui Feng; Emanuele Gemo; Marco Gilli; Sreetosh Goswami; Yuhui He; Chaoran Huang; Qianqian Huang; Cheol Seong Hwang; Daniele Ielmini; Yoon Ho Jang; Zdenka Kuncic; Max C. Lemme; Can Li; Shi-Jun Liang; Keqin Liu; Shaojie Liu; Jin Luo; Qian Ma; W. Maass; Piergiulio Mannocci; Ioannis Messaris; F J Miao; Thomas Mikolajick; Vasilis Ntinas; John D. Ponis; Themis Prodromakis; Dimitris Prousalis; Qiming Shao; Stefan Slesazeck; John Paul Strachan; Hongwei Tan; Jianshi Tang; Ronald Tetzlaff; Le Phuong Lan Tran; Ilia Valov; Anthony Vorias; Benshan Wang; Jiangjing Wang; Shengbo Wang; Xiaozhe Wang; Yasai Wang; Huaqiang Wu; Qiangfei Xia; Kai Xiao; Zhihua Xiao; Zheshun Xiong; Tengji Xu; Ming-Jay Yang; Yuchao Yang; Yuekun Yang; Wei Zhang; Chai Yang</text:p>
          </table:table-cell>
          <table:table-cell office:value-type="string" calcext:value-type="string">
            <text:p>ACS Nano</text:p>
          </table:table-cell>
          <table:table-cell/>
          <table:table-cell office:value-type="string" calcext:value-type="string">
            <text:p>PGI-7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QS4D: Quantization‐Aware Training for Efficient Hardware Deployment of Structured State‐Space Sequential Models</text:p>
          </table:table-cell>
          <table:table-cell office:value-type="string" calcext:value-type="string">
            <text:p>Sebastian Siegel; Ming‐Jay Yang; Younes Bouhadjar; Maxime Fabre; Emre Neftci; John Paul Strachan</text:p>
          </table:table-cell>
          <table:table-cell office:value-type="string" calcext:value-type="string">
            <text:p>Advanced Intelligent System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mpact of memory device precision in analog combinatorial optimization solvers</text:p>
          </table:table-cell>
          <table:table-cell office:value-type="string" calcext:value-type="string">
            <text:p>Mohammad Hizzani; Ming-Jay Yang; Arne Heittmann; George Higgins Hutchinson; Dmitri B. Strukov; John Paul Strachan</text:p>
          </table:table-cell>
          <table:table-cell office:value-type="string" calcext:value-type="string">
            <text:p>npj Unconventional Computing</text:p>
          </table:table-cell>
          <table:table-cell table:number-columns-repeated="2"/>
          <table:table-cell office:value-type="date" office:date-value="2026-08-05" calcext:value-type="date">
            <text:p>08/05/26</text:p>
          </table:table-cell>
        </table:table-row>
        <table:table-row table:style-name="ro1">
          <table:table-cell office:value-type="string" calcext:value-type="string">
            <text:p>Algorithm-Hardware Implications of Softmax Approximations for In-Memory Computing based LLM Accelerators</text:p>
          </table:table-cell>
          <table:table-cell office:value-type="string" calcext:value-type="string">
            <text:p>Jan Robert Finkbeiner; Sebastian Siegel; Yuankang Zhao</text:p>
          </table:table-cell>
          <table:table-cell office:value-type="string" calcext:value-type="string">
            <text:p>IEEE Journal on Emerging and Selected Topics in Circuits and Systems</text:p>
          </table:table-cell>
          <table:table-cell/>
          <table:table-cell office:value-type="string" calcext:value-type="string">
            <text:p>PGI-15</text:p>
          </table:table-cell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Associative clustering with analog content-addressable memory</text:p>
          </table:table-cell>
          <table:table-cell office:value-type="string" calcext:value-type="string">
            <text:p>Sara Ameli Kalkhouran</text:p>
          </table:table-cell>
          <table:table-cell office:value-type="string" calcext:value-type="string">
            <text:p>Proceedings of the International Symposium on Memory System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olving Boolean satisfiability problems with resistive content addressable memories</text:p>
          </table:table-cell>
          <table:table-cell office:value-type="string" calcext:value-type="string">
            <text:p>Giacomo Pedretti; Fabian Böhm; Tinish Bhattacharya; Xiangyi Zhang; Mohammad Hizzani; George Hutchinson; Dongseok Kwon; J. W. Moon; E. Valiante; Catherine E. Graves; Jim Ignowski; Masoud Mohseni; John Paul Strachan; Thomas Van Vaerenbergh</text:p>
          </table:table-cell>
          <table:table-cell office:value-type="string" calcext:value-type="string">
            <text:p>npj Unconventional Computing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48" meta:object-count="0"/>
    <meta:generator>LibreOffice/26.2.4.2$Linux_X86_64 LibreOffice_project/620$Build-2</meta:generator>
  </office:meta>
</office:document-meta>
</file>